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047a46117a048ac53f4d1bb8434f74.png"/>
  <manifest:file-entry manifest:media-type="image/png" manifest:full-path="Pictures/e34db608007a5cca92c7e8e339046bfe.png"/>
  <manifest:file-entry manifest:media-type="image/png" manifest:full-path="Pictures/a0920ec303d0990d7481343db61d6826.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cyberbanque"/><text:bookmark-start text:name="__RefHeading___cyberbanqueintegration_fichiers_bancaires_1"/><text:bookmark-start text:name="cyberbanqueintegration_fichiers_bancaires"/>CYBERBANQUE : Intégration fichiers bancaires<text:bookmark-end text:name="__RefHeading___cyberbanqueintegration_fichiers_bancaires_1"/><text:bookmark-end text:name="cyberbanqueintegration_fichiers_bancaires"/></text:h>
      <text:h text:style-name="Heading_20_3" text:outline-level="3"><text:bookmark-start text:name="__RefHeading___fonctionnalites_2"/><text:bookmark-start text:name="fonctionnalites"/>Fonctionnalités<text:bookmark-end text:name="__RefHeading___fonctionnalites_2"/><text:bookmark-end text:name="fonctionnalites"/></text:h>
      <text:p text:style-name="Text_20_body">L'extension CYBERBANQUE permet de lire les fichiers d'écritures issus du backoffice de votre banque, et de les intégrer directement dans Gestan.</text:p>
      <text:p text:style-name="Text_20_body">Elle sait traiter les fichiers :</text:p>
      <text:list text:style-name="List_20_1" text:continue-numbering="false">
        <text:list-item>
          <text:p text:style-name="List_20_1_Content_First"> Banque de la Réunion</text:p>
        </text:list-item>
        <text:list-item>
          <text:p text:style-name="List_20_1_Content"> Banque française commerciale Océan Indien</text:p>
        </text:list-item>
        <text:list-item>
          <text:p text:style-name="List_20_1_Content"> Banque populaire</text:p>
        </text:list-item>
        <text:list-item>
          <text:p text:style-name="List_20_1_Content"> Banque postale (format 2020)</text:p>
        </text:list-item>
        <text:list-item>
          <text:p text:style-name="List_20_1_Content"> BRED</text:p>
        </text:list-item>
        <text:list-item>
          <text:p text:style-name="List_20_1_Content"> Caisse d'Épargne</text:p>
        </text:list-item>
        <text:list-item>
          <text:p text:style-name="List_20_1_Content"> Caisse d'Épargne (format 2024)</text:p>
        </text:list-item>
        <text:list-item>
          <text:p text:style-name="List_20_1_Content"> Crédit Agricole </text:p>
        </text:list-item>
        <text:list-item>
          <text:p text:style-name="List_20_1_Content"> Crédit Agricole (nouveau format 2020)</text:p>
        </text:list-item>
        <text:list-item>
          <text:p text:style-name="List_20_1_Content"> Crédit Lyonnais</text:p>
        </text:list-item>
        <text:list-item>
          <text:p text:style-name="List_20_1_Content"> Crédit Mutuel,</text:p>
        </text:list-item>
        <text:list-item>
          <text:p text:style-name="List_20_1_Content"> La Banque Postale,</text:p>
        </text:list-item>
        <text:list-item>
          <text:p text:style-name="List_20_1_Content"> PostFinance Suisse</text:p>
        </text:list-item>
        <text:list-item>
          <text:p text:style-name="List_20_1_Content"> Société Générale</text:p>
        </text:list-item>
        <text:list-item>
          <text:p text:style-name="List_20_1_Content_Last"> &lt;Fichiers texte standard&gt;</text:p>
        </text:list-item>
      </text:list>
      <text:p text:style-name="Text_20_body">D'autres formats peuvent y être ajoutés sur demande.</text:p>
      <text:p text:style-name="Text_20_body">Il demeure également possible d'utiliser le <text:a xlink:type="simple" xlink:href="https://wiki.gestan.fr/doku.php?id=wiki:v15:outils:importer_fichier" text:style-name="Internet_20_link" text:visited-style-name="Visited_20_Internet_20_Link">programme d'importation</text:a> de fichiers d'écritures via fichiers texte.</text:p>
      <text:h text:style-name="Heading_20_2" text:outline-level="2"><text:bookmark-start text:name="__RefHeading___utilisation_de_l_ecran_3"/><text:bookmark-start text:name="utilisation_de_l_ecran"/>Utilisation de l'écran<text:bookmark-end text:name="__RefHeading___utilisation_de_l_ecran_3"/><text:bookmark-end text:name="utilisation_de_l_ecran"/></text:h>
      <text:p text:style-name="Text_20_body"><text:span text:style-name="Emphasis">**Accès : ** Après l'installation de l'extension, un menu Comptabilité → Encaissements et décaissements → CyberBanque est disponible.</text:span></text:p>
      <text:p text:style-name="Text_20_body"><draw:frame draw:style-name="media" draw:name="0" text:anchor-type="as-char" draw:z-index="0" svg:width="20.32cm" style:rel-width="100%" svg:height="14.499166666667cm" style:rel-height="scale"><draw:image xlink:href="Pictures/eb047a46117a048ac53f4d1bb8434f74.png" xlink:type="simple" xlink:show="embed" xlink:actuate="onLoad"/></draw:frame></text:p>
      <text:p text:style-name="Text_20_body">Sélectionner le compte bancaire concerné, confirmez ou pas qu’il s’agit de <text:span text:style-name="Strong_20_Emphasis">frais pro</text:span> (et dans ce cas, renseignez un <text:span text:style-name="Strong_20_Emphasis">taux de TVA</text:span> par défaut). Le champs <text:span text:style-name="Strong_20_Emphasis">Dernière</text:span> affiche alors la date la plus tardive des écritures que vous avez chargé sur ce compte (pour permettre de faire les extractions à partir de la bonne date).</text:p>
      <text:p text:style-name="Text_20_body">Puis sélectionnez une <text:span text:style-name="Strong_20_Emphasis">imputation par défaut</text:span>, et précisez le type de <text:span text:style-name="Strong_20_Emphasis">format banque</text:span> du fichier d’entrée.</text:p>
      <text:p text:style-name="Text_20_body">Sélectionnez enfin le <text:span text:style-name="Strong_20_Emphasis">fichier à charger</text:span>, puis cliquer sur <text:span text:style-name="Strong_20_Emphasis">Charger</text:span>. </text:p>
      <text:p text:style-name="Text_20_body">Les lignes sont lues dans le fichier, et chargées dans la table.</text:p>
      <text:p text:style-name="Text_20_body">Vous pouvez alors modifier, en tant que de besoin : le mode de paiement, l’imputation, saisir un tiers et un numéro de chèque. </text:p>
      <text:p text:style-name="Text_20_body">Le bouton <text:span text:style-name="Strong_20_Emphasis">Enlever</text:span> permet de retirer des écritures de la table : elles ne seront pas intégrées dans la base. </text:p>
      <text:p text:style-name="Text_20_body">Le bouton <text:span text:style-name="Strong_20_Emphasis">Masquer</text:span> ne supprime pas les lignes sélectionnées, mais ne les affiche plus : elles seront réaffichables avec le bouton <text:span text:style-name="Strong_20_Emphasis">Réaff</text:span> : cela permet de ne plus voir les écritures que vous avez corrigées après importation, en vue de l'intégration (les lignes masquées seront traitées lors de l'intégration dans le fichier écriture).</text:p>
      <text:p text:style-name="Text_20_body">Enfin, le bouton <text:span text:style-name="Strong_20_Emphasis">Valider</text:span> lance l’intégration des écritures dans la base. Si vous aviez coché la case <text:span text:style-name="Strong_20_Emphasis">Pointer</text:span>, les écritures crées seront directement pointées.</text:p>
      <text:h text:style-name="Heading_20_3" text:outline-level="3"><text:bookmark-start text:name="__RefHeading___menu_contextuel_de_la_table_4"/><text:bookmark-start text:name="menu_contextuel_de_la_table"/>Menu contextuel de la table<text:bookmark-end text:name="__RefHeading___menu_contextuel_de_la_table_4"/><text:bookmark-end text:name="menu_contextuel_de_la_table"/></text:h>
      <text:p text:style-name="Text_20_body"><draw:frame draw:style-name="media" draw:name="1" text:anchor-type="as-char" draw:z-index="1" svg:width="14.155208333333cm" svg:height="4.9477083333333cm"><draw:image xlink:href="Pictures/e34db608007a5cca92c7e8e339046bfe.png" xlink:type="simple" xlink:show="embed" xlink:actuate="onLoad"/></draw:frame></text:p>
      <text:p text:style-name="Text_20_body">Vous pouvez sélectionner une ou plusieurs lignes dans la table, et sur cette sélection, via le clic droit, vous pouvez :</text:p>
      <text:list text:style-name="List_20_1" text:continue-numbering="false">
        <text:list-item>
          <text:p text:style-name="List_20_1_Content_First"> appliquer un modes de paiement, une imputation, un tiers, un libellé, ou un taux de TVA;</text:p>
        </text:list-item>
        <text:list-item>
          <text:p text:style-name="List_20_1_Content_Last"> masquer et ré-afficher les lignes (les lignes masquées seront traitées quand même lors de l'intégration dans le fichier écriture)</text:p>
        </text:list-item>
      </text:list>
      <text:h text:style-name="Heading_20_2" text:outline-level="2"><text:bookmark-start text:name="__RefHeading___regles_de_correspondance_5"/><text:bookmark-start text:name="regles_de_correspondance"/>Règles de correspondance<text:bookmark-end text:name="__RefHeading___regles_de_correspondance_5"/><text:bookmark-end text:name="regles_de_correspondance"/></text:h>
      <text:p text:style-name="Text_20_body">Les règles de correspondance permettent de déduire du libellé brut reçu de la banque une imputation, un tiers, et un libellé d'écriture.</text:p>
      <text:p text:style-name="Text_20_body"><draw:frame draw:style-name="media" draw:name="2" text:anchor-type="as-char" draw:z-index="2" svg:width="20.32cm" style:rel-width="100%" svg:height="14.499166666667cm" style:rel-height="scale"><draw:image xlink:href="Pictures/a0920ec303d0990d7481343db61d6826.png" xlink:type="simple" xlink:show="embed" xlink:actuate="onLoad"/></draw:frame></text:p>
      <text:p text:style-name="Text_20_body">Pour mettre en place une règle, utilisez le menu contextuel d'une ligne, et choisissez l'option <text:span text:style-name="Strong_20_Emphasis">Créer une règle</text:span>.</text:p>
      <text:p text:style-name="Text_20_body">La zone <text:span text:style-name="Strong_20_Emphasis">Libellé origine</text:span> affiche le libellé lu dans le fichier.</text:p>
      <text:p text:style-name="Text_20_body">Du libellé d'origine, extrayez ce qui est caractéristique. A chaque fois qu'un libellé contiendra cette <text:span text:style-name="Strong_20_Emphasis">expression</text:span>, l'écriture sera classée dans l'<text:span text:style-name="Strong_20_Emphasis">imputation</text:span> choisie, avec les libellés <text:span text:style-name="Strong_20_Emphasis">écriture</text:span> et <text:span text:style-name="Strong_20_Emphasis">tiers</text:span>.</text:p>
      <text:p text:style-name="Text_20_body">Dans l'exemple ci-dessus, nous avons extrait WEB URSSAF, car il y a WEB URSSAF Marne et WEB URSSAF Aube dans le fichier reçu de la banque. A chaque fois qu'un libellé contiendra “WEB URSSAF”, il sera classé dans l'imputation URSSAF, avec comme tiers l'URSSAF, et comme libellé “Cotisations”.</text:p>
      <text:p text:style-name="Text_20_body">L'option de menu <text:span text:style-name="Strong_20_Emphasis">Afficher les règles</text:span> permet d'afficher les règles applicables, et de les créer/modifier/supprimer, tandis que le menu <text:span text:style-name="Strong_20_Emphasis">Appliquer les règles</text:span> effectue les reclassements possibles en fonction des règles enregistrées.</text:p>
      <text:h text:style-name="Heading_20_2" text:outline-level="2"><text:bookmark-start text:name="__RefHeading___formats_pris_en_charge_6"/><text:bookmark-start text:name="formats_pris_en_charge"/>Formats pris en charge<text:bookmark-end text:name="__RefHeading___formats_pris_en_charge_6"/><text:bookmark-end text:name="formats_pris_en_charge"/></text:h>
      <text:p text:style-name="Text_20_body">Ci-dessous les formats de fichiers pris en compte (ajouts possibles sur demande)
Voir Caisse d'Épargne, c'est le même format.</text:p>
      <text:p text:style-name="Text_20_body">La Banque Populaire transmet des fichiers csv classiques</text:p>
      <text:p text:style-name="Preformatted_20_Text">Compte<text:tab/><text:tab/>Date de comptabilisation<text:tab/>Date opération<text:tab/>Libellé<text:tab/><text:tab/><text:tab/><text:tab/><text:tab/><text:tab/><text:tab/><text:tab/><text:tab/><text:tab/><text:tab/><text:tab/>Référence<text:tab/>Date valeur<text:tab/>Montant<text:line-break/>32921547769<text:tab/>26/05/2021<text:tab/><text:tab/><text:tab/><text:tab/><text:tab/>26/05/2021<text:tab/><text:tab/>250521 CB****5217 RELAIS DU CHEVAL BLANC 51BAYE<text:tab/><text:tab/>6E4TL9V<text:tab/><text:tab/>26/05/2021<text:tab/>-81,4<text:line-break/>32921547769<text:tab/>26/05/2021<text:tab/><text:tab/><text:tab/><text:tab/><text:tab/>26/05/2021<text:tab/><text:tab/>CHEQUE 210567871410602467140232<text:s text:c="2"/>1600 63001248542<text:s text:c="3"/>17206214<text:tab/>26/05/2021<text:tab/>-600<text:line-break/></text:p>
      <text:p text:style-name="Text_20_body">La BFCOI transmet des fichiers texte multiligne.</text:p>
      <text:p text:style-name="Preformatted_20_Text">RAISON_SOCIALE COMPTE COURANT n° 0001xxxxx00<text:tab/><text:tab/><text:tab/><text:line-break/>Solde au 13/07/2021 : 2 500,00 EUR<text:tab/><text:tab/><text:tab/><text:line-break/>Date d'opération<text:tab/>Date de valeur<text:tab/>Libellé de l'opération<text:tab/><text:tab/><text:tab/><text:tab/><text:tab/>Montant<text:line-break/>13/07/2021<text:tab/><text:tab/><text:tab/>13/07/2021<text:tab/><text:tab/>VIRT ORDRE DE xxxxxxxx RECEPTION KBIS<text:tab/>2500</text:p>
      <text:p text:style-name="Text_20_body">La BRED transmet des fichiers Excel (au lieu de fichiers texte), assez mal organisés. On a essayé de faire avec…</text:p>
      <text:p text:style-name="Preformatted_20_Text">Date d'opération<text:tab/>Référence de l'opération<text:tab/>Type de l'opération<text:tab/>Montant<text:tab/>Commentaire<text:tab/>Détail 1<text:tab/>Détail 2<text:tab/>Détail 3<text:tab/>Détail 4<text:tab/>Détail 5<text:line-break/>26/02/2021<text:tab/>1105500<text:tab/>CARTE<text:s text:c="15"/><text:tab/>-1065,00<text:tab/><text:tab/>BRICO PRO EST D<text:s text:c="11"/>LE 25/02/21<text:s text:c="41"/><text:tab/>REF<text:s text:c="2"/>CB.XXXXX7621<text:s text:c="60"/><text:tab/><text:tab/><text:tab/><text:line-break/>25/02/2021<text:tab/>1839399<text:tab/>REMISE CHEQUE(S)<text:s text:c="4"/><text:tab/>518,00<text:tab/><text:tab/><text:tab/><text:tab/><text:tab/><text:tab/><text:line-break/>25/02/2021<text:tab/>7850673<text:tab/>PAIEMENT DE CHEQUE<text:s text:c="2"/><text:tab/>-999,00<text:tab/><text:tab/><text:tab/><text:tab/><text:tab/><text:tab/><text:line-break/>23/02/2021<text:tab/>0068637<text:tab/>REMISE CARTE BANCAIRE<text:tab/>14,84<text:tab/><text:tab/>REF. 5894830012MT. BRUT.<text:s text:c="10"/>15,00 EUR<text:s text:c="35"/><text:tab/>(FRAIS E.<text:s text:c="4"/>0,16 DONT HT E.<text:s text:c="4"/>0,15<text:s text:c="41"/><text:tab/>TVA TAUX<text:s text:c="2"/>8,50 % E.<text:s text:c="4"/>0,01)<text:s text:c="49"/><text:tab/><text:tab/><text:line-break/>17/02/2021<text:tab/>bac0f90<text:tab/>SARL DUMONT<text:s text:c="69"/><text:tab/>-199,35<text:tab/><text:tab/>VIREMENT INSTANTANE EMIS<text:tab/>FA20200293<text:s text:c="67"/><text:tab/>NOTPROVIDED<text:s text:c="66"/><text:tab/>BREDFRPPXXX<text:s text:c="66"/><text:tab/>17/02/2021 09:38:15 CET<text:s text:c="54"/><text:line-break/>16/02/2021<text:tab/>1707631<text:tab/>PRELEVEMENT SEPA<text:s text:c="4"/><text:tab/>-97,20<text:tab/><text:tab/>ICS-INFORMATIQUE<text:s text:c="62"/><text:tab/>FR53ZZY618068<text:s text:c="23"/>SEPA<text:s text:c="37"/><text:tab/>GESTANCLOUD20210100758<text:s text:c="14"/>FRST<text:s text:c="37"/><text:tab/>GESTAN CLOUD 1U - 08-01-2021 AU 31-<text:s text:c="42"/><text:tab/><text:line-break/>12/02/2021<text:tab/>1706773<text:tab/>VIREMENT SEPA RECU<text:s text:c="2"/><text:tab/>474,00<text:tab/><text:tab/>MONSIEUR JACQUES<text:s text:c="63"/><text:tab/>ACCOMPTE ESCALIER EXT<text:s text:c="56"/><text:tab/>ACCOMPTE ESCALIER<text:s text:c="60"/><text:tab/>BNPARERXXXX<text:s text:c="66"/><text:tab/></text:p>
      <text:p text:style-name="Text_20_body">Format des fichiers :
(idem Banque de la Réunion)</text:p>
      <text:p text:style-name="Preformatted_20_Text">Date;Numéro d'opération;Libellé;Débit;Crédit;Détail;</text:p>
      <text:p text:style-name="Text_20_body">Par exemple : </text:p>
      <text:p text:style-name="Preformatted_20_Text">Code de la banque : 12169;Code de l'agence : 00045;Date de début de téléchargement : 01/01/2014;Date de fin de téléchargement : 14/01/2014;<text:line-break/>Numéro de compte : 51600459010;Nom du compte : ORDIN. ENTREPRISES;Devise : EUR;<text:line-break/><text:line-break/>Date;Numéro d'opération;Libellé;Débit;Crédit;Détail;<text:line-break/>14/01/14;20140114.000001 -;PRELEVEMENT DE CREDIT SOFIDER;-269,71;;PRELEVEMENT DE CREDIT SOFIDER 000614011406074514101ECH:14011 ;<text:line-break/>14/01/14;20140114.000002 -;COMM. PREL.EMET.AUT. 007755433;-0,70;;COMM. PREL.EMET.AUT. 007755433 DONT TVA<text:s text:c="13"/>0,00 FRAIS PRLV CRAMAR GROUPA *004436472<text:s text:c="3"/>10418541900026 ;<text:line-break/>14/01/14;20140114.000003 -;COMM. PREL.EMET.AUT. 007755432;-0,70;;COMM. PREL.EMET.AUT. 007755432 DONT TVA<text:s text:c="13"/>0,00 FRAIS PRLV CRAMAR GROUPA *004440829<text:s text:c="3"/>10785611200011 ;<text:line-break/>14/01/14;20140114.000004 -;COMM. PREL.EMET.AUT. 007755431;-0,70;;COMM. PREL.EMET.AUT. 007755431 DONT TVA<text:s text:c="13"/>0,00 FRAIS PRLV SFR FIXE ADSL 090001074475000000000020483474 ;<text:line-break/>13/01/14;20140113.000001 -;VIR DE DIRECT IMMOBILIER;;+86,80;VIR DE DIRECT IMMOBILIER MARTINEL PAU RESIDENCE LA BATE ;<text:line-break/>13/01/14;20140113.000002 -;VIR DE DIRECT IMMOBILIER;;+43,40;VIR DE DIRECT IMMOBILIER MASSINI RAPH RESIDENCE MALOYA ;</text:p>
      <text:p text:style-name="Text_20_body">En 2020, il semble que les dates des fichiers Caisse d'Épargne soient codées en JJ/MM/AAAA, au lieu de JJ/MM/AA comme précédemment.</text:p>
      <text:p text:style-name="Preformatted_20_Text">Code de la banque : 64098;Code de l'agence : 47807;Date de début de téléchargement : 01/09/2020;Date de fin de téléchargement : 30/09/2020;;<text:line-break/>Numéro de compte : 048904894897;Nom du compte : CPT DEPOT PROF.;Devise : EUR;;;<text:line-break/>;;;;;<text:line-break/>Solde en fin de période;;;;62715,43;<text:line-break/>Date;Numéro d'opération;Libellé;Débit;Crédit;Détail<text:line-break/>30/09/2020;3009202020200930-10.48.46.198613 -;VIR SEPA LEROY MERLIN FRANCE;;445,7;<text:line-break/>29/09/2020;2909202020200929-02.49.16.686779 -;CHEQUE N 0000268;-55,51;;CHEQUE N 0000268 DATE DE REGLEMENT : 29/09/20 <text:line-break/>25/09/2020;2509202020200925-16.52.37.046515 -;FACTURE AL-KO;-1064,76;;<text:line-break/>25/09/2020;2509202020200925-13.19.55.543735 -;VIR SEPA LEROY MERLIN FRANCE;;1446,5;<text:line-break/>25/09/2020;2509202020200925-10.43.15.941235 -;FATCTURE BARBARIC;-977,64;;<text:line-break/>25/09/2020;2509202020200925-02.48.30.461156 -;PRLV Orange;-122,99;;Votre abonnement mobile: 06XXXXX848 (facture: 4890489)<text:line-break/>24/09/2020;2409202020200924-10.49.10.909570 -;VIR SEPA SAS BROHADI;;216;<text:line-break/>23/09/2020;2309202020200923-02.49.02.053722 -;PRLV TALENZ MGA;-225,94;;<text:line-break/>21/09/2020;2109202020200921-14.07.35.127092 -;FACTURE BARBARIC;-340,66;;<text:line-break/>16/09/2020;1609202020200916-02.51.59.463959 -;PRLV APRR;-172;;APRR/Contrat 4894048908 /REF: 40489 47047489/00SIT404948989<text:line-break/>15/09/2020;1509202020200915-16.17.00.560594 -;VIR SEPA SARL P M B;;958,13;<text:line-break/>11/09/2020;1109202020200911-07.55.52.957461 -;FACTURE AU BONHEUR DU BOIS;-379,2;;<text:line-break/>10/09/2020;1009202020200910-10.56.43.792604 -;VIR SEPA LEROY MERLIN FRANCE;;1207,2;<text:line-break/>08/09/2020;0809202020200908-14.27.24.146568 -;* COTISATION FORFAIT LCE;-24,1;;* COTISATION FORFAIT LCE DONT TVA :<text:s text:c="3"/>0,47 EUR <text:line-break/>08/09/2020;0809202020200908-02.55.37.033843 -;PRLV VIALIS SAEM;-46;;VIALIS - 01509459 - U01504156<text:line-break/>07/09/2020;0709202020200907-18.31.22.491007 -;VIR SEPA AL-KO THERM GMBH;;10857,15;<text:line-break/>07/09/2020;0709202020200907-10.49.55.198862 -;VIR SEPA LEROY MERLIN FRANCE;;1380;<text:line-break/>05/09/2020;0509202020200905-11.55.29.051034 -;FACTURE DESSENE;-600;;<text:line-break/>04/09/2020;0409202020200904-07.40.11.944350 -;FACTURE MADYS;-275;;<text:line-break/>03/09/2020;0309202020200903-16.19.51.488928 -;VIR SEPA M SIMON PATRICK;;360,8;<text:line-break/>03/09/2020;0309202020200903-02.48.28.730493 -;PRLV TALENZ MGA;-153,26;;<text:line-break/>02/09/2020;0209202020200902-13.31.36.362079 -;VIR SEPA SARL<text:s text:c="2"/>ARMITEC BOIS;;500;<text:line-break/>01/09/2020;0109202020200901-02.55.45.884988 -;PRLV VW Bank France;-763;;0489GT40489GT T449489<text:line-break/>Solde en début de période;;;;50544,01;</text:p>
      <text:p text:style-name="Text_20_body">Le format des fichiers est le suivant :</text:p>
      <text:p text:style-name="Preformatted_20_Text">Date de comptabilisation;Libelle simplifie;Libelle operation;Reference;Informations complementaires;Type operation;Categorie;Sous categorie;Debit;Credit;Date operation;Date de valeur;Pointage operation</text:p>
      <text:p text:style-name="Text_20_body">Par exemple :</text:p>
      <text:p text:style-name="Preformatted_20_Text">25/04/2024;PAYPAL;PAYPAL PACKLIN;;ES 35314369001-;Carte bancaire;Frais generaux;Internet, telephonie;-2,99;;25/04/2024;04/05/2024;0<text:line-break/>20/04/2024;AMAZON;AMAZON PAYMENTS;;FR PAYLI2441535-;Carte bancaire;Frais generaux;Fourniture, petit materiel, equipement;-80,19;;20/04/2024;04/05/2024;0<text:line-break/>05/04/2024;LECLERC DAC VL;LECLERC DAC VL;;FR ST PAUL ;Carte bancaire;Depenses courantes;Deplacement;-89,42;;05/04/2024;04/05/2024;0<text:line-break/>04/04/2024;Leboncoin;Leboncoin;;FR Paris-;Carte bancaire;Depenses courantes;Depenses courantes - autre;-162,49;;04/04/2024;04/05/2024;0<text:line-break/>04/04/2024;PAYPAL;PAYPAL PACKLIN;;ES 35314369001-;Carte bancaire;Frais generaux;Internet, telephonie;-2,99;;04/04/2024;04/05/2024;0<text:line-break/>04/04/2024;PAYPAL;PAYPAL PACKLIN;;ES 35314369001-;Carte bancaire;Frais generaux;Internet, telephonie;-3,49;;04/04/2024;04/05/2024;0<text:line-break/>04/04/2024;PAYPAL;PAYPAL PACKLIN;;ES 35314369001-;Carte bancaire;Frais generaux;Internet, telephonie;-2,99;;04/04/2024;04/05/2024;0<text:line-break/>03/04/2024;PAYPAL;PAYPAL;;FR 35314369001-;Carte bancaire;Depenses courantes;Depenses courantes - autre;-291,00;;03/04/2024;04/05/2024;0<text:line-break/>03/04/2024;PAYPAL;PAYPAL PACKLIN;;ES 35314369001-;Carte bancaire;Frais generaux;Internet, telephonie;-2,99;;03/04/2024;04/05/2024;0<text:line-break/>03/04/2024;PAYPAL;PAYPAL EBAY FR;;LU 35314369001-;Carte bancaire;Depenses courantes;Depenses courantes - autre;-47,55;;03/04/2024;04/05/2024;0</text:p>
      <text:p text:style-name="Text_20_body">Le format des fichiers est le suivant : </text:p>
      <text:p text:style-name="Preformatted_20_Text">Téléchargement du 22/08/2011 <text:line-break/>M.OU MME NOIRAUD PAUL<text:s text:c="6"/><text:line-break/>CCHQ<text:s text:c="7"/>65445513447 <text:line-break/>Solde au 22/08/2011 +12 368,71 Euros (EUR) <text:line-break/>Date<text:s text:c="10"/>: 18/08 <text:line-break/>Libellé<text:s text:c="7"/>: CONRAD ELEC LEZENNES<text:s text:c="7"/>16/08 <text:line-break/><text:s text:c="16"/>PAIEMENT PAR CARTE <text:line-break/>Débit<text:s text:c="4"/>(EUR): 132,25 <text:line-break/>+--------------------------------------------------------------------+ <text:line-break/>Date<text:s text:c="10"/>: 18/08 <text:line-break/>Libellé<text:s text:c="7"/>: 155056 <text:line-break/><text:s text:c="16"/>REMISE DE CHEQUE <text:line-break/>Crédit<text:s text:c="3"/>(EUR): 1 000,00 <text:line-break/>+--------------------------------------------------------------------+ <text:line-break/>Date<text:s text:c="10"/>: 17/08 <text:line-break/>Libellé<text:s text:c="7"/>: APRR AUTOROUTE 21850<text:s text:c="7"/>14/08 <text:line-break/><text:s text:c="16"/>PAIEMENT PAR CARTE <text:line-break/>Débit<text:s text:c="4"/>(EUR): 8,30 <text:line-break/>+--------------------------------------------------------------------+ <text:line-break/>Date<text:s text:c="10"/>: 17/08 <text:line-break/>Libellé<text:s text:c="7"/>: APRR AUTOROUTE 21256<text:s text:c="7"/>15/08 <text:line-break/><text:s text:c="16"/>PAIEMENT PAR CARTE <text:line-break/>Débit<text:s text:c="4"/>(EUR): 2,30 <text:line-break/>+--------------------------------------------------------------------+ <text:line-break/>MME PAULETTE NOIRAUD <text:line-break/>MASTERCARD DEB I 5131 52xx xxxx xx25 <text:line-break/>Aucune opération pour cette carte entre le 01/08/2011 et le 23/08/2011 <text:line-break/><text:line-break/>MR PAUL NOIRAUD<text:line-break/>MASTERCARD DEB I 5131 52xx xxxx xx77 <text:line-break/>Aucune opération pour cette carte entre le 01/08/2011 et le 23/08/2011 </text:p>
      <text:p text:style-name="Text_20_body">Le format des fichiers est le suivant :</text:p>
      <text:p text:style-name="Preformatted_20_Text"><text:line-break/>Téléchargement du 22/04/2020;<text:line-break/><text:line-break/><text:line-break/>E.U.R.L. SANZOT<text:s text:c="48"/><text:line-break/>Compte courant carte n° 84052696798;<text:line-break/>Solde au 22/04/2020 60 585,93 €<text:line-break/><text:line-break/>;Encours sur 1 carte(s) fin mai; -309,85 €<text:line-break/><text:line-break/><text:line-break/>Liste des opérations du compte entre le 20/04/2020 et le 22/04/2020;<text:line-break/><text:line-break/>Date;Libellé;Débit euros;Crédit euros;<text:line-break/>22/04/2020;"VIREMENT EMIS<text:s text:c="11"/><text:line-break/>WEB IMPOTS 896222275 TVA 02 2020 896222275 TVA 02 2020 <text:line-break/><text:line-break/><text:line-break/>896222275 TVA 02 2020<text:s text:c="14"/>";4 238,00;;<text:line-break/>20/04/2020;"VIREMENT EMIS<text:s text:c="11"/><text:line-break/>WEB ICS-INFORMATIQUE commande 2020-125-6 commande 2020-125-6 <text:line-break/><text:line-break/><text:line-break/>commande 2020-125-6<text:s text:c="18"/>";168,50;;<text:line-break/><text:line-break/><text:line-break/><text:line-break/><text:line-break/>E.U.R.L. SANZOT - Titulaire;<text:line-break/>MR GASTON LAPELOUSE - Porteur;<text:line-break/> carte n° 7913 56XX XXXX 5487<text:line-break/><text:line-break/><text:line-break/>;Vous n'avez pas d'encours;</text:p>
      <text:p text:style-name="Text_20_body">Les fichiers du CA peuvent concerner plusieurs comptes à la fois. Gestan va lire toutes les lignes correspondant au premier compte. La lecture sera stoppé à la fin des données du 
premier compte.  </text:p>
      <text:p text:style-name="Text_20_body">Il appartiendra à l’utilisateur soit de télécharger un fichier par compte, soit de splitter le fichier complet en autant de sous-fichiers de comptes différents.</text:p>
      <text:p text:style-name="Text_20_body">Le Crédit Lyonnais transmet des fichiers xls qui sont en réalité du texte avec séparateur TAB. </text:p>
      <text:p text:style-name="Text_20_body">Le format des fichiers LCL est le suivant : </text:p>
      <text:p text:style-name="Preformatted_20_Text">date&lt;tab&gt;montant&lt;tab&gt;mode paiement&lt;tab&gt;&lt;tab&gt;libellé&lt;car10&gt; </text:p>
      <text:p text:style-name="Text_20_body">Par exemple : </text:p>
      <text:p text:style-name="Preformatted_20_Text">05/03/2011 150,0 Virement<text:s text:c="2"/>VIR.PERMANENT EU RL ANDREA<text:s text:c="3"/><text:line-break/>07/03/2011 -191,17 Prélèvement<text:s text:c="2"/>PRLV APRIL ASSURANCES<text:s text:c="3"/></text:p>
      <text:p text:style-name="Text_20_body">Gestan traite toutes les lignes. </text:p>
      <text:p text:style-name="Text_20_body">Le format des fichiers est le suivant :</text:p>
      <text:p text:style-name="Preformatted_20_Text">Date d'opération;Date de valeur;Débit;Crédit;Libellé;Solde</text:p>
      <text:p text:style-name="Text_20_body">Par exemple :</text:p>
      <text:p text:style-name="Preformatted_20_Text">15/08/2016;15/08/2016;-53,57;;PAIEMENT CB 2177 FONTENAY LE C ETS AUBERT CARTE 00000120;685,13<text:line-break/>15/08/2016;15/08/2016;-990,92;;EFFET DOMICILIE0000084RLV000122 OPTIMIS CULTURE;-577,84<text:line-break/>15/08/2016;15/08/2016;-355,42;;ECH PRET CAP+IN 00052 205207 02;-933,26<text:line-break/>15/08/2016;15/08/2016;;3090,00;VRST REF39000V10;1709,46<text:line-break/>16/08/2016;16/08/2016;-687,62;;PRLV SEPA CAISSE MSA des OP20160816000000EN2200220022221221S EMISSION 162;1021,84<text:line-break/>16/08/2016;17/08/2016;;170,70;REM CHQ N0000085 REF00040R37;-164,46<text:line-break/>16/08/2016;16/08/2016;-254,87;;EFFET DOMICILIE0000999RLV000027 COMMERCIALISATION RENE ;863,05<text:line-break/>17/08/2016;17/08/2016;-389,64;;VIR SEPA REGLT FACT FC160201 EARL DUPONT;-591,59<text:line-break/>17/08/2016;17/08/2016;-376,60;;CHEQUE 3584150;-968,19<text:line-break/>17/08/2016;17/08/2016;-121,26;;PAIEMENT CB 1207 EGLY CARTE 06473358;-1183,53<text:line-break/>18/08/2016;18/08/2016;-1000,00;;VIR FACTURE SANZOT;329,21<text:line-break/>22/08/2016;22/08/2016;-303,85;;VIR RENUMERATION SALAIRE 2015;2021,56</text:p>
      <text:p text:style-name="Text_20_body">Le programme traite toutes les lignes.</text:p>
      <text:p text:style-name="Text_20_body">Le format des fichiers est le suivant :</text:p>
      <text:p text:style-name="Preformatted_20_Text">Date;Libellé;Montant(euros);Montant(francs);</text:p>
      <text:p text:style-name="Text_20_body">Par exemple : </text:p>
      <text:p text:style-name="Preformatted_20_Text">Numéro Compte<text:s text:c="3"/><text:tab/>0936769C031<text:tab/><text:tab/><text:line-break/>Type<text:s text:c="9"/><text:tab/>CCP<text:tab/><text:tab/><text:line-break/>Compte tenu en<text:s text:c="2"/><text:tab/>euros<text:tab/><text:tab/><text:line-break/>Date<text:s text:c="12"/><text:tab/>10/06/2014<text:tab/><text:tab/><text:line-break/>Solde (EUROS)<text:s text:c="3"/><text:tab/>-2905,12<text:tab/><text:tab/><text:line-break/>Solde (FRANCS)<text:s text:c="2"/><text:tab/>-19056,34<text:tab/><text:tab/><text:line-break/><text:tab/><text:tab/><text:tab/><text:line-break/>Date<text:tab/>Libellé<text:tab/>Montant(EUROS)<text:tab/>Montant(FRANCS)<text:line-break/>06/06/2014<text:tab/>CARTE X8978<text:s text:c="4"/>05/06/14 A 13H07 RETRAIT DAB AUCHAN LUNEVILLE<text:s text:c="2"/><text:tab/>-200<text:tab/>-1311,91<text:line-break/>04/06/2014<text:tab/>CHEQUE N<text:s text:c="2"/>4489094<text:tab/>-69,62<text:tab/>-456,68<text:line-break/>03/06/2014<text:tab/>ACHAT CB E D F<text:s text:c="10"/>02.06.14 CARTE NUMERO<text:s text:c="16"/>456<text:s text:c="2"/><text:tab/>-526,15<text:tab/>-3451,32<text:line-break/>03/06/2014<text:tab/>REMISE DE CHEQUES DU 02/06/2014<text:tab/>287,86<text:tab/>1888,24<text:line-break/>02/06/2014<text:tab/>PRELEVEMENT DE Orange REF : 7895614384 ABO MOBILE: 0655698 - (compte: 6595269629) - R<text:tab/>-45,21<text:tab/>-296,56<text:line-break/>02/06/2014<text:tab/>PAIEMENT LCR DU 31/05/14 RELEVE NO 00000057<text:s text:c="2"/><text:tab/>-189,07<text:tab/>-1240,22<text:line-break/>02/06/2014<text:tab/>PAIEMENT LCR DU 31/05/14 RELEVE NO 00000057<text:s text:c="2"/><text:tab/>-55,24<text:tab/>-362,35<text:line-break/>02/06/2014<text:tab/>PAIEMENT LCR DU 31/05/14 RELEVE NO 00000057<text:s text:c="2"/><text:tab/>-35,56<text:tab/>-233,26<text:line-break/>02/06/2014<text:tab/>CHEQUE N<text:s text:c="2"/>4489095<text:tab/>-86,84<text:tab/>-569,63<text:line-break/>02/06/2014<text:tab/>ACHAT CB BUFFALO GRILL<text:s text:c="2"/>01.06.14 CARTE NUMERO<text:s text:c="16"/>456<text:s text:c="2"/><text:tab/>-47,2<text:tab/>-309,61<text:line-break/>02/06/2014<text:tab/>ACHAT CB KFC<text:s text:c="12"/>31.05.14 CARTE NUMERO<text:s text:c="16"/>456<text:s text:c="2"/><text:tab/>-31,68<text:tab/>-207,81<text:line-break/>02/06/2014<text:tab/>ACHAT CB L ATRIUM<text:s text:c="7"/>01.06.14 CARTE NUMERO<text:s text:c="16"/>456<text:s text:c="2"/><text:tab/>-22<text:tab/>-144,31<text:line-break/>02/06/2014<text:tab/>ACHAT CB WP-SKYPE<text:s text:c="7"/>28.05.14 CARTE NUMERO<text:s text:c="16"/>456<text:s text:c="2"/><text:tab/>-11,5<text:tab/>-75,44<text:line-break/>30/05/2014<text:tab/>VIREMENT POUR ICS INFORMATIQUE COMPTE FR76589661008956000748758 REGLEMENT FACTURE 2946<text:tab/>-100<text:tab/>-655,96<text:line-break/>30/05/2014<text:tab/>VIREMENT POUR MME DUPONT AURELIE COMPTE FR0220459005600907896E031 <text:tab/>-400<text:tab/>-2623,83<text:line-break/>30/05/2014<text:tab/>VIREMENT POUR DURANT MARC COMPTE FR76895661008795000728956 REGLEMENT FACTURE 24744<text:tab/>-300<text:tab/>-1967,87</text:p>
      <text:p text:style-name="Text_20_body">Le format des fichiers est le suivant :</text:p>
      <text:p text:style-name="Text_20_body">Le format de fichier est le suivant :</text:p>
      <text:p text:style-name="Preformatted_20_Text">Date de comptabilisation;Texte de notification;Crédit en CHF;Débit en CHF;Valeur;Solde en CHF</text:p>
      <text:p text:style-name="Text_20_body">Par exemple :</text:p>
      <text:p text:style-name="Preformatted_20_Text">Date du:;2020-03-01<text:line-break/>Date jusqu'au:;2020-03-30<text:line-break/>Genre de comptabilisation:;Toutes les écritures<text:line-break/>Compte:;CH3909000000000000123<text:line-break/>Monnaie:;CHF<text:line-break/>Date de comptabilisation;Texte de notification;Crédit en CHF;Débit en CHF;Valeur;Solde en CHF<text:line-break/>2020-03-30;"BVR 01-0031-6 Credit Suisse 6010 Kriens REFERENCE DE L'EXPEDITEUR: ALSACLOUD-C1 ";;-10.25;2020-03-30;<text:line-break/>2020-03-26;"GIRO POST CH2109000000000000801 Dupont Jaques Plan-les-Ouates REFERENCE DE L'EXPEDITEUR: salaire-dj-2020-03 ";;-2730.00;2020-03-26;115807.22<text:line-break/>2020-03-24;"BVR 01-200020-9 Aargauische Kantonalbank Aarau REFERENCE DE L'EXPEDITEUR: comm-c-170-309-7 ";;-145.35;2020-03-24;118537.22<text:line-break/>2020-03-24;"ORDRE PRÉLÈVEMENT CH-DD DE BASE ID DU DESTINATAIRE PAIEMENT: 41000000000000321 NO DE RÉFÉRENCE: 2020-03-23-800000000123-000123 DESTINATAIRE PAIEMENT: PostFinance, Kreditkarten COMMUNICATIONS: FACTURE DU 27.02.2020 NO. DE COMPTE<text:s text:c="2"/>0000 0000 0000 1234 ID DE TRANSACTION: 200-12345678";;-576.40;2020-03-24;<text:line-break/>2020-03-18;"ACHAT/SERVICE DU 18.03.2020 CARTE NO XXXX1234 POSTE CH SA (1029) CHÊNE-BOURG ";;-5.50;2020-03-18;119948.72<text:line-break/>2020-03-11;"GIRO INTERNATIONAL (SEPA) EUR 139.30 AU COURS DE 1.0733 BANQUE POPULAIRE DU SUD 38 BOULEVARD GEORGES CLEMENCEAU 66966 PERPIGNAN FR7616607002080944858901884 SARL PRODSTAR 1 BOULEVARD ST MARTIN 47000 TOURS ";;-149.51;2020-03-11;125474.47<text:line-break/>2020-03-09;"CRÉDIT GROUPÉ BVR TRAITEMENT DU 09.03.2020 NUMÉRO CLIENT 01-010101-7 PAQUET ID: 200309CH00000000";4504.80;;2020-03-10;125817.83<text:line-break/>2020-03-05;"VIREMENT BANCAIRE DONNEUR D'ORDRE: Swisscom (Schweiz) AG Alte Tiefenaustrasse 6 3048 Worblaufen COMMUNICATIONS: RG.02/2020<text:s text:c="10"/>DU 29.02.2020RG .02/2020<text:s text:c="10"/>DU 29.02.2020 REFERENCES: 0026046247 ICWV200304C88155 200305CH05ATGBXH";3663.50;;2020-03-05;121313.03<text:line-break/><text:line-break/>Disclaimer:<text:line-break/>Il ne s'agit pas d'un document créé par PostFinance SA. PostFinance SA ne saurait être tenue pour responsable de son contenu.</text:p>
      <text:p text:style-name="Text_20_body">Le programme va traiter toutes les lignes dont la première colonne est une date valide.</text:p>
      <text:p text:style-name="Text_20_body">Le format des fichiers est le suivant :</text:p>
      <text:p text:style-name="Text_20_body">La Société Générale transmet des fichiers csv (texte avec séparateur « ; ») 
Le format des fichiers Société Générale est le suivant : </text:p>
      <text:p text:style-name="Preformatted_20_Text">Header <text:line-break/>Date;Nature de l'opération;Débit;Crédit;Monnaie;Date de valeur;Libellé interbancaire;commentaire </text:p>
      <text:p text:style-name="Text_20_body">Par exemple : </text:p>
      <text:p text:style-name="Preformatted_20_Text">SG VILLEFRANCHE SAONE<text:s text:c="4"/><text:line-break/>30003<text:s text:c="2"/>01194<text:s text:c="2"/>00020053538;SCI SAPA<text:s text:c="17"/><text:line-break/>CTE ENTR <text:line-break/>Solde au;05/04/2011 <text:line-break/>Solde;2 563,11;EUR <text:line-break/>Date;Nature de l'opération;Débit;Crédit;Monnaie;Date de valeur;Libellé interbancaire <text:line-break/>04/03/2011;RELEVE D'INTERETS PAPIER<text:s text:c="18"/>;-6,00;;EUR;03/03/2011;COMMISSIONS ET <text:line-break/>FRAIS DIVERS <text:line-break/>;REF. 011940119400020053538001<text:s text:c="3"/><text:line-break/>;ARRETE AU 28/02/2011<text:s text:c="12"/><text:line-break/>07/03/2011;ECHEANCE PRET N[605013171748<text:s text:c="14"/>;-162,92;;EUR;08/03/2011;ECHEANCE CREDITS <text:line-break/>;ECH 064 CAPITAL DU<text:s text:c="6"/>3108,78 <text:line-break/>07/03/2011;ECHEANCE PRET N[101261033508<text:s text:c="14"/>;-966,14;;EUR;08/03/2011;ECHEANCE CREDITS <text:line-break/>;ECH 113 CAPITAL DU<text:s text:c="4"/>198183,72 <text:line-break/>15/03/2011;PRELEVEMENT 7475141034<text:s text:c="2"/>TRESOR PUBLIC<text:s text:c="3"/>69;-131,00;;EUR;15/03/2011;PRELEVEMENTS <text:line-break/>DOMICILIES <text:line-break/>;<text:s text:c="12"/>MENM369002070837055 <text:line-break/>;690554725949626363 222<text:s text:c="10"/><text:line-break/>28/03/2011;VIR RECU<text:s text:c="4"/>8741956595<text:s text:c="20"/>;;3 440,48;EUR;28/03/2011;AUTRES <text:line-break/>VIREMENTS RECUS <text:line-break/>;DE: REGIE DU GRAND LYON<text:s text:c="9"/><text:line-break/>;MOTIF: VIREMENT GERANCE REGIE D <text:line-break/>;000000000031<text:s text:c="20"/><text:line-break/>04/04/2011;INT DEBITEURS ET CION DECOUVERT<text:s text:c="11"/>;-4,06;;EUR;31/03/2011;AGIOS <text:line-break/>;AU 31/03/11 :<text:s text:c="19"/><text:line-break/>05/04/2011;RELEVE D'INTERETS PAPIER<text:s text:c="18"/>;-6,00;;EUR;04/04/2011;COMMISSIONS ET <text:line-break/>FRAIS DIVERS <text:line-break/>;REF. 011940119400020053538001<text:s text:c="3"/><text:line-break/>;ARRETE AU 31/03/2011<text:s text:c="12"/></text:p>
      <text:p text:style-name="Text_20_body">Gestan peut aussi traiter des fichiers texte, csv, ou Excel (dans ce dernier cas, pensez bien à les enregistrer au format texte avec séparateur TAB).</text:p>
      <text:p text:style-name="Text_20_body">Quel que soit l'extension de votre fichier, il doit comprendre les sept zones suivantes, dans l'ordre : </text:p>
      <text:p text:style-name="Preformatted_20_Text">Date de l'écriture&lt;TAB&gt;Montant&lt;TAB&gt;Mode de paiement&lt;TAB&gt;Libellé&lt;TAB&gt;Imputation&lt;TAB&gt;Tiers&lt;TAB&gt;N° du chèque éventuel</text:p>
      <text:p text:style-name="Text_20_body">Le séparateur peut être un point-virgule (cas des fichiers au format csv).</text:p>
      <text:p text:style-name="Text_20_body">La date peut être indifféremment au format JJ/MM/SSAA ou SSAAMMJJ.</text:p>
      <text:p text:style-name="Text_20_body">Le mode de paiement peut être : LIQUIDE, CHEQUE, CARTE, PRELEVEMENT, VIREMENT, T.I.P, INTERNET, AUTRE, ou tout autre mode de paiement enregistré dans votre paramétrage, comme DISTRIBUTEUR, REMBOURSEMENT, COTISATION, ELECTRONIQUE, EFFET, etc.</text:p>
      <text:p text:style-name="Text_20_body">L'imputation peut être soit en texte (par exemple IMPÔTS ET TAXES, ASSURANCE, etc. Dans ce cas, il faut qu'elle figure dans les libellés de la liste de vos imputations, dans la catégorie que vous aurez choisie (perso/pro)), ou numérique (dans ce cas, il faut que l'identifiant de l'imputation soit existante, dans la catégorie que vous aurez choisie (perso/pro)). Pour afficher la table des imputations : via menu Comptabilité &gt; Imputations &gt; Liste des imputations.</text:p>
      <text:p text:style-name="Text_20_body">Le numéro de chèque ne doit être renseigné que pour un paiement par chèque, bien sûr.</text:p>
      <text:p text:style-name="Text_20_body">Par exemple : </text:p>
      <text:p text:style-name="Preformatted_20_Text">20120815<text:s text:c="4"/>-100.00<text:s text:c="3"/>CARTE<text:s text:c="5"/>TVA Juillet 2011<text:s text:c="6"/>2<text:s text:c="8"/>TRESOR PUBLIC<text:s text:c="2"/><text:line-break/>20120816<text:s text:c="4"/>-200.00<text:s text:c="3"/>CHEQUE<text:s text:c="4"/>Cotisation annuelle<text:s text:c="3"/>3<text:s text:c="8"/>AMICALE BOULISTE<text:s text:c="3"/>04890895 <text:line-break/>25/08/2012<text:s text:c="2"/>-120.00<text:s text:c="3"/>CHEQUE<text:s text:c="4"/>Amende excès vitesse<text:s text:c="2"/>9<text:s text:c="8"/>TRESOR PUBLIC<text:s text:c="6"/>04890896 <text:line-break/>20120902<text:s text:c="4"/>100.00<text:s text:c="4"/>INTERNET<text:s text:c="2"/>Prestations client<text:s text:c="4"/>5<text:s text:c="8"/>MONCLIENT <text:line-break/>20120902<text:s text:c="4"/>-1000.00<text:s text:c="2"/>TIP<text:s text:c="7"/>Cotisations URSSAF<text:s text:c="4"/>URSSAF<text:s text:c="3"/>URSSAF ILE DE FRANCE <text:line-break/>20120902<text:s text:c="4"/>10.00<text:s text:c="5"/>VIREMENT<text:s text:c="2"/>Trop perçu Urssaf<text:s text:c="5"/>8<text:s text:c="8"/>URSSAF ILE DE FRANCE </text:p>
      <text:p text:style-name="Text_20_body">Dans cette exemple, l’imputation 2 correspondrait à « Impôts et taxes », l’imputation 3 à « Dons aux œuvres », et l'imputation 9 à « Arnaques diverses », l'imputation 5 à « Recettes professionnelles », tandis que l'imputation URSSAF figurerait dans les libellés des imputations avec l'ID 8. </text:p>
      <text:h text:style-name="Heading_20_2" text:outline-level="2"><text:bookmark-start text:name="__RefHeading___versions_7"/><text:bookmark-start text:name="versions"/>Versions<text:bookmark-end text:name="__RefHeading___versions_7"/><text:bookmark-end text:name="versions"/></text:h>
      <table:table table:style-name="Table">
        <table:table-column/>
        <table:table-column/>
        <table:table-column/>
        <table:table-row>
          <table:table-cell office:value-type="string" table:style-name="tableheader">
            <text:p text:style-name="Table_20_Heading">Version</text:p>
          </table:table-cell>
          <table:table-cell office:value-type="string" table:style-name="tableheader">
            <text:p text:style-name="Table_20_Heading">Date</text:p>
          </table:table-cell>
          <table:table-cell office:value-type="string" table:style-name="tableheader">
            <text:p text:style-name="Table_20_Heading">Description</text:p>
          </table:table-cell>
        </table:table-row>
        <table:table-row>
          <table:table-cell office:value-type="string" table:style-name="tablecell">
            <text:p text:style-name="tablealignleft"> 3.15.38.00 </text:p>
          </table:table-cell>
          <table:table-cell office:value-type="string" table:style-name="tablecell">
            <text:p text:style-name="tablealignleft"> 12/07/22 </text:p>
          </table:table-cell>
          <table:table-cell office:value-type="string" table:style-name="tablecell">
            <text:p text:style-name="tablealignleft"> WD27 + correction affichage des règles </text:p>
          </table:table-cell>
        </table:table-row>
        <table:table-row>
          <table:table-cell office:value-type="string" table:style-name="tablecell">
            <text:p text:style-name="tablealignleft"> 3.15.35.00 </text:p>
          </table:table-cell>
          <table:table-cell office:value-type="string" table:style-name="tablecell">
            <text:p text:style-name="tablealignleft"> 03/03/22 </text:p>
          </table:table-cell>
          <table:table-cell office:value-type="string" table:style-name="tablecell">
            <text:p text:style-name="tablealignleft"> Amélioration format SOCGEN </text:p>
          </table:table-cell>
        </table:table-row>
        <table:table-row>
          <table:table-cell office:value-type="string" table:style-name="tablecell">
            <text:p text:style-name="tablealignleft"> 3.15.32.00 </text:p>
          </table:table-cell>
          <table:table-cell office:value-type="string" table:style-name="tablecell">
            <text:p text:style-name="tablealignleft"> 23/12/21 </text:p>
          </table:table-cell>
          <table:table-cell office:value-type="string" table:style-name="tablecell">
            <text:p text:style-name="tablealignleft"> Ajout formats BRED, BFCOI, Banque populaire </text:p>
          </table:table-cell>
        </table:table-row>
        <table:table-row>
          <table:table-cell office:value-type="string" table:style-name="tablecell">
            <text:p text:style-name="tablealignleft"> 3.15.28.01 </text:p>
          </table:table-cell>
          <table:table-cell office:value-type="string" table:style-name="tablecell">
            <text:p text:style-name="tablealignleft"> 24/08/21 </text:p>
          </table:table-cell>
          <table:table-cell office:value-type="string" table:style-name="tablecell">
            <text:p text:style-name="tablealignleft"> Compilation Windev26 + possibilité de créer des écritures pointées directement + normalisation fonction de terminaison </text:p>
          </table:table-cell>
        </table:table-row>
        <table:table-row>
          <table:table-cell office:value-type="string" table:style-name="tablecell">
            <text:p text:style-name="tablealignleft"> 3.15.21.01 </text:p>
          </table:table-cell>
          <table:table-cell office:value-type="string" table:style-name="tablecell">
            <text:p text:style-name="tablealignleft"> 04/02/21 </text:p>
          </table:table-cell>
          <table:table-cell office:value-type="string" table:style-name="tablecell">
            <text:p text:style-name="tablealignleft"> Prise en compte de la modif de format Caisse d'Épargne (correction) </text:p>
          </table:table-cell>
        </table:table-row>
        <table:table-row>
          <table:table-cell office:value-type="string" table:style-name="tablecell">
            <text:p text:style-name="tablealignleft"> 3.15.17.01 </text:p>
          </table:table-cell>
          <table:table-cell office:value-type="string" table:style-name="tablecell">
            <text:p text:style-name="tablealignleft"> 05/11/20 </text:p>
          </table:table-cell>
          <table:table-cell office:value-type="string" table:style-name="tablecell">
            <text:p text:style-name="tablealignleft"> Prise en compte de la modif de format Caisse d'Épargne </text:p>
          </table:table-cell>
        </table:table-row>
        <table:table-row>
          <table:table-cell office:value-type="string" table:style-name="tablecell">
            <text:p text:style-name="tablealignleft"> 3.15.14.02 </text:p>
          </table:table-cell>
          <table:table-cell office:value-type="string" table:style-name="tablecell">
            <text:p text:style-name="tablealignleft"> 19/05/20 </text:p>
          </table:table-cell>
          <table:table-cell office:value-type="string" table:style-name="tablecell">
            <text:p text:style-name="tablealignleft"> Correction pour format PostFinance. </text:p>
          </table:table-cell>
        </table:table-row>
        <table:table-row>
          <table:table-cell office:value-type="string" table:style-name="tablecell">
            <text:p text:style-name="tablealignleft"> 3.15.14.01 </text:p>
          </table:table-cell>
          <table:table-cell office:value-type="string" table:style-name="tablecell">
            <text:p text:style-name="tablealignleft"> 09/05/20 </text:p>
          </table:table-cell>
          <table:table-cell office:value-type="string" table:style-name="tablecell">
            <text:p text:style-name="tablealignleft"> Intégration système de gestion de licences. </text:p>
          </table:table-cell>
        </table:table-row>
        <table:table-row>
          <table:table-cell office:value-type="string" table:style-name="tablecell">
            <text:p text:style-name="tablealignleft"> 3.15.13.02 </text:p>
          </table:table-cell>
          <table:table-cell office:value-type="string" table:style-name="tablecell">
            <text:p text:style-name="tablealignleft"> 29/04/20 </text:p>
          </table:table-cell>
          <table:table-cell office:value-type="string" table:style-name="tablecell">
            <text:p text:style-name="tablealignleft"> Possibilité d'enregistrer des règles de correspondance </text:p>
          </table:table-cell>
        </table:table-row>
        <table:table-row>
          <table:table-cell office:value-type="string" table:style-name="tablecell">
            <text:p text:style-name="tablealignleft"> 3.15.12.01 </text:p>
          </table:table-cell>
          <table:table-cell office:value-type="string" table:style-name="tablecell">
            <text:p text:style-name="tablealignleft"> 24/04/20 </text:p>
          </table:table-cell>
          <table:table-cell office:value-type="string" table:style-name="tablecell">
            <text:p text:style-name="tablealignleft"> Prise en compte format Crédit Agricole 2020 </text:p>
          </table:table-cell>
        </table:table-row>
        <table:table-row>
          <table:table-cell office:value-type="string" table:style-name="tablecell">
            <text:p text:style-name="tablealignleft"> 3.15.12.00 </text:p>
          </table:table-cell>
          <table:table-cell office:value-type="string" table:style-name="tablecell">
            <text:p text:style-name="tablealignleft"> 02/04/20 </text:p>
          </table:table-cell>
          <table:table-cell office:value-type="string" table:style-name="tablecell">
            <text:p text:style-name="tablealignleft"> Prise en compte format PostFinance Suisse </text:p>
          </table:table-cell>
        </table:table-row>
        <table:table-row>
          <table:table-cell office:value-type="string" table:style-name="tablecell">
            <text:p text:style-name="tablealignleft"> 3.15.00.01 </text:p>
          </table:table-cell>
          <table:table-cell office:value-type="string" table:style-name="tablecell">
            <text:p text:style-name="tablealignleft"> 01/10/18 </text:p>
          </table:table-cell>
          <table:table-cell office:value-type="string" table:style-name="tablecell">
            <text:p text:style-name="tablealignleft"> Version migrée de Gestan 13 </text:p>
          </table:table-cell>
        </table:table-row>
      </table:table>
      <text:p text:style-name="Horizontal_20_Line"/>
      <text:p text:style-name="Text_20_body"><draw:frame draw:style-name="medialeft" draw:name="3" text:anchor-type="paragraph" draw:z-index="3" svg:width="0.84666666666667cm" svg:height="0.84666666666667cm"><draw:image xlink:href="Pictures/393e5b6f6a9d466b17d722e4c9a80942.gif" xlink:type="simple" xlink:show="embed" xlink:actuate="onLoad"/></draw:frame><text:span text:style-name="Strong_20_Emphasis">Autres articles “Extensions V15”</text:span></text:p>
      <text:p text:style-name="Text_20_body"><text:a xlink:type="simple" xlink:href="https://wiki.gestan.fr/doku.php?id=wiki:v15:admin:extensions" text:style-name="Internet_20_link" text:visited-style-name="Visited_20_Internet_20_Link">Comment installer une extension</text:a></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wiki:extensv15:cyberbanque" text:style-name="Local_20_link" text:visited-style-name="Visited_20_Local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6:39</meta:creation-date>
    <dc:creator>Generated</dc:creator>
    <dc:date>2026-09-13T08::16:39</dc:date>
    <dc:language>en-US</dc:language>
    <meta:editing-cycles>1</meta:editing-cycles>
    <meta:editing-duration>PT0S</meta:editing-duration>
    <dc:title>wiki:extensv15:cyberbanque</dc:title>
  </office:meta>
</office:document-meta>
</file>