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bd048664f31337754161eb48f809f2.png"/>
  <manifest:file-entry manifest:media-type="image/png" manifest:full-path="Pictures/f89f341e28d341838b085b49edc33e54.png"/>
  <manifest:file-entry manifest:media-type="image/png" manifest:full-path="Pictures/88373264ed1962a73f6f74cc39964612.png"/>
  <manifest:file-entry manifest:media-type="image/png" manifest:full-path="Pictures/8965971b879a9fc6d567dcb3ef1431aa.png"/>
  <manifest:file-entry manifest:media-type="image/png" manifest:full-path="Pictures/630f443e421fe4dcc9e3e7d432f38c04.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boutique"/><text:bookmark-start text:name="__RefHeading___boutiqueboutique_en_ligne_integree_a_gestan_1"/><text:bookmark-start text:name="boutiqueboutique_en_ligne_integree_a_gestan"/>BOUTIQUE : boutique en ligne intégrée à Gestan<text:bookmark-end text:name="__RefHeading___boutiqueboutique_en_ligne_integree_a_gestan_1"/><text:bookmark-end text:name="boutiqueboutique_en_ligne_integree_a_gestan"/></text:h>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Cette extension permet de gérer une boutique en ligne dont le back office est assuré par Gestan.</text:p>
      <text:p text:style-name="Text_20_body"><text:a xlink:type="simple" xlink:href="https://wiki.gestan.fr/lib/exe/fetch.php?media=wiki:extensv15:gestan_boutique.mp4" text:style-name="Internet_20_link" text:visited-style-name="Visited_20_Internet_20_Link">gestan_boutique.mp4</text:a></text:p>
      <text:p text:style-name="Text_20_body">L'idée de cette boutique est très simple: si vous donnez un accès à un client, il verra des informations détaillées de votre boutique, telles que le prix et des fichiers spécifiques téléchargeables, ainsi que la possibilité de commander.</text:p>
      <text:p text:style-name="Text_20_body"><text:span text:style-name="Strong_20_Emphasis">Les prix affichés prennent en compte la remise affichée dans la fiche du contact, ainsi que ses conditions de règlement</text:span>. S'il le client est spécifié comme devant payer immédiatement, le panier de la boutique lui permettra de payer par Paypal. Autrement, une commande sera créée, mais sans règlement: on imagine que ce sont des clients réguliers à qui vous enverrez la facture.</text:p>
      <text:p text:style-name="Text_20_body">Pour les autres internautes, il ne s'agira que d'une liste simple de produits, dans prix ni possibilité de commander.</text:p>
      <text:p text:style-name="Text_20_body">Cette extension inclut le module Wordpress, dont vous trouverez les détails sur la page dédiée: (<text:a xlink:type="simple" xlink:href="https://wiki.gestan.fr/doku.php?id=wiki:extensv15:wordpress" text:style-name="Internet_20_link" text:visited-style-name="Visited_20_Internet_20_Link">WORDPRESS Espace client sous Wordpress</text:a>). Nous nous occuperons sur cette page uniquement des spécificités de la boutique en ligne.</text:p>
      <text:p text:style-name="Text_20_body"><text:a xlink:type="simple" xlink:href="https://www.lcpstudio.fr/commande-2" text:style-name="Internet_20_link" text:visited-style-name="Visited_20_Internet_20_Link">Acheter en ligne sur la boutique LCP Studio</text:a>
<text:span text:style-name="Emphasis">Extension LCP Studio proposée au prix de 435€ HT.</text:span></text:p>
      <text:h text:style-name="Heading_20_2" text:outline-level="2"><text:bookmark-start text:name="__RefHeading___parametrage_3"/><text:bookmark-start text:name="parametrage"/>Paramétrage<text:bookmark-end text:name="__RefHeading___parametrage_3"/><text:bookmark-end text:name="parametrage"/></text:h>
      <text:p text:style-name="Text_20_body">L'installation et le paramétrage sont décrits en détail dans le tutorial ci-dessous, conçu pour que vous puissiez réaliser l'opération tout seul. Cependant, si l'installation de l'extension sur Gestan est très simple, la mise en place sur un site Wordpress déjà existant est plus complexe et <text:span text:style-name="Strong_20_Emphasis">nécessite des connaissances en Wordpress et PHP</text:span> assez avancées. Aussi, nous proposons cette extension sous deux formules:</text:p>
      <text:list text:style-name="List_20_1" text:continue-numbering="false">
        <text:list-item>
          <text:p text:style-name="List_20_1_Content_First"> la première où nous vous fournissons simplement les fichiers et vous vous occupez de l'installation.</text:p>
        </text:list-item>
        <text:list-item>
          <text:p text:style-name="List_20_1_Content_Last"> la deuxième formule comprenant l'installation de l'extension sur Gestan et l'intégration des pages à votre site web sous wordpress.</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Voir conditions sur la page de commande sur le site de Gestan</text:p></table:table-cell></table:table-row></table:table></draw:text-box></draw:frame></text:p>
      <text:h text:style-name="Heading_20_3" text:outline-level="3"><text:bookmark-start text:name="__RefHeading___pre-requis_4"/><text:bookmark-start text:name="pre-requis"/>Pré-requis<text:bookmark-end text:name="__RefHeading___pre-requis_4"/><text:bookmark-end text:name="pre-requis"/></text:h>
      <text:p text:style-name="Text_20_body">Il vous faut :</text:p>
      <text:list text:style-name="List_20_1" text:continue-numbering="false">
        <text:list-item>
          <text:p text:style-name="List_20_1_Content_First"> Un site sous <text:span text:style-name="Strong_20_Emphasis">Wordpress</text:span></text:p>
        </text:list-item>
        <text:list-item>
          <text:p text:style-name="List_20_1_Content"> Un <text:span text:style-name="Strong_20_Emphasis">accès FTP</text:span></text:p>
        </text:list-item>
        <text:list-item>
          <text:p text:style-name="List_20_1_Content"> L'extension <text:span text:style-name="Strong_20_Emphasis">Gestan pour Wordpress</text:span> disponible ici <text:a xlink:type="simple" xlink:href="https://wiki.gestan.fr/lib/exe/fetch.php?media=wiki:extensv15:gestan.zip" text:style-name="Internet_20_link" text:visited-style-name="Visited_20_Internet_20_Link">gestan.zip</text:a></text:p>
        </text:list-item>
        <text:list-item>
          <text:p text:style-name="List_20_1_Content"> Le fichier complémentaire spécifique à la fiche produit disponible ici <text:a xlink:type="simple" xlink:href="https://wiki.gestan.fr/lib/exe/fetch.php?media=wiki:extensv15:fi_boutique.zip" text:style-name="Internet_20_link" text:visited-style-name="Visited_20_Internet_20_Link">fi_boutique.zip</text:a></text:p>
        </text:list-item>
        <text:list-item>
          <text:p text:style-name="List_20_1_Content_Last"> Les pages de fichiers spécifiques disponible ici <text:a xlink:type="simple" xlink:href="https://wiki.gestan.fr/lib/exe/fetch.php?media=wiki:extensv15:fichiers_boutique.zip" text:style-name="Internet_20_link" text:visited-style-name="Visited_20_Internet_20_Link">fichiers_boutique.zip</text:a></text:p>
        </text:list-item>
      </text:list>
      <text:p text:style-name="Text_20_body">Il faut que votre base MySql soit accessible depuis l'extérieur, ce qui n'est pas toujours le cas chez tous les hébergeurs. Il vous faut aussi un peu d'espace disque (1 facture~=60Ko), mais ce point est très rarement bloquant.</text:p>
      <text:h text:style-name="Heading_20_2" text:outline-level="2"><text:bookmark-start text:name="__RefHeading___installation_5"/><text:bookmark-start text:name="installation"/>Installation<text:bookmark-end text:name="__RefHeading___installation_5"/><text:bookmark-end text:name="installation"/></text:h>
      <text:h text:style-name="Heading_20_3" text:outline-level="3"><text:bookmark-start text:name="__RefHeading___cote_gestan_6"/><text:bookmark-start text:name="cote_gestan"/>Côté Gestan<text:bookmark-end text:name="__RefHeading___cote_gestan_6"/><text:bookmark-end text:name="cote_gestan"/></text:h>
      <text:p text:style-name="Text_20_body">Vous trouverez toute la première partie de l'installation de l'extension sur la page spécifique du module Wordpress ici: <text:a xlink:type="simple" xlink:href="http://wiki.gestan.fr/doku.php?id=wiki:extensv15:wordpress#installation_cote_wordpress" text:style-name="Internet_20_link" text:visited-style-name="Visited_20_Internet_20_Link">Module Wordpress</text:a></text:p>
      <text:p text:style-name="Text_20_body">Pour le reste, décompressez et coller le fichier présent dans le dossier fi_boutique.zip dans le dossier Roaming de votre Gestan (C:\Users\[user]\AppData\Roaming\GESTAN_15). Ensuite, allez dans Gestan dans le menu “Outils &gt; Paramètres de l'application &gt; Etats et fenêtres de remplacement”, puis entrez “FI_Boutique.wdw” dans le champ “FI Produit Fiche” puis validez.</text:p>
      <text:h text:style-name="Heading_20_3" text:outline-level="3"><text:bookmark-start text:name="__RefHeading___cote_wordpress_7"/><text:bookmark-start text:name="cote_wordpress"/>Côté Wordpress<text:bookmark-end text:name="__RefHeading___cote_wordpress_7"/><text:bookmark-end text:name="cote_wordpress"/></text:h>
      <text:h text:style-name="Heading_20_4" text:outline-level="4"><text:bookmark-start text:name="__RefHeading___specificites_du_module_boutique_8"/><text:bookmark-start text:name="specificites_du_module_boutique"/>Spécificités du module "boutique"<text:bookmark-end text:name="__RefHeading___specificites_du_module_boutique_8"/><text:bookmark-end text:name="specificites_du_module_boutique"/></text:h>
      <text:p text:style-name="Text_20_body">Et c'est là que tout commence… Accrochez-vous !</text:p>
      <text:p text:style-name="Text_20_body">Dans le dossier ZIP téléchargé, vous trouverez plusieurs fichiers:</text:p>
      <text:list text:style-name="List_20_1" text:continue-numbering="false">
        <text:list-item>
          <text:p text:style-name="List_20_1_Content_First"> un dossier nommé “css” avec un fichier à l'intérieur: c'est celui qui gère l'<text:span text:style-name="Strong_20_Emphasis">aspect graphique</text:span> de votre boutique</text:p>
        </text:list-item>
        <text:list-item>
          <text:p text:style-name="List_20_1_Content"> un fichier nommé “page-leftsb-boutique.php”: celui-ci est le fichier qui affiche la <text:span text:style-name="Strong_20_Emphasis">liste des produits</text:span></text:p>
        </text:list-item>
        <text:list-item>
          <text:p text:style-name="List_20_1_Content"> un fichier nommé “page-leftsb-panier.php”: il <text:span text:style-name="Strong_20_Emphasis">affiche le panier</text:span></text:p>
        </text:list-item>
        <text:list-item>
          <text:p text:style-name="List_20_1_Content_Last"> un fichier nommé “page-cmd.php”: il gère <text:span text:style-name="Strong_20_Emphasis">l'envoi des emails</text:span> après une commande</text:p>
        </text:list-item>
      </text:list>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Chacun de ces fichiers doit être ouvert et vous devrez modifier les paramètres situés tout en haut de ceux-ci. Pas d'inquiétude cela étant, ils ont été commentés et pour éviter de faire des bêtises, ne modifiez que ce qui vous est conseillé d'être fait !</text:p></table:table-cell></table:table-row></table:table></draw:text-box></draw:frame></text:p>
      <text:p text:style-name="Text_20_body">Il vous faudra ensuite créer trois pages sur votre site Wordpress:</text:p>
      <text:list text:style-name="List_20_1" text:continue-numbering="false">
        <text:list-item>
          <text:p text:style-name="List_20_1_Content_First"> une page avec comme permalien “<text:span text:style-name="Strong_20_Emphasis">boutique</text:span>” et spécifier comme modèle de thème “page-leftsb-boutique”</text:p>
        </text:list-item>
        <text:list-item>
          <text:p text:style-name="List_20_1_Content"> une page avec comme permalien “<text:span text:style-name="Strong_20_Emphasis">panier</text:span>” et spécifier comme modèle de thème “page-leftsb-panier”</text:p>
        </text:list-item>
        <text:list-item>
          <text:p text:style-name="List_20_1_Content_Last"> une page avec comme permalien “<text:span text:style-name="Strong_20_Emphasis">cmd</text:span>” et spécifier comme modèle de thème “page-cmd”</text:p>
        </text:list-item>
      </text:list>
      <text:p text:style-name="Text_20_body">Et voilà ! Finalement, ce n'était pas si compliqué !</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Ouvrez la fenêtre de paramétrages via Outils &gt; Paramètre de l'application &gt; Paramétrage des Add-Ons &gt; Boutique Wordpress.</text:p>
      <text:p text:style-name="Text_20_body">Les quatre premiers onglets sont similaires au module Wordpress. Nous allons nous intéresser aux deux derniers.</text:p>
      <text:h text:style-name="Heading_20_3" text:outline-level="3"><text:bookmark-start text:name="__RefHeading___page_familles_10"/><text:bookmark-start text:name="page_familles"/>Page "Familles"<text:bookmark-end text:name="__RefHeading___page_familles_10"/><text:bookmark-end text:name="page_familles"/></text:h>
      <text:p text:style-name="Text_20_body">Sur cet onglet, vous verrez affiché toutes les familles et leurs sous-familles. En cliquant sur “vérifier”, vous pourrez voir celles qui sont synchronisés avec la boutique en ligne.</text:p>
      <text:list text:style-name="List_20_1" text:continue-numbering="false">
        <text:list-item>
          <text:p text:style-name="List_20_1_Content_First"> En jaune, elles ne sont pas synchronisés</text:p>
        </text:list-item>
        <text:list-item>
          <text:p text:style-name="List_20_1_Content_Last"> En vert, elles le sont</text:p>
        </text:list-item>
      </text:list>
      <text:p text:style-name="Text_20_body">Cochez les cases des familles / Sous-familles que vous aimeriez voir apparaître sur votre boutique, et validez la synchronisation en cliquant sur “Synchroniser”.</text:p>
      <text:p text:style-name="Text_20_body"><draw:frame draw:style-name="mediacenter" draw:name="0" text:anchor-type="paragraph" draw:z-index="0" svg:width="13.229166666667cm" svg:height="8.8455374753452cm"><draw:image xlink:href="Pictures/4dbd048664f31337754161eb48f809f2.png" xlink:type="simple" xlink:show="embed" xlink:actuate="onLoad"/></draw:frame></text:p>
      <text:h text:style-name="Heading_20_3" text:outline-level="3"><text:bookmark-start text:name="__RefHeading___page_envoi_et_stock_11"/><text:bookmark-start text:name="page_envoi_et_stock"/>Page "Envoi et stock"<text:bookmark-end text:name="__RefHeading___page_envoi_et_stock_11"/><text:bookmark-end text:name="page_envoi_et_stock"/></text:h>
      <text:p text:style-name="Text_20_body">Si vous souhaitez gérer le franco de port, cochez la case correspondante, puis entrez les deux informations suivantes:
<text:span text:style-name="Strong_20_Emphasis">Montant HT du Franco</text:span>: Vous noterez ici le montant HT qui permet à votre client de bénéficier du Franco de port.
<text:span text:style-name="Strong_20_Emphasis">CD_Produit envoi</text:span>: C'est le produit qui facturera l'envoi au client, et qui sera intégré à vos devis et commandes.</text:p>
      <text:p text:style-name="Text_20_body">Pour le stock, vous avez la possibilité d'afficher les informations de stock. Deux cas sont alors possibles:</text:p>
      <text:list text:style-name="List_20_1" text:continue-numbering="false">
        <text:list-item>
          <text:p text:style-name="List_20_1_Content_First"> Soit la case “Afficher le stock disponible” est <text:span text:style-name="Strong_20_Emphasis">cochée</text:span>: dans ce cas, le stock du produit est noté directement sur la boutique (<text:span text:style-name="Emphasis">“4 pièces disponibles”</text:span>)</text:p>
        </text:list-item>
        <text:list-item>
          <text:p text:style-name="List_20_1_Content_Last"> Soit la case <text:span text:style-name="Strong_20_Emphasis">n'est pas cochée</text:span>: vous avez alors la possibilité de d'afficher un texte différent dans le cas où le stock est supérieur ou inférieur à 0. Remplissez simplement les champs correspondants pour cela.</text:p>
        </text:list-item>
      </text:list>
      <text:p text:style-name="Text_20_body"><draw:frame draw:style-name="mediacenter" draw:name="1" text:anchor-type="paragraph" draw:z-index="1" svg:width="10.583333333333cm" svg:height="7.0764299802761cm"><draw:image xlink:href="Pictures/f89f341e28d341838b085b49edc33e54.png" xlink:type="simple" xlink:show="embed" xlink:actuate="onLoad"/></draw:frame></text:p>
      <text:h text:style-name="Heading_20_3" text:outline-level="3"><text:bookmark-start text:name="__RefHeading___page_specifique_d_un_produit_12"/><text:bookmark-start text:name="page_specifique_d_un_produit"/>Page spécifique d'un produit<text:bookmark-end text:name="__RefHeading___page_specifique_d_un_produit_12"/><text:bookmark-end text:name="page_specifique_d_un_produit"/></text:h>
      <text:p text:style-name="Text_20_body">Pour chaque fiche produit, un nouvel onglet apparaît: “Wordpress”.</text:p>
      <text:p text:style-name="Text_20_body"><draw:frame draw:style-name="mediacenter" draw:name="2" text:anchor-type="paragraph" draw:z-index="2" svg:width="10.583333333333cm" svg:height="9.7319694868239cm"><draw:image xlink:href="Pictures/88373264ed1962a73f6f74cc39964612.png" xlink:type="simple" xlink:show="embed" xlink:actuate="onLoad"/></draw:frame></text:p>
      <text:p text:style-name="Text_20_body">Il vous permet non seulement d'afficher ou non le produit dans la boutique, mais également d'en modifier des éléments. Voici la liste des éléments qui seront synchronisés:</text:p>
      <text:list text:style-name="List_20_1" text:continue-numbering="false">
        <text:list-item>
          <text:p text:style-name="List_20_1_Content_First"> Le <text:span text:style-name="Strong_20_Emphasis">prix HT</text:span></text:p>
        </text:list-item>
        <text:list-item>
          <text:p text:style-name="List_20_1_Content"> L'<text:span text:style-name="Strong_20_Emphasis">image du produit</text:span></text:p>
        </text:list-item>
        <text:list-item>
          <text:p text:style-name="List_20_1_Content"> A l'onglet “Descriptif”, le fichier spécifié dans “<text:span text:style-name="Strong_20_Emphasis">Documents</text:span>” sera mis en lien</text:p>
        </text:list-item>
        <text:list-item>
          <text:p text:style-name="List_20_1_Content"> A l'onglet “Wordpress”, le ficheir spécifié dans “<text:span text:style-name="Strong_20_Emphasis">Fichier Photométrique</text:span>” sera mis en lien</text:p>
        </text:list-item>
        <text:list-item>
          <text:p text:style-name="List_20_1_Content_Last"> A l'onglet “Wordpress”, le fichier spécifié dans “<text:span text:style-name="Strong_20_Emphasis">PV conformités</text:span>” sera mis en lien</text:p>
        </text:list-item>
      </text:list>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La validation de la fiche produit ne permet pas la synchronisation, mais uniquement au clic du bouton “Valider les modifications du site”</text:p></table:table-cell></table:table-row></table:table></draw:text-box></draw:frame></text:p>
      <text:h text:style-name="Heading_20_3" text:outline-level="3"><text:bookmark-start text:name="__RefHeading___affichage_des_comptes_13"/><text:bookmark-start text:name="affichage_des_comptes"/>Affichage des comptes<text:bookmark-end text:name="__RefHeading___affichage_des_comptes_13"/><text:bookmark-end text:name="affichage_des_comptes"/></text:h>
      <text:p text:style-name="Text_20_body">Pour créer un compte, il vous suffit d'aller sur la fenêtre de la liste des accès via “Métiers &gt; Boutique Wordpress &gt; Liste des accès”. Sera alors affiché tous les comptes déjà ouverts.</text:p>
      <text:p text:style-name="Text_20_body"><draw:frame draw:style-name="mediacenter" draw:name="3" text:anchor-type="paragraph" draw:z-index="3" svg:width="10.583333333333cm" svg:height="8.5710990774168cm"><draw:image xlink:href="Pictures/8965971b879a9fc6d567dcb3ef1431aa.png" xlink:type="simple" xlink:show="embed" xlink:actuate="onLoad"/></draw:frame></text:p>
      <text:p text:style-name="Text_20_body">Un clic droit sur un accès permet de renvoyer l'email incluant l'email, de changer le mot de passe ou encore d'activer ou désactiver l'accès à la boutique.</text:p>
      <text:h text:style-name="Heading_20_3" text:outline-level="3"><text:bookmark-start text:name="__RefHeading___creation_d_un_compte_14"/><text:bookmark-start text:name="creation_d_un_compte"/>Création d'un compte<text:bookmark-end text:name="__RefHeading___creation_d_un_compte_14"/><text:bookmark-end text:name="creation_d_un_compte"/></text:h>
      <text:p text:style-name="Text_20_body">Depuis la liste des accès, vous pouvez cliquer sur “Nouveau” pour créer un nouvel accès. Vous pourrez alors sélectionner un nouveau contact, puis de choisir de lui donner ou non un accès aux informations détaillées de la boutique.</text:p>
      <text:p text:style-name="Text_20_body"><draw:frame draw:style-name="mediacenter" draw:name="4" text:anchor-type="paragraph" draw:z-index="4" svg:width="10.583333333333cm" svg:height="8.5539518900344cm"><draw:image xlink:href="Pictures/630f443e421fe4dcc9e3e7d432f38c04.png" xlink:type="simple" xlink:show="embed" xlink:actuate="onLoad"/></draw:frame></text:p>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3.15.00.00 </text:p>
          </table:table-cell>
          <table:table-cell office:value-type="string" table:style-name="tablecell">
            <text:p text:style-name="tablealignleft">13/05/19</text:p>
          </table:table-cell>
          <table:table-cell office:value-type="string" table:style-name="tablecell">
            <text:p text:style-name="tablealignleft"> Première version </text:p>
          </table:table-cell>
        </table:table-row>
      </table:table>
      <text:p text:style-name="Horizontal_20_Line"/>
      <text:p text:style-name="Text_20_body"><draw:frame draw:style-name="medialeft" draw:name="5" text:anchor-type="paragraph" draw:z-index="5" svg:width="0.84666666666667cm" svg:height="0.84666666666667cm"><draw:image xlink:href="Pictures/393e5b6f6a9d466b17d722e4c9a80942.gif" xlink:type="simple" xlink:show="embed" xlink:actuate="onLoad"/></draw:frame><text:span text:style-name="Strong_20_Emphasis">Autres articles “Extensions”</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wiki:extensv15:boutique" text:style-name="Local_20_link" text:visited-style-name="Visited_20_Local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6:15</meta:creation-date>
    <dc:creator>Generated</dc:creator>
    <dc:date>2026-09-13T08::16:15</dc:date>
    <dc:language>en-US</dc:language>
    <meta:editing-cycles>1</meta:editing-cycles>
    <meta:editing-duration>PT0S</meta:editing-duration>
    <dc:title>wiki:extensv15:boutique</dc:title>
  </office:meta>
</office:document-meta>
</file>