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28ffdbfbd8390fc06785a24686fa2e.png"/>
  <manifest:file-entry manifest:media-type="image/png" manifest:full-path="Pictures/a64236f37e4d95dc318a91fb149e9065.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batichiffrage"/><text:bookmark-start text:name="__RefHeading___batichiffrage_le_devis_batiment_facilite_1"/><text:bookmark-start text:name="batichiffrage_le_devis_batiment_facilite"/>BATICHIFFRAGE© Le devis bâtiment facilité<text:bookmark-end text:name="__RefHeading___batichiffrage_le_devis_batiment_facilite_1"/><text:bookmark-end text:name="batichiffrage_le_devis_batiment_facilite"/></text:h>
      <text:p text:style-name="Text_20_body">Dans les métiers du bâtiment et des travaux publics (BTP), il est fréquent de manipuler le concept d'<text:span text:style-name="Emphasis">“ouvrage”</text:span>, dont l'équivalent Gestan est le concept de <text:span text:style-name="Emphasis">“produit composé”</text:span>. Par exemple, la <text:span text:style-name="Emphasis">«Fourniture et pose collée d’1 m² de carrelage 20 x 20 cm, non compris plinthes»</text:span> pourrait constituer un ouvrage, composé de produits divers (carrelage, colle, joint) et de main d'oeuvre, dans des proportions définies, le tarif de l'ouvrage étant la somme des tarifs, pondérés par les quantités, des produits qui le composent.</text:p>
      <text:p text:style-name="Text_20_body">Les bibliothèques d'ouvrage sont des catalogues de produits et de produits composés, qu'il est possible d'importer dans Gestan. Les artisans et entreprises du BTP disposent ainsi immédiatement d'un catalogue de produit élaboré, avec les tarifs mis à jour, ce qui permet d’insérer des travaux pré rédigés et pré chiffrés dans les devis ou les estimatifs de travaux, beaucoup plus rapidement et avec un moins grand risque d'erreur.</text:p>
      <text:p text:style-name="Text_20_body">Cette extension permet de charger dans Gestan les prix des ouvrages référencés par <text:a xlink:type="simple" xlink:href="http://www.batichiffrage.com" text:style-name="Internet_20_link" text:visited-style-name="Visited_20_Internet_20_Link">BatiChiffrage©</text:a>, spécialiste des outils de chiffrage de travaux et des bibliothèques de prix pour tous les métiers du bâtiment, depuis 1995 (BatiChiffrage© est une marque de Batiactu Groupe). </text:p>
      <text:p text:style-name="Text_20_body">
<text:line-break/>“”<text:span text:style-name="Emphasis">“juste pour voir”</text:span></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L'installation est effectuée via l'écran de <text:a xlink:type="simple" xlink:href="https://wiki.gestan.fr/doku.php?id=wiki:v15:admin:extensions" text:style-name="Internet_20_link" text:visited-style-name="Visited_20_Internet_20_Link">gestion des extensions</text:a>.</text:p>
      <text:p text:style-name="Text_20_body">A l'issue, un menu Bâtichiffrage© est présent dans le menu Métier de Gestan.</text:p>
      <text:p text:style-name="Text_20_body"><draw:frame draw:style-name="media" draw:name="0" text:anchor-type="as-char" draw:z-index="0" svg:width="12.038541666667cm" svg:height="3.0691666666667cm"><draw:image xlink:href="Pictures/3f28ffdbfbd8390fc06785a24686fa2e.png" xlink:type="simple" xlink:show="embed" xlink:actuate="onLoad"/></draw:frame></text:p>
      <text:h text:style-name="Heading_20_2" text:outline-level="2"><text:bookmark-start text:name="__RefHeading___acquerir_les_bibliotheques_batichiffrage_3"/><text:bookmark-start text:name="acquerir_les_bibliotheques_batichiffrage"/>Acquérir les bibliothèques Bâtichiffrage©<text:bookmark-end text:name="__RefHeading___acquerir_les_bibliotheques_batichiffrage_3"/><text:bookmark-end text:name="acquerir_les_bibliotheques_batichiffrage"/></text:h>
      <text:p text:style-name="Text_20_body">Il existe des bibliothèques spécialisées par corps de métier :</text:p>
      <text:list text:style-name="List_20_1" text:continue-numbering="false">
        <text:list-item>
          <text:p text:style-name="List_20_1_Content_First"> Gros-œuvre,</text:p>
        </text:list-item>
        <text:list-item>
          <text:p text:style-name="List_20_1_Content"> Second-œuvre, </text:p>
        </text:list-item>
        <text:list-item>
          <text:p text:style-name="List_20_1_Content"> Génie climatique - Plomberie - Sanitaire, </text:p>
        </text:list-item>
        <text:list-item>
          <text:p text:style-name="List_20_1_Content"> Electricité, </text:p>
        </text:list-item>
        <text:list-item>
          <text:p text:style-name="List_20_1_Content"> Aménagements extérieurs,</text:p>
        </text:list-item>
        <text:list-item>
          <text:p text:style-name="List_20_1_Content_Last"> Multiservices.</text:p>
        </text:list-item>
      </text:list>
      <text:p text:style-name="Text_20_body">Chaque bibliothèque est disponible à partir de 195€HT (tarif 2023) pour un corps d'état et environ 569€HT pour tous corps d'états.</text:p>
      <text:p text:style-name="Text_20_body">Vous pouvez acquérir ces bibliothèque en contactant Bâtichiffrage© par mail, via <text:a xlink:type="simple" xlink:href="mailto:info@batichiffrage.com" text:style-name="Internet_20_link" text:visited-style-name="Visited_20_Internet_20_Link">info@batichiffrage.com</text:a> (en précisant que c'est pour l'intégration à Gestan), ou en utilisant le bouton <text:span text:style-name="Strong_20_Emphasis">Commander</text:span>, sur l'écran décrit ci-dessous, et en précisant dans le mail quelles bibliothèques vous intéressent.</text:p>
      <text:h text:style-name="Heading_20_2" text:outline-level="2"><text:bookmark-start text:name="__RefHeading___utilisation_4"/><text:bookmark-start text:name="utilisation"/>Utilisation<text:bookmark-end text:name="__RefHeading___utilisation_4"/><text:bookmark-end text:name="utilisation"/></text:h>
      <text:p text:style-name="Text_20_body">//<text:span text:style-name="Strong_20_Emphasis">Accès :</text:span> Métier → Bâtichiffrage© → Importer //</text:p>
      <text:p text:style-name="Text_20_body"><draw:frame draw:style-name="media" draw:name="1" text:anchor-type="as-char" draw:z-index="1" svg:width="16.801041666667cm" svg:height="14.44625cm"><draw:image xlink:href="Pictures/a64236f37e4d95dc318a91fb149e9065.png" xlink:type="simple" xlink:show="embed" xlink:actuate="onLoad"/></draw:frame></text:p>
      <text:p text:style-name="Text_20_body">Le bouton <text:span text:style-name="Strong_20_Emphasis">Commander</text:span> génère un mail de commande de bibliothèque à adresser à Bâtichiffrage©. Une fois la commande effectuée, Bâtichiffrage© vous adressera une archive contenant les fichiers de données (fichiers .txt, .ini, et .crypt). Il faudra alors vous adresser au service de support technique de Gestan pour la saisie de la <text:span text:style-name="Strong_20_Emphasis">clé éditeur</text:span> et de la <text:span text:style-name="Strong_20_Emphasis">clé utilisateur</text:span>. Cette opération est effectuée par prise de main à distance, gratuitement.</text:p>
      <text:p text:style-name="Text_20_body">Ensuite, sélectionnez le <text:span text:style-name="Strong_20_Emphasis">Répertoire</text:span> contenant la bibliothèque cryptée de Batichiffrage© à l'aide du bouton 1.</text:p>
      <text:p text:style-name="Text_20_body">Si le répertoire contient les fichiers nécessaires, les champs <text:span text:style-name="Strong_20_Emphasis">Référence</text:span> se rempliront automatiquement. Ce sont des valeurs moyennes, sont observées dans les entreprises du bâtiment et remises à jour régulièrement par Batichiffrage©, mais vous pouvez saisir vos propres paramètres dans la colonne 2, ils seront mémorisés pour la prochaine exécution. </text:p>
      <text:p text:style-name="Text_20_body">Ces valeurs de référence sont les suivantes :</text:p>
      <text:list text:style-name="List_20_1" text:continue-numbering="false">
        <text:list-item>
          <text:p text:style-name="List_20_1_Content_First"> <text:span text:style-name="Strong_20_Emphasis">THM</text:span>, le taux horaire moyen par défaut</text:p>
        </text:list-item>
        <text:list-item>
          <text:p text:style-name="List_20_1_Content"> <text:span text:style-name="Strong_20_Emphasis">Coefficient multiplicateur à appliquer au THM</text:span> : exprimé en pourcentage. Voir ci-dessous le mode de calcul du prix de main d'oeuvre</text:p>
        </text:list-item>
        <text:list-item>
          <text:p text:style-name="List_20_1_Content"> <text:span text:style-name="Strong_20_Emphasis">Frais généraux sur main d'oeuvre</text:span> : coût supplémentaire des frais généraux concernant la main d'oeuvre.</text:p>
        </text:list-item>
        <text:list-item>
          <text:p text:style-name="List_20_1_Content"> <text:span text:style-name="Strong_20_Emphasis">Frais généraux sur fournitures</text:span> : coût supplémentaire des frais généraux concernant les fournitures.</text:p>
        </text:list-item>
        <text:list-item>
          <text:p text:style-name="List_20_1_Content_Last"> <text:span text:style-name="Strong_20_Emphasis">Pourcentage de marge</text:span> : ce qui s'applique pour calculer votre prix de vente.</text:p>
        </text:list-item>
      </text:list>
      <text:p text:style-name="Text_20_body">Puis indiquez vos taux de <text:span text:style-name="Strong_20_Emphasis">TVA en achat</text:span> et <text:span text:style-name="Strong_20_Emphasis">TVA de vente</text:span>.</text:p>
      <text:p text:style-name="Text_20_body">La famille <text:span text:style-name="Strong_20_Emphasis">Main d'oeuvre</text:span> sera celle à laquelle seront affectés tous les produits composés comportant un composant dont le libellé comporte “Main d'oeuvre”. Par exemple, le produit “Logement” est composé d'une part de main d'oeuvre, et d'une infinité de composant appartenant à toutes les familles de produit : électricité, chauffage, plomberie, peinture, etc. Le produit “Logement” sera composé dans la famille sélectionné dans cette combo Main d'oeuvre.</text:p>
      <text:p text:style-name="Text_20_body">En cliquant sur le bouton <text:span text:style-name="Strong_20_Emphasis">Importer</text:span>, le processus d'importation des données se lance alors :</text:p>
      <text:list text:style-name="List_20_1" text:continue-numbering="false">
        <text:list-item>
          <text:p text:style-name="List_20_1_Content_First"> une société est crée, avec un contact rattaché, si la référence externe de la société n'est pas lue dans Gestan</text:p>
        </text:list-item>
        <text:list-item>
          <text:p text:style-name="List_20_1_Content"> une famille et une sous-famille sont créées dans Gestan, si elles n'existaient pas</text:p>
        </text:list-item>
        <text:list-item>
          <text:p text:style-name="List_20_1_Content"> les produits sont créés dans Gestan, avec le code produit fourni par Bâtichiffrage©</text:p>
        </text:list-item>
        <text:list-item>
          <text:p text:style-name="List_20_1_Content"> les produits composés sont créés dans Gestan, avec le code produit composé fourni par Bâtichiffrage©</text:p>
        </text:list-item>
        <text:list-item>
          <text:p text:style-name="List_20_1_Content_Last"> les tarifs des produits composés sont mis à jour en fonction des compositions de produit transmises par Bâtichiffrage©</text:p>
        </text:list-item>
      </text:list>
      <text:h text:style-name="Heading_20_3" text:outline-level="3"><text:bookmark-start text:name="__RefHeading___calcul_du_cout_main_d_oeuvre_5"/><text:bookmark-start text:name="calcul_du_cout_main_d_oeuvre"/>Calcul du coût "Main d'oeuvre"<text:bookmark-end text:name="__RefHeading___calcul_du_cout_main_d_oeuvre_5"/><text:bookmark-end text:name="calcul_du_cout_main_d_oeuvre"/></text:h>
      <text:p text:style-name="Text_20_body">Le prix du coût de main d’œuvre est calculé de la manière suivante :</text:p>
      <text:list text:style-name="List_20_1" text:continue-numbering="false">
        <text:list-item>
          <text:p text:style-name="List_20_1_Content_First"> Main d’œuvre horaire chargée (« déboursé sec ») = Taux Horaire Moyen  * Coefficient multiplicateur à appliquer au THM. <text:line-break/>Par exemple, si votre taux horaire moyen est de 12 et votre coefficient de 103, le déboursé sec sera de 12*(1+(103/100)), soit 24.36</text:p>
        </text:list-item>
        <text:list-item>
          <text:p text:style-name="List_20_1_Content"> Prix de revient de l’heure de main d’œuvre = déboursé sec * coefficient de frais généraux sur main d'oeuvre. <text:line-break/>Par exemple, si votre déboursé sec est de 24.36 et votre coefficient de FG sur main d'oeuvre de 1.57, votre prix de revient sera de 24.36 * 1.57, soit 38.25. </text:p>
        </text:list-item>
        <text:list-item>
          <text:p text:style-name="List_20_1_Content_Last"> Prix de vente de l’heure de main d’œuvre = prix de revient * objectif de marge <text:line-break/>Par exemple, si votre prix de revient est de 38.25 et votre objectif de marge sur main d'oeuvre est de 10%, votre prix de vente sera de 38.25 * 100/(100-10), soit 42.50.</text:p>
        </text:list-item>
      </text:list>
      <text:h text:style-name="Heading_20_3" text:outline-level="3"><text:bookmark-start text:name="__RefHeading___calcul_du_cout_fourniture_6"/><text:bookmark-start text:name="calcul_du_cout_fourniture"/>Calcul du coût "Fourniture"<text:bookmark-end text:name="__RefHeading___calcul_du_cout_fourniture_6"/><text:bookmark-end text:name="calcul_du_cout_fourniture"/></text:h>
      <text:p text:style-name="Text_20_body">Le coût des fournitures est calculé de la manière suivante :</text:p>
      <text:list text:style-name="List_20_1" text:continue-numbering="false">
        <text:list-item>
          <text:p text:style-name="List_20_1_Content_First"> Prix d'achat  = (Prix public / Conditionnement ) * Coefficient correcteur * Remise * Quantité <text:line-break/>L'ensemble des ces données sont fournies par la bibliothèque Bâtichiffrage©</text:p>
        </text:list-item>
        <text:list-item>
          <text:p text:style-name="List_20_1_Content"> Prix de revient = Prix d'achat * Coefficient de frais généraux sur fournitures. <text:line-break/>Par exemple, si votre prix d'achat est de 100, et votre coefficient de frais généraux de 1.05, votre prix de revient sera de 105.</text:p>
        </text:list-item>
        <text:list-item>
          <text:p text:style-name="List_20_1_Content_Last"> Prix de vente : Prix de vente : prix de revient * objectif de marge <text:line-break/>Par exemple, si votre prix de revient est de 100 et votre objectif de marge est de 10%, votre prix de vente sera de 100 * 100/(100-10), soit 111.11.</text:p>
        </text:list-item>
      </text:list>
      <text:h text:style-name="Heading_20_4" text:outline-level="4"><text:bookmark-start text:name="__RefHeading___re-imports_7"/><text:bookmark-start text:name="re-imports"/>Ré-imports<text:bookmark-end text:name="__RefHeading___re-imports_7"/><text:bookmark-end text:name="re-imports"/></text:h>
      <text:p text:style-name="Text_20_body">Vous pouvez répéter ce processus d'import pour mettre à jour selon de nouveaux paramètres ou pour importer une nouvelle bibliothèque de Batichiffrage. Les données existantes seront mises à jour si nécessaire.</text:p>
      <text:h text:style-name="Heading_20_2" text:outline-level="2"><text:bookmark-start text:name="__RefHeading___versions_8"/><text:bookmark-start text:name="versions"/>Versions<text:bookmark-end text:name="__RefHeading___versions_8"/><text:bookmark-end text:name="versions"/></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29.19 </text:p>
          </table:table-cell>
          <table:table-cell office:value-type="string" table:style-name="tablecell">
            <text:p text:style-name="tablealignleft"> 30/04/23 </text:p>
          </table:table-cell>
          <table:table-cell office:value-type="string" table:style-name="tablecell">
            <text:p text:style-name="tablealignleft"> Correction pb d'affectation dans les familles + application du coefficient de frais généraux </text:p>
          </table:table-cell>
        </table:table-row>
        <table:table-row>
          <table:table-cell office:value-type="string" table:style-name="tablecell">
            <text:p text:style-name="tablealignleft"> 3.15.29.18 </text:p>
          </table:table-cell>
          <table:table-cell office:value-type="string" table:style-name="tablecell">
            <text:p text:style-name="tablealignleft"> 15/02/23 </text:p>
          </table:table-cell>
          <table:table-cell office:value-type="string" table:style-name="tablecell">
            <text:p text:style-name="tablealignleft"> Compilation en WD27 + traitement du cas de la sous famille avec famille non référencée </text:p>
          </table:table-cell>
        </table:table-row>
        <table:table-row>
          <table:table-cell office:value-type="string" table:style-name="tablecell">
            <text:p text:style-name="tablealignleft"> 3.15.29.17 </text:p>
          </table:table-cell>
          <table:table-cell office:value-type="string" table:style-name="tablecell">
            <text:p text:style-name="tablealignleft"> 06/05/22 </text:p>
          </table:table-cell>
          <table:table-cell office:value-type="string" table:style-name="tablecell">
            <text:p text:style-name="tablealignleft"> Correction d'un bug sur la lecture des codes familles de produit </text:p>
          </table:table-cell>
        </table:table-row>
        <table:table-row>
          <table:table-cell office:value-type="string" table:style-name="tablecell">
            <text:p text:style-name="tablealignleft"> 3.15.29.16 </text:p>
          </table:table-cell>
          <table:table-cell office:value-type="string" table:style-name="tablecell">
            <text:p text:style-name="tablealignleft"> 19/11/21 </text:p>
          </table:table-cell>
          <table:table-cell office:value-type="string" table:style-name="tablecell">
            <text:p text:style-name="tablealignleft"> Blocage des fichiers concernés avant traitement, correction de l'affectation des produits non-composés aux sociétés fournisseur </text:p>
          </table:table-cell>
        </table:table-row>
        <table:table-row>
          <table:table-cell office:value-type="string" table:style-name="tablecell">
            <text:p text:style-name="tablealignleft"> 3.15.29.15 </text:p>
          </table:table-cell>
          <table:table-cell office:value-type="string" table:style-name="tablecell">
            <text:p text:style-name="tablealignleft"> 03/11/21 </text:p>
          </table:table-cell>
          <table:table-cell office:value-type="string" table:style-name="tablecell">
            <text:p text:style-name="tablealignleft"> Améliorations des calculs, ajout de la famille de produit “MO” </text:p>
          </table:table-cell>
        </table:table-row>
        <table:table-row>
          <table:table-cell office:value-type="string" table:style-name="tablecell">
            <text:p text:style-name="tablealignleft"> 3.15.29.11 </text:p>
          </table:table-cell>
          <table:table-cell office:value-type="string" table:style-name="tablecell">
            <text:p text:style-name="tablealignleft"> 31/10/21 </text:p>
          </table:table-cell>
          <table:table-cell office:value-type="string" table:style-name="tablecell">
            <text:p text:style-name="tablealignleft"> Refonte complète </text:p>
          </table:table-cell>
        </table:table-row>
        <table:table-row>
          <table:table-cell office:value-type="string" table:style-name="tablecell">
            <text:p text:style-name="tablealignleft"> 3.15.29.08 </text:p>
          </table:table-cell>
          <table:table-cell office:value-type="string" table:style-name="tablecell">
            <text:p text:style-name="tablealignleft"> 26/10/21 </text:p>
          </table:table-cell>
          <table:table-cell office:value-type="string" table:style-name="tablecell">
            <text:p text:style-name="tablealignleft"> Mise au standard, ajout des taux de TVA, ajout du calcul du prix d'achat TTC </text:p>
          </table:table-cell>
        </table:table-row>
        <table:table-row>
          <table:table-cell office:value-type="string" table:style-name="tablecell">
            <text:p text:style-name="tablealignleft"> 3.15.29.00 </text:p>
          </table:table-cell>
          <table:table-cell office:value-type="string" table:style-name="tablecell">
            <text:p text:style-name="tablealignleft"> 25/10/21 </text:p>
          </table:table-cell>
          <table:table-cell office:value-type="string" table:style-name="tablecell">
            <text:p text:style-name="tablealignleft"> Version stable de production </text:p>
          </table:table-cell>
        </table:table-row>
        <table:table-row>
          <table:table-cell office:value-type="string" table:style-name="tablecell">
            <text:p text:style-name="tablealignleft"> 3.15.26.00 </text:p>
          </table:table-cell>
          <table:table-cell office:value-type="string" table:style-name="tablecell">
            <text:p text:style-name="tablealignleft"> 18/06/21 </text:p>
          </table:table-cell>
          <table:table-cell office:value-type="string" table:style-name="tablecell">
            <text:p text:style-name="tablealignleft"> Version RC </text:p>
          </table:table-cell>
        </table:table-row>
      </table:table>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wiki:extensv15:batichiffrage" text:style-name="Local_20_link" text:visited-style-name="Visited_20_Local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40</meta:creation-date>
    <dc:creator>Generated</dc:creator>
    <dc:date>2026-09-13T08::16:40</dc:date>
    <dc:language>en-US</dc:language>
    <meta:editing-cycles>1</meta:editing-cycles>
    <meta:editing-duration>PT0S</meta:editing-duration>
    <dc:title>wiki:extensv15:batichiffrage</dc:title>
  </office:meta>
</office:document-meta>
</file>