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92bd23c9f73cc3ce968c4c8eecfb72e.png"/>
  <manifest:file-entry manifest:media-type="image/png" manifest:full-path="Pictures/30aef1c738f4991d45316f2211791674.png"/>
  <manifest:file-entry manifest:media-type="image/png" manifest:full-path="Pictures/59f9ac2d191b0d46f29a2c1ad3f1a789.png"/>
  <manifest:file-entry manifest:media-type="image/png" manifest:full-path="Pictures/876f64938c1d0fe3bc82882739093f23.png"/>
  <manifest:file-entry manifest:media-type="image/jpeg" manifest:full-path="Pictures/841cf45ef2f32b4611c6bc4cad28ddc4.jpg"/>
  <manifest:file-entry manifest:media-type="image/png" manifest:full-path="Pictures/6bab5917cfc70d4350b68b77b434fe93.png"/>
  <manifest:file-entry manifest:media-type="image/png" manifest:full-path="Pictures/b9772daf498cfdc53ef84f58b1ac37f9.png"/>
  <manifest:file-entry manifest:media-type="image/png" manifest:full-path="Pictures/50c0055fb4c3ed4865341150a5e90c47.png"/>
  <manifest:file-entry manifest:media-type="image/png" manifest:full-path="Pictures/1e231f0b840b72dbc8e0c104a47511a3.png"/>
  <manifest:file-entry manifest:media-type="image/png" manifest:full-path="Pictures/7040c7e69fc3f891d6b724d59cf57e89.png"/>
  <manifest:file-entry manifest:media-type="image/png" manifest:full-path="Pictures/730892444f9c826d721d56f939b8ad5d.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badgeuse"/><text:bookmark-start text:name="__RefHeading___badgeusecontrole_d_acces_par_badgeuse_1"/><text:bookmark-start text:name="badgeusecontrole_d_acces_par_badgeuse"/>BADGEUSE : Contrôle d'accès par badgeuse<text:bookmark-end text:name="__RefHeading___badgeusecontrole_d_acces_par_badgeuse_1"/><text:bookmark-end text:name="badgeusecontrole_d_acces_par_badgeuse"/></text:h>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Cette extension permet d'enregistrer les entrées et sorties de contacts et/ou d'enfants et/ou d'utilisateurs.</text:p>
      <text:p text:style-name="Text_20_body">Elle peut utiliser un <text:a xlink:type="simple" xlink:href="https://www.qwant.com/?q=lecteur%20code%20barre&amp;t=shopping" text:style-name="Internet_20_link" text:visited-style-name="Visited_20_Internet_20_Link">lecteur de code-barre</text:a> classique (douchette laser) avec des étiquettes/badges à code-barre, ou un <text:a xlink:type="simple" xlink:href="https://www.qwant.com/?q=lecteur%2bcarte%2bRFID&amp;t=shopping" text:style-name="Internet_20_link" text:visited-style-name="Visited_20_Internet_20_Link">lecteur de cartes RFID</text:a>, et des cartes RFID.</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a bibliothèque s'installe via le gestionnaire de ressources de Gestan (Outils &gt; Administration &gt; Ressources complémentaires).</text:p>
      <text:p text:style-name="Text_20_body">Quand la bibliothèque est installée, un nouveau sous-menu apparaît dans le menu “Utilités” :</text:p>
      <text:p text:style-name="Text_20_body"><draw:frame draw:style-name="media" draw:name="0" text:anchor-type="as-char" draw:z-index="0" svg:width="9.7895833333333cm" style:rel-width="100%" svg:height="7.3289583333333cm" style:rel-height="scale"><draw:image xlink:href="Pictures/a92bd23c9f73cc3ce968c4c8eecfb72e.png" xlink:type="simple" xlink:show="embed" xlink:actuate="onLoad"/></draw:frame></text:p>
      <text:p text:style-name="Text_20_body">L'écran de paramétrage est disponible via le menu de Paramétrage des extensions (Outils &gt; Paramètres de l'application &gt; Paramétrage des extensions).</text:p>
      <text:p text:style-name="Text_20_body">TIP <text:span text:style-name="Emphasis">Vous pouvez également utiliser un bouton-joker avec la commande “Table_SCANBADGE”</text:span></text:p>
      <text:h text:style-name="Heading_20_2" text:outline-level="2"><text:bookmark-start text:name="__RefHeading___parametrage_4"/><text:bookmark-start text:name="parametrage"/>Paramétrage<text:bookmark-end text:name="__RefHeading___parametrage_4"/><text:bookmark-end text:name="parametrage"/></text:h>
      <text:p text:style-name="Text_20_body"><draw:frame draw:style-name="media" draw:name="1" text:anchor-type="as-char" draw:z-index="1" svg:width="20.928541666667cm" style:rel-width="100%" svg:height="12.85875cm" style:rel-height="scale"><draw:image xlink:href="Pictures/30aef1c738f4991d45316f2211791674.png" xlink:type="simple" xlink:show="embed" xlink:actuate="onLoad"/></draw:frame></text:p>
      <text:h text:style-name="Heading_20_4" text:outline-level="4"><text:bookmark-start text:name="__RefHeading___parametres_generaux_5"/><text:bookmark-start text:name="parametres_generaux"/>Paramètres généraux<text:bookmark-end text:name="__RefHeading___parametres_generaux_5"/><text:bookmark-end text:name="parametres_generaux"/></text:h>
      <text:p text:style-name="Text_20_body">Il est possible d'utiliser l'extension avec ou sans gestion horaires (la gestion des horaires sert aux crèches, pour le moment elle n'est pas opérationnelle).</text:p>
      <text:p text:style-name="Text_20_body">Vous pouvez gérer des badges pour les <text:span text:style-name="Strong_20_Emphasis">cibles</text:span> que vous sélectionnez :</text:p>
      <text:list text:style-name="List_20_1" text:continue-numbering="false">
        <text:list-item>
          <text:p text:style-name="List_20_1_Content_First"> les contacts (le cas général)</text:p>
        </text:list-item>
        <text:list-item>
          <text:p text:style-name="List_20_1_Content"> les enfants des contacts (si vous gérez une école, une crèche)</text:p>
        </text:list-item>
        <text:list-item>
          <text:p text:style-name="List_20_1_Content_Last"> les utilisateurs de Gestan (si vous gérez une usine)</text:p>
        </text:list-item>
      </text:list>
      <text:p text:style-name="Text_20_body">Il est possible de définir des droits pour les non-administrateurs. Il peuvent, ou pas :</text:p>
      <text:list text:style-name="List_20_1" text:continue-numbering="false">
        <text:list-item>
          <text:p text:style-name="List_20_1_Content_First"> enregistrer de nouveaux badges sur de nouvelles cibles</text:p>
        </text:list-item>
        <text:list-item>
          <text:p text:style-name="List_20_1_Content"> modifier un badge existant</text:p>
        </text:list-item>
        <text:list-item>
          <text:p text:style-name="List_20_1_Content_Last"> administrer les cibles, c'est à dire par exemple modifier la fiche contact s'il s'agit du badge d'un contact.</text:p>
        </text:list-item>
      </text:list>
      <text:p text:style-name="Text_20_body">Il est possible de jouer un son en cas de scan OK ou KO du badge, encore que ces sons soient le plus souvent gérés par la douchette ou le lecteur RFID.</text:p>
      <text:p text:style-name="Text_20_body">Si un délai de <text:span text:style-name="Strong_20_Emphasis">débadgeage automatique</text:span> est saisi, tout badge au statut “Entrée” sera mis automatiquement au statut “Sortie” au bout du délai précisé.</text:p>
      <text:p text:style-name="Text_20_body">Si un délai de <text:span text:style-name="Strong_20_Emphasis">rebadgeage interdit</text:span> est précisé, il sera impossible d'enregistrer un nouveau scan du même badge tant que ce délai ne sera pas écoulé. Ce paramètre peut constituer une protection contre les doubles-scans intempestifs.</text:p>
      <text:p text:style-name="Text_20_body"><text:span text:style-name="Strong_20_Emphasis">Avertir si reliquat</text:span> est le nombre de passages restant en dessous duquel ce reliquat faible sera signalé.</text:p>
      <text:p text:style-name="Text_20_body">Le <text:span text:style-name="Strong_20_Emphasis">nombre de caractère du badge</text:span> peut être différent selon les systèmes. En général, sur un carte RFID, il est de 10 chiffres, tandis que pour un EAN13 de code-barre, il est de 13 chiffres, par exemple.</text:p>
      <text:h text:style-name="Heading_20_4" text:outline-level="4"><text:bookmark-start text:name="__RefHeading___horaires_et_tarifs_6"/><text:bookmark-start text:name="horaires_et_tarifs"/>Horaires et Tarifs<text:bookmark-end text:name="__RefHeading___horaires_et_tarifs_6"/><text:bookmark-end text:name="horaires_et_tarifs"/></text:h>
      <text:p text:style-name="Text_20_body">Le volet <text:span text:style-name="Strong_20_Emphasis">Horaires et Tarifs</text:span> apparaissent lorsque le module est configuré pour prendre en charge la gestion des enfants. </text:p>
      <text:p text:style-name="Text_20_body"><draw:frame draw:style-name="media" draw:name="2" text:anchor-type="as-char" draw:z-index="2" svg:width="17.93875cm" style:rel-width="100%" svg:height="10.345208333333cm" style:rel-height="scale"><draw:image xlink:href="Pictures/59f9ac2d191b0d46f29a2c1ad3f1a789.png" xlink:type="simple" xlink:show="embed" xlink:actuate="onLoad"/></draw:frame></text:p>
      <text:p text:style-name="Text_20_body">Il permet de saisir les créneaux horaires de dépose et de reprise des enfants, ainsi que les tarifs applicables en régime normal (pas de dépassement horaire), en régime ponctuel, ou en régime de dépassement. Ces tarifs sont en fait des produits.</text:p>
      <text:h text:style-name="Heading_20_4" text:outline-level="4"><text:bookmark-start text:name="__RefHeading___champs_complementaires_7"/><text:bookmark-start text:name="champs_complementaires"/>Champs complémentaires<text:bookmark-end text:name="__RefHeading___champs_complementaires_7"/><text:bookmark-end text:name="champs_complementaires"/></text:h>
      <text:p text:style-name="Text_20_body"><draw:frame draw:style-name="media" draw:name="3" text:anchor-type="as-char" draw:z-index="3" svg:width="17.93875cm" style:rel-width="100%" svg:height="10.345208333333cm" style:rel-height="scale"><draw:image xlink:href="Pictures/876f64938c1d0fe3bc82882739093f23.png" xlink:type="simple" xlink:show="embed" xlink:actuate="onLoad"/></draw:frame></text:p>
      <text:p text:style-name="Text_20_body">Le volet <text:span text:style-name="Strong_20_Emphasis">Champs complémentaire</text:span> permet l'ajout de champs complémentaires : jusqu'à 12 booléens, et 12 quantités (pour le moment, la gestion des quantités n'est pas active).</text:p>
      <text:p text:style-name="Text_20_body">Ces champs seront affichés sur la fiche badge.</text:p>
      <text:h text:style-name="Heading_20_1" text:outline-level="1"><text:bookmark-start text:name="__RefHeading___utilisation_8"/><text:bookmark-start text:name="utilisation"/>Utilisation<text:bookmark-end text:name="__RefHeading___utilisation_8"/><text:bookmark-end text:name="utilisation"/></text:h>
      <text:p text:style-name="Text_20_body"><draw:frame draw:style-name="mediaright" draw:name="Nous avons testé avec ce lecteur RFID Legend" text:anchor-type="paragraph" draw:z-index="0" svg:width="4.445cm" style:rel-width="100%"><draw:text-box><text:p text:style-name="legendcenter"><draw:frame draw:style-name="mediaright" draw:name="Nous avons testé avec ce lecteur RFID" text:anchor-type="paragraph" draw:z-index="4" svg:width="4.445cm" style:rel-width="100%" svg:height="4.445cm" style:rel-height="scale"><draw:image xlink:href="Pictures/841cf45ef2f32b4611c6bc4cad28ddc4.jpg" xlink:type="simple" xlink:show="embed" xlink:actuate="onLoad"/></draw:frame>Nous avons testé avec ce lecteur RFID</text:p></draw:text-box></draw:frame>L'extension permet d'enregistrer un numéro de badge pour toute cible (contact, enfant, utilisateur). </text:p>
      <text:p text:style-name="Text_20_body">Le badge pourra aussi comporter la mention d'informations complémentaires (les booléens et quantités complémentaires).</text:p>
      <text:p text:style-name="Text_20_body">A l'aide d'un lecteur de carte RFID, ou d'une douchette laser, il va être possible de scanner les entrées et les sorties des porteurs de badge.</text:p>
      <text:h text:style-name="Heading_20_3" text:outline-level="3"><text:bookmark-start text:name="__RefHeading___ecran_principal_de_gestion_des_entrees_sorties_9"/><text:bookmark-start text:name="ecran_principal_de_gestion_des_entrees_sorties"/>Ecran principal de gestion des entrées / sorties<text:bookmark-end text:name="__RefHeading___ecran_principal_de_gestion_des_entrees_sorties_9"/><text:bookmark-end text:name="ecran_principal_de_gestion_des_entrees_sorties"/></text:h>
      <text:p text:style-name="Text_20_body">Le menu Utilités &gt; Badgeuse &gt; Scan Badge permet d'afficher l'écran principal.</text:p>
      <text:p text:style-name="Text_20_body"><draw:frame draw:style-name="media" draw:name="5" text:anchor-type="as-char" draw:z-index="5" svg:width="27.46375cm" style:rel-width="100%" svg:height="20.399375cm" style:rel-height="scale"><draw:image xlink:href="Pictures/6bab5917cfc70d4350b68b77b434fe93.png" xlink:type="simple" xlink:show="embed" xlink:actuate="onLoad"/></draw:frame></text:p>
      <text:p text:style-name="Text_20_body">L'écran présente la liste des cibles gérées ayant fait l'objet de l'enregistrement d'un badge.</text:p>
      <text:p text:style-name="Text_20_body">La colonne <text:span text:style-name="Strong_20_Emphasis">(E)</text:span> présente l'état actuel : pastille verte pour présent (le dernier mouvement est une entrée), ou grise pour absent (le dernier mouvement est une sortie).</text:p>
      <text:p text:style-name="Text_20_body"><text:span text:style-name="Strong_20_Emphasis">Entrées</text:span> est le nombre d'entrées effectuées, <text:span text:style-name="Strong_20_Emphasis">Max</text:span> est le maximum d'entrées possibles enregistrées sur le badge : au delà, toute nouvelle entrée sera refusée.</text:p>
      <text:p text:style-name="Text_20_body">Le bouton <text:span text:style-name="Strong_20_Emphasis">Ajouter</text:span> permet d'enregistrer un nouveau badge, et de le rattacher à un contact, un enfant, ou un utilisateur. Le bouton <text:span text:style-name="Strong_20_Emphasis">Modifier</text:span> permet de le modifier. Enfin, le bouton <text:span text:style-name="Strong_20_Emphasis">Supprimer</text:span> permet de supprimer le badge, ainsi que tout l'historique des accès. La cible liée au badge (contact, enfant, ou utilisateur), ne sera pas supprimée.</text:p>
      <text:h text:style-name="Heading_20_4" text:outline-level="4"><text:bookmark-start text:name="__RefHeading___ajouter_un_badge_10"/><text:bookmark-start text:name="ajouter_un_badge"/>Ajouter un badge<text:bookmark-end text:name="__RefHeading___ajouter_un_badge_10"/><text:bookmark-end text:name="ajouter_un_badge"/></text:h>
      <text:p text:style-name="Text_20_body">Le bouton <text:span text:style-name="Strong_20_Emphasis">Ajouter</text:span> de la liste des badges permet de créer un nouveau badge.</text:p>
      <text:p text:style-name="Text_20_body">Ci-dessous, la fiche badge en mode création.</text:p>
      <text:p text:style-name="Text_20_body"><draw:frame draw:style-name="media" draw:name="6" text:anchor-type="as-char" draw:z-index="6" svg:width="17.753541666667cm" style:rel-width="100%" svg:height="9.68375cm" style:rel-height="scale"><draw:image xlink:href="Pictures/b9772daf498cfdc53ef84f58b1ac37f9.png" xlink:type="simple" xlink:show="embed" xlink:actuate="onLoad"/></draw:frame></text:p>
      <text:p text:style-name="Text_20_body">Dans cet exemple, nous allons créer un badge relié à un nouveau contact (indiqué dans la combo <text:span text:style-name="Strong_20_Emphasis">Cible</text:span>).</text:p>
      <text:p text:style-name="Text_20_body">Il faut tout d'abord remplir les champs figurant dans l'onglet <text:span text:style-name="Strong_20_Emphasis">Identité</text:span>.</text:p>
      <text:p text:style-name="Text_20_body">TIP A noter, le bouton <text:span text:style-name="Strong_20_Emphasis">(1)</text:span> permet d'utiliser une webcam branchée sur le port USB pour prendre une photo de la personne concernée.</text:p>
      <text:p text:style-name="Text_20_body"><draw:frame draw:style-name="media" draw:name="7" text:anchor-type="as-char" draw:z-index="7" svg:width="12.964583333333cm" svg:height="7.3025cm"><draw:image xlink:href="Pictures/50c0055fb4c3ed4865341150a5e90c47.png" xlink:type="simple" xlink:show="embed" xlink:actuate="onLoad"/></draw:frame></text:p>
      <text:p text:style-name="Text_20_body">Puis l'onglet <text:span text:style-name="Strong_20_Emphasis">Badge</text:span> permet de saisir les informations relatives au badge, dont <text:span text:style-name="Strong_20_Emphasis">Entrées maxi</text:span>, le nombre d'entrées maximum acceptables pour le badge.</text:p>
      <text:p text:style-name="Text_20_body">TIP Pour enregistrer un n° de badge, vous pouvez mettre votre curseur dans la zone <text:span text:style-name="Strong_20_Emphasis">Badge</text:span> et effectuer le scan : le n° sera enregistré sans erreur.</text:p>
      <text:p text:style-name="Text_20_body"><draw:frame draw:style-name="media" draw:name="8" text:anchor-type="as-char" draw:z-index="8" svg:width="12.964583333333cm" svg:height="7.3025cm"><draw:image xlink:href="Pictures/1e231f0b840b72dbc8e0c104a47511a3.png" xlink:type="simple" xlink:show="embed" xlink:actuate="onLoad"/></draw:frame></text:p>
      <text:p text:style-name="Text_20_body">Enfin, si des champs complémentaires ont été spécifiés, l'onglet <text:span text:style-name="Strong_20_Emphasis">Options</text:span> permet de les enregistrer.</text:p>
      <text:h text:style-name="Heading_20_4" text:outline-level="4"><text:bookmark-start text:name="__RefHeading___enregistrer_un_acces_11"/><text:bookmark-start text:name="enregistrer_un_acces"/>Enregistrer un accès<text:bookmark-end text:name="__RefHeading___enregistrer_un_acces_11"/><text:bookmark-end text:name="enregistrer_un_acces"/></text:h>
      <text:p text:style-name="Text_20_body">Sur cet écran liste, l'enregistrement des accès se fait :</text:p>
      <text:list text:style-name="List_20_1" text:continue-numbering="false">
        <text:list-item>
          <text:p text:style-name="List_20_1_Content_First"> soit en utilisant un lecteur de carte RFID et en passant la carte au dessus de ce lecteur</text:p>
        </text:list-item>
        <text:list-item>
          <text:p text:style-name="List_20_1_Content_Last"> soit en utilisant une douchette laser scannant un code barre figurant sur une carte ou tout document imprimable.</text:p>
        </text:list-item>
      </text:list>
      <text:p text:style-name="Text_20_body"><draw:frame draw:style-name="media" draw:name="9" text:anchor-type="as-char" draw:z-index="9" svg:width="27.46375cm" style:rel-width="100%" svg:height="20.399375cm" style:rel-height="scale"><draw:image xlink:href="Pictures/7040c7e69fc3f891d6b724d59cf57e89.png" xlink:type="simple" xlink:show="embed" xlink:actuate="onLoad"/></draw:frame></text:p>
      <text:p text:style-name="Text_20_body">Ci-dessus, le mouvement d'Amandine DUTRICK a été enregistré, l'image <text:span text:style-name="Strong_20_Emphasis">(1)</text:span> signale qu'il s'agit d'une entrée.</text:p>
      <text:p text:style-name="Text_20_body">Il est possible aux administrateurs seulement, de supprimer les mouvements (il n'est possible de supprimer que le dernier mouvement).</text:p>
      <text:p text:style-name="Text_20_body">En modification, il est possible de modifier l'heure (mais pas de la mettre avant le mouvement précédent), ainsi que de saisir un motif.</text:p>
      <text:h text:style-name="Heading_20_3" text:outline-level="3"><text:bookmark-start text:name="__RefHeading___historique_des_acces_12"/><text:bookmark-start text:name="historique_des_acces"/>Historique des accès<text:bookmark-end text:name="__RefHeading___historique_des_acces_12"/><text:bookmark-end text:name="historique_des_acces"/></text:h>
      <text:p text:style-name="Text_20_body">Le bouton <text:span text:style-name="Strong_20_Emphasis">Historique</text:span> de la liste des badges permet d'afficher l'historique des accès d'une personne. Via le menu Utilités &gt; Badgeuse &gt; Historique des accès, c'est l'ensemble des accès qui est affiché.</text:p>
      <text:p text:style-name="Text_20_body"><draw:frame draw:style-name="media" draw:name="10" text:anchor-type="as-char" draw:z-index="10" svg:width="24.209375cm" style:rel-width="100%" svg:height="19.261666666667cm" style:rel-height="scale"><draw:image xlink:href="Pictures/730892444f9c826d721d56f939b8ad5d.png" xlink:type="simple" xlink:show="embed" xlink:actuate="onLoad"/></draw:frame></text:p>
      <text:p text:style-name="Text_20_body">Ici l'historique d'accès d'Amandine DUTRICK. Nous voyons qu'elle est présente actuellement, et que le dernier accès lui a été fait manuellement, la colonne <text:span text:style-name="Strong_20_Emphasis">(M)</text:span> signalant qu'il s'agit d'un mouvement manuel.</text:p>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 3.15.40.00 </text:p>
          </table:table-cell>
          <table:table-cell office:value-type="string" table:style-name="tablecell">
            <text:p text:style-name="tablealignleft"> 02/03/23 </text:p>
          </table:table-cell>
          <table:table-cell office:value-type="string" table:style-name="tablecell">
            <text:p text:style-name="tablealignleft"> Compilation WD27 + remise en route contrôle licence </text:p>
          </table:table-cell>
        </table:table-row>
        <table:table-row>
          <table:table-cell office:value-type="string" table:style-name="tablecell">
            <text:p text:style-name="tablealignleft"> 3.15.32.01 </text:p>
          </table:table-cell>
          <table:table-cell office:value-type="string" table:style-name="tablecell">
            <text:p text:style-name="tablealignleft"> 09/12/21 </text:p>
          </table:table-cell>
          <table:table-cell office:value-type="string" table:style-name="tablecell">
            <text:p text:style-name="tablealignleft"> Prise en compte des dates non renseignées dans les badges </text:p>
          </table:table-cell>
        </table:table-row>
        <table:table-row>
          <table:table-cell office:value-type="string" table:style-name="tablecell">
            <text:p text:style-name="tablealignleft"> 3.15.14.01 </text:p>
          </table:table-cell>
          <table:table-cell office:value-type="string" table:style-name="tablecell">
            <text:p text:style-name="tablealignleft"> 09/05/20 </text:p>
          </table:table-cell>
          <table:table-cell office:value-type="string" table:style-name="tablecell">
            <text:p text:style-name="tablealignleft"> Intégration système de gestion de licences. </text:p>
          </table:table-cell>
        </table:table-row>
        <table:table-row>
          <table:table-cell office:value-type="string" table:style-name="tablecell">
            <text:p text:style-name="tablealignleft"> 3.15.07.48 </text:p>
          </table:table-cell>
          <table:table-cell office:value-type="string" table:style-name="tablecell">
            <text:p text:style-name="tablealignleft"> 11/10/19 </text:p>
          </table:table-cell>
          <table:table-cell office:value-type="string" table:style-name="tablecell">
            <text:p text:style-name="tablealignleft"> Correction taille fenêtre paramétrage. Correction d'un problème lorsque aucune date n'est renseignée. </text:p>
          </table:table-cell>
        </table:table-row>
        <table:table-row>
          <table:table-cell office:value-type="string" table:style-name="tablecell">
            <text:p text:style-name="tablealignleft"> 3.15.05.01 </text:p>
          </table:table-cell>
          <table:table-cell office:value-type="string" table:style-name="tablecell">
            <text:p text:style-name="tablealignleft"> 05/06/19 </text:p>
          </table:table-cell>
          <table:table-cell office:value-type="string" table:style-name="tablecell">
            <text:p text:style-name="tablealignleft"> Mise en compatibilité pour le fonctionnement C/S </text:p>
          </table:table-cell>
        </table:table-row>
        <table:table-row>
          <table:table-cell office:value-type="string" table:style-name="tablecell">
            <text:p text:style-name="tablealignleft"> 3.15.00.02 </text:p>
          </table:table-cell>
          <table:table-cell office:value-type="string" table:style-name="tablecell">
            <text:p text:style-name="tablealignleft"> 02/03/19 </text:p>
          </table:table-cell>
          <table:table-cell office:value-type="string" table:style-name="tablecell">
            <text:p text:style-name="tablealignleft"> Ajout de délai de rebadgeage + amélioration des états </text:p>
          </table:table-cell>
        </table:table-row>
        <table:table-row>
          <table:table-cell office:value-type="string" table:style-name="tablecell">
            <text:p text:style-name="tablealignleft"> 3.15.00.01 </text:p>
          </table:table-cell>
          <table:table-cell office:value-type="string" table:style-name="tablecell">
            <text:p text:style-name="tablealignleft"> 02/03/19 </text:p>
          </table:table-cell>
          <table:table-cell office:value-type="string" table:style-name="tablecell">
            <text:p text:style-name="tablealignleft"> Migration pour Gestan 15, et refonte complète </text:p>
          </table:table-cell>
        </table:table-row>
      </table:table>
      <text:p text:style-name="Horizontal_20_Line"/>
      <text:p text:style-name="Text_20_body"><draw:frame draw:style-name="medialeft" draw:name="11" text:anchor-type="paragraph" draw:z-index="11" svg:width="0.84666666666667cm" svg:height="0.84666666666667cm"><draw:image xlink:href="Pictures/393e5b6f6a9d466b17d722e4c9a80942.gif" xlink:type="simple" xlink:show="embed" xlink:actuate="onLoad"/></draw:frame><text:span text:style-name="Strong_20_Emphasis">Autres articles “Extensions V15”</text:span></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wiki:extensv15:badgeuse" text:style-name="Local_20_link" text:visited-style-name="Visited_20_Local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6:39</meta:creation-date>
    <dc:creator>Generated</dc:creator>
    <dc:date>2026-09-13T08::16:39</dc:date>
    <dc:language>en-US</dc:language>
    <meta:editing-cycles>1</meta:editing-cycles>
    <meta:editing-duration>PT0S</meta:editing-duration>
    <dc:title>wiki:extensv15:badgeuse</dc:title>
  </office:meta>
</office:document-meta>
</file>