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801020c8d22b6fe9ec2830e16ecc221.png"/>
  <manifest:file-entry manifest:media-type="image/png" manifest:full-path="Pictures/778d9fa187f6d8e4df9437fe4bb2e32e.png"/>
  <manifest:file-entry manifest:media-type="image/png" manifest:full-path="Pictures/1e48f6945d3781580ca97c1aac9e393e.png"/>
  <manifest:file-entry manifest:media-type="image/png" manifest:full-path="Pictures/5f22d6ba342d76834ef00dc671d97f37.png"/>
  <manifest:file-entry manifest:media-type="image/png" manifest:full-path="Pictures/779f1026cc1612a6c19b6ee481122169.png"/>
  <manifest:file-entry manifest:media-type="image/png" manifest:full-path="Pictures/0baece6da8d69aea85d77296674c9428.png"/>
  <manifest:file-entry manifest:media-type="image/png" manifest:full-path="Pictures/9a3078126967533fb1ba438e85f2db28.png"/>
  <manifest:file-entry manifest:media-type="image/png" manifest:full-path="Pictures/8c66b87f3e6a658e4f0898f604cde88e.png"/>
  <manifest:file-entry manifest:media-type="image/png" manifest:full-path="Pictures/16cff841c78fe0e7e41d7a86335f4cc4.png"/>
  <manifest:file-entry manifest:media-type="image/png" manifest:full-path="Pictures/8c1493e622d3a0ed65dc8850935fb028.png"/>
  <manifest:file-entry manifest:media-type="image/png" manifest:full-path="Pictures/1b4820c58ab979fed0e7ebcd07c0b31f.png"/>
  <manifest:file-entry manifest:media-type="image/png" manifest:full-path="Pictures/f61b57bf0982039f546f4345afb5c79c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v15:abo"/><text:bookmark-start text:name="__RefHeading___aboabonnements_1"/><text:bookmark-start text:name="aboabonnements"/>ABO : Abonnements<text:bookmark-end text:name="__RefHeading___aboabonnements_1"/><text:bookmark-end text:name="aboabonnements"/></text:h>
      <text:p text:style-name="Text_20_body">Cette extension permet de générer des abonnements à une revue ou a un service, auxquels les clients souscrivent par un site Internet. </text:p>
      <text:p text:style-name="Text_20_body">Elle a été conçue pour le traitement des abonnements d'un magazine national trimestriel (<text:a xlink:type="simple" xlink:href="https://www.capital-social.info" text:style-name="Internet_20_link" text:visited-style-name="Visited_20_Internet_20_Link">Capital Social</text:a>), mais peut également être utilisée pour tout type d'abonnement (lunch boxes, wine boxes, etc)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e l'extension est effectuée via le <text:a xlink:type="simple" xlink:href="https://wiki.gestan.fr/doku.php?id=wiki:v15:admin:extensions" text:style-name="Internet_20_link" text:visited-style-name="Visited_20_Internet_20_Link">gestionnaire d'extensions</text:a>.</text:p>
      <text:p text:style-name="Text_20_body">A l'issue, un menu <text:span text:style-name="Strong_20_Emphasis">Abonnement</text:span> est présent dans le menu <text:span text:style-name="Strong_20_Emphasis">Métier</text:span> de Gestan.</text:p>
      <text:p text:style-name="Text_20_body"><draw:frame draw:style-name="media" draw:name="0" text:anchor-type="as-char" draw:z-index="0" svg:width="12.752916666667cm" svg:height="2.4870833333333cm"><draw:image xlink:href="Pictures/0801020c8d22b6fe9ec2830e16ecc221.png" xlink:type="simple" xlink:show="embed" xlink:actuate="onLoad"/></draw:frame></text:p>
      <text:h text:style-name="Heading_20_3" text:outline-level="3"><text:bookmark-start text:name="__RefHeading___pre-requis_3"/><text:bookmark-start text:name="pre-requis"/>Pré-requis<text:bookmark-end text:name="__RefHeading___pre-requis_3"/><text:bookmark-end text:name="pre-requis"/></text:h>
      <text:list text:style-name="List_20_1" text:continue-numbering="false">
        <text:list-item>
          <text:p text:style-name="List_20_1_Content_First"> L'extension <text:a xlink:type="simple" xlink:href="https://wiki.gestan.fr/doku.php?id=wiki:extensv15:woocommerce" text:style-name="Internet_20_link" text:visited-style-name="Visited_20_Internet_20_Link">Woocommerce</text:a> doit avoir été installée sur le site du vendeur d'abonnement.</text:p>
        </text:list-item>
        <text:list-item>
          <text:p text:style-name="List_20_1_Content_Last"> Dans Gestan doivent avoir été enregistré les produits correspondant aux différents abonnement (un an, deux ans, soutien, etc), <text:span text:style-name="Strong_20_Emphasis">en respectant la convention de nommage</text:span> ci-dessous.</text:p>
        </text:list-item>
      </text:list>
      <text:h text:style-name="Heading_20_3" text:outline-level="3"><text:bookmark-start text:name="__RefHeading___principe_de_fonctionnement_4"/><text:bookmark-start text:name="principe_de_fonctionnement"/>Principe de fonctionnement<text:bookmark-end text:name="__RefHeading___principe_de_fonctionnement_4"/><text:bookmark-end text:name="principe_de_fonctionnement"/></text:h>
      <text:p text:style-name="Text_20_body">Les achats (abonnements et commande au numéro) sont effectués en ligne, sur le site du magazine. Ils sont traités via le programme e-Commerce Woocommerce.</text:p>
      <text:p text:style-name="Text_20_body">L'extension <text:a xlink:type="simple" xlink:href="https://wiki.gestan.fr/doku.php?id=wiki:extensv15:woocommerce" text:style-name="Internet_20_link" text:visited-style-name="Visited_20_Internet_20_Link">Woocommerce pour Gestan</text:a> permet de récupérer les données concernant les achats en ligne, et de les intégrer dans Gestan, en créant les clients et les factures correspondantes.</text:p>
      <text:p text:style-name="Text_20_body">L'extension ABO enregistre alors les achats effectués, qu'il s'agisse qu'il s'agisse d'abonnements ou de ventes au numéro, et va permettre :</text:p>
      <text:list text:style-name="List_20_1" text:continue-numbering="false">
        <text:list-item>
          <text:p text:style-name="List_20_1_Content_First"> de gérer des fichiers d'expédition pour les abonnés auxquels il faut envoyer le numéro en cours</text:p>
        </text:list-item>
        <text:list-item>
          <text:p text:style-name="List_20_1_Content"> d'historiser les expéditions effectuées</text:p>
        </text:list-item>
        <text:list-item>
          <text:p text:style-name="List_20_1_Content_Last"> de mettre en évidence les abonnements bientôt à échéance, en vue de mener toute action (relance, notamment).</text:p>
        </text:list-item>
      </text:list>
      <text:p text:style-name="Text_20_body"><draw:frame draw:style-name="media" draw:name="1" text:anchor-type="as-char" draw:z-index="1" svg:width="0.396875cm" svg:height="0.396875cm"><draw:image xlink:href="Pictures/778d9fa187f6d8e4df9437fe4bb2e32e.png" xlink:type="simple" xlink:show="embed" xlink:actuate="onLoad"/></draw:frame> C'est l'extension <text:a xlink:type="simple" xlink:href="https://wiki.gestan.fr/doku.php?id=wiki:extensv15:woocommerce" text:style-name="Internet_20_link" text:visited-style-name="Visited_20_Internet_20_Link">Woocommerce pour Gestan</text:a> qui fait le lien entre les ID produits de Woocommerce et les codes produit dans Gestan.</text:p>
      <text:h text:style-name="Heading_20_3" text:outline-level="3"><text:bookmark-start text:name="__RefHeading___convention_de_nommage_des_produits_5"/><text:bookmark-start text:name="convention_de_nommage_des_produits"/>Convention de nommage des produits<text:bookmark-end text:name="__RefHeading___convention_de_nommage_des_produits_5"/><text:bookmark-end text:name="convention_de_nommage_des_produits"/></text:h>
      <text:p text:style-name="Text_20_body">Les codes produits doivent être codifiés comme suit :</text:p>
      <text:list text:style-name="List_20_1" text:continue-numbering="false">
        <text:list-item>
          <text:p text:style-name="List_20_1_Content_First"> Abonnements : le code produit doit être de la forme : ABO-xxyyy, avec xx = deux caractères pour caractériser l'abonnement, et yy = durée de l'abonnement en mois. Par exemple : ABO-PR12</text:p>
        </text:list-item>
        <text:list-item>
          <text:p text:style-name="List_20_1_Content_Last"> Ventes au numéro : le code produit doit être de la forme : NUM-xx, avec xx = caractères désignant le numéro. Par exemple : NUM-1</text:p>
        </text:list-item>
      </text:list>
      <text:p text:style-name="Text_20_body"><draw:frame draw:style-name="media" draw:name="Une liste de produits correctement nommés Legend" text:anchor-type="as-char" draw:z-index="0" svg:width="21.537083333333cm" style:rel-width="100%"><draw:text-box><text:p text:style-name="legendcenter"><draw:frame draw:style-name="media" draw:name="Une liste de produits correctement nommés" text:anchor-type="as-char" draw:z-index="2" svg:width="21.537083333333cm" style:rel-width="100%" svg:height="16.060208333333cm" style:rel-height="scale"><draw:image xlink:href="Pictures/1e48f6945d3781580ca97c1aac9e393e.png" xlink:type="simple" xlink:show="embed" xlink:actuate="onLoad"/></draw:frame>Une liste de produits correctement nommés</text:p></draw:text-box></draw:frame></text:p>
      <text:h text:style-name="Heading_20_2" text:outline-level="2"><text:bookmark-start text:name="__RefHeading___parametrage_6"/><text:bookmark-start text:name="parametrage"/>Paramétrage<text:bookmark-end text:name="__RefHeading___parametrage_6"/><text:bookmark-end text:name="parametrage"/></text:h>
      <text:p text:style-name="Text_20_body"><text:span text:style-name="Emphasis"><text:span text:style-name="Strong_20_Emphasis">Accès :</text:span> Outils → Paramètres de l'application → Paramétrage des extensions → Abonnements</text:span></text:p>
      <text:p text:style-name="Text_20_body"><draw:frame draw:style-name="media" draw:name="Ecran de paramétrage de l'extension ABO Legend" text:anchor-type="as-char" draw:z-index="0" svg:width="20.928541666667cm" style:rel-width="100%"><draw:text-box><text:p text:style-name="legendcenter"><draw:frame draw:style-name="media" draw:name="Ecran de paramétrage de l'extension ABO" text:anchor-type="as-char" draw:z-index="3" svg:width="20.928541666667cm" style:rel-width="100%" svg:height="12.885208333333cm" style:rel-height="scale"><draw:image xlink:href="Pictures/5f22d6ba342d76834ef00dc671d97f37.png" xlink:type="simple" xlink:show="embed" xlink:actuate="onLoad"/></draw:frame>Ecran de paramétrage de l'extension ABO</text:p></draw:text-box></draw:frame></text:p>
      <text:p text:style-name="Text_20_body">Indiquez la <text:span text:style-name="Strong_20_Emphasis">Périodicité</text:span> de votre produit.</text:p>
      <text:p text:style-name="Text_20_body">Le <text:span text:style-name="Strong_20_Emphasis">Routeur</text:span> est celui de vos contact qui va traiter la diffusion des numéros pour les abonnements. C'est à lui que sera adressé la liste des adresses auxquelles adresser votre publication (ou service).</text:p>
      <text:p text:style-name="Text_20_body">La <text:span text:style-name="Strong_20_Emphasis">Date premier numéro</text:span> est la date à laquelle a été daté votre premier numéro.</text:p>
      <text:p text:style-name="Text_20_body">La partie liste présente les produits pris en compte par l'extension.</text:p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3" text:outline-level="3"><text:bookmark-start text:name="__RefHeading___traitement_des_abonnements_8"/><text:bookmark-start text:name="traitement_des_abonnements"/>Traitement des abonnements<text:bookmark-end text:name="__RefHeading___traitement_des_abonnements_8"/><text:bookmark-end text:name="traitement_des_abonnements"/></text:h>
      <text:p text:style-name="Text_20_body"><text:span text:style-name="Emphasis"><text:span text:style-name="Strong_20_Emphasis">Accès :</text:span> Métier→Abonnement→Abonnements, achats au numéro <text:line-break/>ou bouton-joker Table_Z79_ACHAT, et sélectionner “Abonnements”</text:span></text:p>
      <text:p text:style-name="Text_20_body"><draw:frame draw:style-name="media" draw:name="4" text:anchor-type="as-char" draw:z-index="4" svg:width="25.55875cm" style:rel-width="100%" svg:height="16.03375cm" style:rel-height="scale"><draw:image xlink:href="Pictures/779f1026cc1612a6c19b6ee481122169.png" xlink:type="simple" xlink:show="embed" xlink:actuate="onLoad"/></draw:frame></text:p>
      <text:p text:style-name="Text_20_body">L'écran de affiche l'ensemble des achats d'abonnements.</text:p>
      <text:p text:style-name="Text_20_body">Le statut (colonne <text:span text:style-name="Strong_20_Emphasis">“S”</text:span>) indique si l'abonnement est en cours ou non, il est codifié par des puces de couleur :</text:p>
      <text:list text:style-name="List_20_1" text:continue-numbering="false">
        <text:list-item>
          <text:p text:style-name="List_20_1_Content_First"> Vert : l'abonnement est en cours</text:p>
        </text:list-item>
        <text:list-item>
          <text:p text:style-name="List_20_1_Content"> Rouge : l'abonnement est expiré</text:p>
        </text:list-item>
        <text:list-item>
          <text:p text:style-name="List_20_1_Content_Last"> Jaune : L'abonnement va expirer dans 15 jours ou moins.</text:p>
        </text:list-item>
      </text:list>
      <text:p text:style-name="Text_20_body">Il est possible de créer un nouvel abonnement sans liaison avec une facture (par exemple, un abonnement cadeau ou un service de presse), via la touche <text:span text:style-name="Strong_20_Emphasis">Nouveau</text:span>. Si un abonnement est lié à une facture, sa suppression est interdite.</text:p>
      <text:p text:style-name="Text_20_body">Le bouton <text:span text:style-name="Strong_20_Emphasis">Modifier</text:span> permet d'ouvrir la fiche abonnement, et éventuellement de modifier les caractéristiques de l'abonnement, pratique qui doit rester exceptionnelle.</text:p>
      <text:p text:style-name="Text_20_body"><draw:frame draw:style-name="media" draw:name="5" text:anchor-type="as-char" draw:z-index="5" svg:width="0.396875cm" svg:height="0.396875cm"><draw:image xlink:href="Pictures/778d9fa187f6d8e4df9437fe4bb2e32e.png" xlink:type="simple" xlink:show="embed" xlink:actuate="onLoad"/></draw:frame> Le menu contextuel, ou le raccourci Ctrl+E permet d'afficher les envois correspondants à l'achat sélectionné.</text:p>
      <text:p text:style-name="Text_20_body">Sur cette liste, le menu contextuel ci-dessous est disponible :</text:p>
      <text:p text:style-name="Text_20_body"><draw:frame draw:style-name="media" draw:name="6" text:anchor-type="as-char" draw:z-index="6" svg:width="11.773958333333cm" svg:height="2.6722916666667cm"><draw:image xlink:href="Pictures/0baece6da8d69aea85d77296674c9428.png" xlink:type="simple" xlink:show="embed" xlink:actuate="onLoad"/></draw:frame></text:p>
      <text:p text:style-name="Text_20_body">Selon la sélection, la fiche de création d'abonnement hors-facture, ou d'envoi au numéro hors-facture est affichée :</text:p>
      <text:p text:style-name="Text_20_body"><draw:frame draw:style-name="media" draw:name="7" text:anchor-type="as-char" draw:z-index="7" svg:width="16.430625cm" svg:height="10.530416666667cm"><draw:image xlink:href="Pictures/9a3078126967533fb1ba438e85f2db28.png" xlink:type="simple" xlink:show="embed" xlink:actuate="onLoad"/></draw:frame></text:p>
      <text:p text:style-name="Text_20_body">Afin de pouvoir valider les modifications, il faut que l'opérateur utilise le bouton “cadenas” 1 pour déverrouiller le bouton de validation.</text:p>
      <text:h text:style-name="Heading_20_3" text:outline-level="3"><text:bookmark-start text:name="__RefHeading___traitement_des_achats_au_numero_9"/><text:bookmark-start text:name="traitement_des_achats_au_numero"/>Traitement des achats au numéro<text:bookmark-end text:name="__RefHeading___traitement_des_achats_au_numero_9"/><text:bookmark-end text:name="traitement_des_achats_au_numero"/></text:h>
      <text:p text:style-name="Text_20_body"><draw:frame draw:style-name="media" draw:name="Liste des achats au numéro Legend" text:anchor-type="as-char" draw:z-index="0" svg:width="25.55875cm" style:rel-width="100%"><draw:text-box><text:p text:style-name="legendcenter"><draw:frame draw:style-name="media" draw:name="Liste des achats au numéro" text:anchor-type="as-char" draw:z-index="8" svg:width="25.55875cm" style:rel-width="100%" svg:height="16.03375cm" style:rel-height="scale"><draw:image xlink:href="Pictures/8c66b87f3e6a658e4f0898f604cde88e.png" xlink:type="simple" xlink:show="embed" xlink:actuate="onLoad"/></draw:frame>Liste des achats au numéro</text:p></draw:text-box></draw:frame></text:p>
      <text:p text:style-name="Text_20_body">Ici, l'écran affiche la liste des achats au numéro.</text:p>
      <text:p text:style-name="Text_20_body">De même que pour la liste des abonnements, il est possible d'en créer, ou d'en supprimer s'il n'y a pas de lien avec une facture.</text:p>
      <text:h text:style-name="Heading_20_3" text:outline-level="3"><text:bookmark-start text:name="__RefHeading___generation_du_fichier_des_adresses_10"/><text:bookmark-start text:name="generation_du_fichier_des_adresses"/>Génération du fichier des adresses<text:bookmark-end text:name="__RefHeading___generation_du_fichier_des_adresses_10"/><text:bookmark-end text:name="generation_du_fichier_des_adresses"/></text:h>
      <text:p text:style-name="Text_20_body">Sur les écrans de gestion des achats, qu'il s'agisse des abonnements, ou des commandes au numéro, le bouton <text:span text:style-name="Strong_20_Emphasis">Destinataires</text:span> permet d'ouvrir l'écran de génération des fichiers d'expédition, contenant les adresses des destinataires.</text:p>
      <text:h text:style-name="Heading_20_2" text:outline-level="2"><text:bookmark-start text:name="__RefHeading___generation_des_fichiers_d_expedition_11"/><text:bookmark-start text:name="generation_des_fichiers_d_expedition"/>Génération des fichiers d'expédition<text:bookmark-end text:name="__RefHeading___generation_des_fichiers_d_expedition_11"/><text:bookmark-end text:name="generation_des_fichiers_d_expedition"/></text:h>
      <text:p text:style-name="Text_20_body"><draw:frame draw:style-name="media" draw:name="9" text:anchor-type="as-char" draw:z-index="9" svg:width="25.55875cm" style:rel-width="100%" svg:height="16.03375cm" style:rel-height="scale"><draw:image xlink:href="Pictures/16cff841c78fe0e7e41d7a86335f4cc4.png" xlink:type="simple" xlink:show="embed" xlink:actuate="onLoad"/></draw:frame></text:p>
      <text:p text:style-name="Text_20_body">Ce bouton ouvre la liste des destinataires d'un envoi.</text:p>
      <text:p text:style-name="Text_20_body">Il peut s'agir :</text:p>
      <text:list text:style-name="List_20_1" text:continue-numbering="false">
        <text:list-item>
          <text:p text:style-name="List_20_1_Content_First"> d'un envoi pour honorer l'abonnement, dans ce cas le numéro de la publication est toujours le même, et demandé au moment de la génération du fichier d'expédition, </text:p>
        </text:list-item>
        <text:list-item>
          <text:p text:style-name="List_20_1_Content_Last"> d'un envoi pour répondre aux commandes d'exemplaires au numéro, et dans ce cas le numéro de la publication à envoyer est déduit du code produit.</text:p>
        </text:list-item>
      </text:list>
      <text:p text:style-name="Text_20_body">Pour obtenir le fichier d'adresses au format texte ou csv, cliquez sur le bouton <text:span text:style-name="Strong_20_Emphasis">Expédier</text:span>. Le fichier sera généré selon l'option que vous aurez choisie.</text:p>
      <text:p text:style-name="Text_20_body">Le fichier d'export des adresses peut alors être transmis au partenaire qui effectue le routage postal, ou exploité directement selon les cas.</text:p>
      <text:h text:style-name="Heading_20_2" text:outline-level="2"><text:bookmark-start text:name="__RefHeading___liste_des_expeditions_12"/><text:bookmark-start text:name="liste_des_expeditions"/>Liste des expéditions<text:bookmark-end text:name="__RefHeading___liste_des_expeditions_12"/><text:bookmark-end text:name="liste_des_expeditions"/></text:h>
      <text:p text:style-name="Text_20_body"><text:span text:style-name="Emphasis"><text:span text:style-name="Strong_20_Emphasis">Accès :</text:span> Métier→Abonnements→Expéditions, routages.</text:span></text:p>
      <text:p text:style-name="Text_20_body"><draw:frame draw:style-name="media" draw:name="10" text:anchor-type="as-char" draw:z-index="10" svg:width="17.30375cm" style:rel-width="100%" svg:height="14.155208333333cm" style:rel-height="scale"><draw:image xlink:href="Pictures/8c1493e622d3a0ed65dc8850935fb028.png" xlink:type="simple" xlink:show="embed" xlink:actuate="onLoad"/></draw:frame></text:p>
      <text:p text:style-name="Text_20_body">L'écran liste des expédition affiche les expéditions effectuées</text:p>
      <text:p text:style-name="Text_20_body">Sur cette liste, le bouton <text:span text:style-name="Strong_20_Emphasis">Envois</text:span> permet de visualiser les envois rattachés à cette expédition.</text:p>
      <text:h text:style-name="Heading_20_2" text:outline-level="2"><text:bookmark-start text:name="__RefHeading___liste_des_envois_13"/><text:bookmark-start text:name="liste_des_envois"/>Liste des envois<text:bookmark-end text:name="__RefHeading___liste_des_envois_13"/><text:bookmark-end text:name="liste_des_envois"/></text:h>
      <text:p text:style-name="Text_20_body"><text:span text:style-name="Emphasis"><text:span text:style-name="Strong_20_Emphasis">Accès :</text:span> Métier→Abonnements→Envois effectués.</text:span></text:p>
      <text:p text:style-name="Text_20_body"><draw:frame draw:style-name="media" draw:name="11" text:anchor-type="as-char" draw:z-index="11" svg:width="24.526875cm" style:rel-width="100%" svg:height="16.060208333333cm" style:rel-height="scale"><draw:image xlink:href="Pictures/1b4820c58ab979fed0e7ebcd07c0b31f.png" xlink:type="simple" xlink:show="embed" xlink:actuate="onLoad"/></draw:frame></text:p>
      <text:p text:style-name="Text_20_body">L'écran liste des expédition affiche les envois effectués, pour l'expédition sélectionnée.</text:p>
      <text:p text:style-name="Text_20_body">La loupe 1 permet de sélectionner une autre expédition.</text:p>
      <text:p text:style-name="Text_20_body">Le bouton <text:span text:style-name="Strong_20_Emphasis">Adresses</text:span> permet de générer à nouveau le fichier d'adresse correspondant à l'expédition.</text:p>
      <text:h text:style-name="Heading_20_2" text:outline-level="2"><text:bookmark-start text:name="__RefHeading___suivi_des_abonnements_14"/><text:bookmark-start text:name="suivi_des_abonnements"/>Suivi des abonnements<text:bookmark-end text:name="__RefHeading___suivi_des_abonnements_14"/><text:bookmark-end text:name="suivi_des_abonnements"/></text:h>
      <text:p text:style-name="Text_20_body"><text:span text:style-name="Emphasis"><text:span text:style-name="Strong_20_Emphasis">Accès :</text:span> Métier→Abonnements→Suivi abonnnements.</text:span></text:p>
      <text:p text:style-name="Text_20_body"><draw:frame draw:style-name="media" draw:name="12" text:anchor-type="as-char" draw:z-index="12" svg:width="25.55875cm" style:rel-width="100%" svg:height="16.03375cm" style:rel-height="scale"><draw:image xlink:href="Pictures/f61b57bf0982039f546f4345afb5c79c.png" xlink:type="simple" xlink:show="embed" xlink:actuate="onLoad"/></draw:frame></text:p>
      <text:p text:style-name="Text_20_body">Le propos de cet écran est d'effectuer toute action de relance pour les abonnements à échoir.</text:p>
      <text:p text:style-name="Text_20_body">Saisissez un nombre de jours dans la zone <text:span text:style-name="Strong_20_Emphasis">Expiration dans</text:span> puis cliquez sur le bouton <text:span text:style-name="Strong_20_Emphasis">Afficher</text:span> : tous les abonnements qui seront échus sous ce nombre de jours seront affichés : libre à vous d'effectuer un mailing, l'envoi d'un encart de réabonnement, ou d'un mailing par courrier…</text:p>
      <text:h text:style-name="Heading_20_2" text:outline-level="2"><text:bookmark-start text:name="__RefHeading___versions_15"/><text:bookmark-start text:name="versions"/>Versions<text:bookmark-end text:name="__RefHeading___versions_15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Date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 15.43.00 </text:p>
          </table:table-cell>
          <table:table-cell office:value-type="string" table:style-name="tablecell">
            <text:p text:style-name="tablealignleft"> 04/01/24 </text:p>
          </table:table-cell>
          <table:table-cell office:value-type="string" table:style-name="tablecell">
            <text:p text:style-name="tablealignleft"> Prise en compte des factures annulées </text:p>
          </table:table-cell>
        </table:table-row>
        <table:table-row>
          <table:table-cell office:value-type="string" table:style-name="tablecell">
            <text:p text:style-name="tablealignleft"> 15.42.00 </text:p>
          </table:table-cell>
          <table:table-cell office:value-type="string" table:style-name="tablecell">
            <text:p text:style-name="tablealignleft"> 31/08/23 </text:p>
          </table:table-cell>
          <table:table-cell office:value-type="string" table:style-name="tablecell">
            <text:p text:style-name="tablealignleft"> Améliorations mineures </text:p>
          </table:table-cell>
        </table:table-row>
        <table:table-row>
          <table:table-cell office:value-type="string" table:style-name="tablecell">
            <text:p text:style-name="tablealignleft"> 15.41.00 </text:p>
          </table:table-cell>
          <table:table-cell office:value-type="string" table:style-name="tablecell">
            <text:p text:style-name="tablealignleft"> 03/03/23 </text:p>
          </table:table-cell>
          <table:table-cell office:value-type="string" table:style-name="tablecell">
            <text:p text:style-name="tablealignleft"> Ajout d'une convention de nommage, modification du paramétrage, nombreuses autres améliorations </text:p>
          </table:table-cell>
        </table:table-row>
        <table:table-row>
          <table:table-cell office:value-type="string" table:style-name="tablecell">
            <text:p text:style-name="tablealignleft"> 15.37.45 </text:p>
          </table:table-cell>
          <table:table-cell office:value-type="string" table:style-name="tablecell">
            <text:p text:style-name="tablealignleft"> 12/05/23 </text:p>
          </table:table-cell>
          <table:table-cell office:value-type="string" table:style-name="tablecell">
            <text:p text:style-name="tablealignleft"> Ajout : écran de gestion des expéditions, écran de gestion des échéances </text:p>
          </table:table-cell>
        </table:table-row>
        <table:table-row>
          <table:table-cell office:value-type="string" table:style-name="tablecell">
            <text:p text:style-name="tablealignleft"> 15.37.38 </text:p>
          </table:table-cell>
          <table:table-cell office:value-type="string" table:style-name="tablecell">
            <text:p text:style-name="tablealignleft"> 11/05/23 </text:p>
          </table:table-cell>
          <table:table-cell office:value-type="string" table:style-name="tablecell">
            <text:p text:style-name="tablealignleft"> Version révisée </text:p>
          </table:table-cell>
        </table:table-row>
        <table:table-row>
          <table:table-cell office:value-type="string" table:style-name="tablecell">
            <text:p text:style-name="tablealignleft"> 15.00.00 </text:p>
          </table:table-cell>
          <table:table-cell office:value-type="string" table:style-name="tablecell">
            <text:p text:style-name="tablealignleft"> 00/00/00 </text:p>
          </table:table-cell>
          <table:table-cell office:value-type="string" table:style-name="tablecell">
            <text:p text:style-name="tablealignleft"> Première version </text:p>
          </table:table-cell>
        </table:table-row>
      </table:table>
      <text:p text:style-name="Horizontal_20_Line"/>
      <text:p text:style-name="Text_20_body"><draw:frame draw:style-name="medialeft" draw:name="13" text:anchor-type="paragraph" draw:z-index="13" svg:width="0.84666666666667cm" svg:height="0.84666666666667cm"><draw:image xlink:href="Pictures/393e5b6f6a9d466b17d722e4c9a80942.gif" xlink:type="simple" xlink:show="embed" xlink:actuate="onLoad"/></draw:frame><text:span text:style-name="Strong_20_Emphasis">Autres articles “Extensions V15”</text:span></text:p>
      <text:p text:style-name="Text_20_body"><text:a xlink:type="simple" xlink:href="#wiki:extensv15:abo" text:style-name="Local_20_link" text:visited-style-name="Visited_20_Local_20_Link">ABO : Abonnements</text:a><text:line-break/><text:a xlink:type="simple" xlink:href="https://wiki.gestan.fr/doku.php?id=wiki:extensv15:amazon" text:style-name="Internet_20_link" text:visited-style-name="Visited_20_Internet_20_Link">AMAZON : Interface Amazon</text:a><text:line-break/><text:a xlink:type="simple" xlink:href="https://wiki.gestan.fr/doku.php?id=wiki:extensv15:ateliergm" text:style-name="Internet_20_link" text:visited-style-name="Visited_20_Internet_20_Link">ATELIER : Gestion d'atelier</text:a><text:line-break/><text:a xlink:type="simple" xlink:href="https://wiki.gestan.fr/doku.php?id=wiki:extensv15:audiocenter" text:style-name="Internet_20_link" text:visited-style-name="Visited_20_Internet_20_Link">AUDIOCENTER : Centres audio-prothétiques</text:a><text:line-break/><text:a xlink:type="simple" xlink:href="https://wiki.gestan.fr/doku.php?id=wiki:extensv15:badgeuse" text:style-name="Internet_20_link" text:visited-style-name="Visited_20_Internet_20_Link">BADGEUSE : Contrôle d'accès par badgeuse</text:a><text:line-break/><text:a xlink:type="simple" xlink:href="https://wiki.gestan.fr/doku.php?id=wiki:extensv15:cats:batchmail" text:style-name="Internet_20_link" text:visited-style-name="Visited_20_Internet_20_Link">BATCHMAIL: traitement groupé de pièces</text:a><text:line-break/><text:a xlink:type="simple" xlink:href="https://wiki.gestan.fr/doku.php?id=wiki:extensv15:batichiffrage" text:style-name="Internet_20_link" text:visited-style-name="Visited_20_Internet_20_Link">BATICHIFFRAGE© Le devis bâtiment facilité</text:a><text:line-break/><text:a xlink:type="simple" xlink:href="https://wiki.gestan.fr/doku.php?id=wiki:extensv15:tvabelge" text:style-name="Internet_20_link" text:visited-style-name="Visited_20_Internet_20_Link">BEL : Liste des clients par montant de TVA (pour la Belgique)</text:a><text:line-break/><text:a xlink:type="simple" xlink:href="https://wiki.gestan.fr/doku.php?id=wiki:extensv15:bibli" text:style-name="Internet_20_link" text:visited-style-name="Visited_20_Internet_20_Link">BIBLI : gestion d'une bibliothèque</text:a><text:line-break/><text:a xlink:type="simple" xlink:href="https://wiki.gestan.fr/doku.php?id=wiki:extensv15:boutique" text:style-name="Internet_20_link" text:visited-style-name="Visited_20_Internet_20_Link">BOUTIQUE : boutique en ligne intégrée à Gestan</text:a><text:line-break/><text:a xlink:type="simple" xlink:href="https://wiki.gestan.fr/doku.php?id=wiki:extensv15:brevo" text:style-name="Internet_20_link" text:visited-style-name="Visited_20_Internet_20_Link">BREVO : Suivi de la distribution des mails</text:a><text:line-break/><text:a xlink:type="simple" xlink:href="https://wiki.gestan.fr/doku.php?id=wiki:extensv15:cats:bs3dh" text:style-name="Internet_20_link" text:visited-style-name="Visited_20_Internet_20_Link">BS3DH : Pièces spécifiques</text:a><text:line-break/><text:a xlink:type="simple" xlink:href="https://wiki.gestan.fr/doku.php?id=wiki:extensv15:caissetact_param" text:style-name="Internet_20_link" text:visited-style-name="Visited_20_Internet_20_Link">CAISSETACT Caisse tactile (paramétrage)</text:a><text:line-break/><text:a xlink:type="simple" xlink:href="https://wiki.gestan.fr/doku.php?id=wiki:extensv15:caissetact" text:style-name="Internet_20_link" text:visited-style-name="Visited_20_Internet_20_Link">CAISSETACT Caisse tactile (Utilisation)</text:a><text:line-break/><text:a xlink:type="simple" xlink:href="https://wiki.gestan.fr/doku.php?id=wiki:extensv15:carnedbor" text:style-name="Internet_20_link" text:visited-style-name="Visited_20_Internet_20_Link">CARNEDBOR : Carnet de bord véhicule</text:a><text:line-break/><text:a xlink:type="simple" xlink:href="https://wiki.gestan.fr/doku.php?id=wiki:extensv15:cerfa" text:style-name="Internet_20_link" text:visited-style-name="Visited_20_Internet_20_Link">CERFA : Génération de CERFAs</text:a><text:line-break/><text:a xlink:type="simple" xlink:href="https://wiki.gestan.fr/doku.php?id=wiki:extensv15:chat" text:style-name="Internet_20_link" text:visited-style-name="Visited_20_Internet_20_Link">CHAT : Clavardage avec Gestan</text:a><text:line-break/><text:a xlink:type="simple" xlink:href="https://wiki.gestan.fr/doku.php?id=wiki:extensv15:chronstat" text:style-name="Internet_20_link" text:visited-style-name="Visited_20_Internet_20_Link">CHRONSTAT : Séries statistiques liées au temps</text:a><text:line-break/><text:a xlink:type="simple" xlink:href="https://wiki.gestan.fr/doku.php?id=wiki:extensv15:etatspeics:classicatt" text:style-name="Internet_20_link" text:visited-style-name="Visited_20_Internet_20_Link">Classique Attitude</text:a><text:line-break/><text:a xlink:type="simple" xlink:href="https://wiki.gestan.fr/doku.php?id=wiki:extensv15:comissionsco" text:style-name="Internet_20_link" text:visited-style-name="Visited_20_Internet_20_Link">COMMISSIONSCO : Commissions commerciales</text:a><text:line-break/><text:a xlink:type="simple" xlink:href="https://wiki.gestan.fr/doku.php?id=wiki:extensv15:cyberbanque" text:style-name="Internet_20_link" text:visited-style-name="Visited_20_Internet_20_Link">CYBERBANQUE : Intégration fichiers bancaires</text:a><text:line-break/><text:a xlink:type="simple" xlink:href="https://wiki.gestan.fr/doku.php?id=wiki:extensv15:dev" text:style-name="Internet_20_link" text:visited-style-name="Visited_20_Internet_20_Link">DEV : Développements (informatiques)</text:a><text:line-break/><text:a xlink:type="simple" xlink:href="https://wiki.gestan.fr/doku.php?id=wiki:extensv15:drm" text:style-name="Internet_20_link" text:visited-style-name="Visited_20_Internet_20_Link">DRM : Déclaration Récapitulative Mensuelle</text:a><text:line-break/><text:a xlink:type="simple" xlink:href="https://wiki.gestan.fr/doku.php?id=wiki:extensv15:easyvrp" text:style-name="Internet_20_link" text:visited-style-name="Visited_20_Internet_20_Link">EASYVRP : Interface EasyVRP</text:a><text:line-break/><text:a xlink:type="simple" xlink:href="https://wiki.gestan.fr/doku.php?id=wiki:extensv15:ebay" text:style-name="Internet_20_link" text:visited-style-name="Visited_20_Internet_20_Link">EBAY : Interface eBay</text:a><text:line-break/><text:a xlink:type="simple" xlink:href="https://wiki.gestan.fr/doku.php?id=wiki:extensv15:echeancier" text:style-name="Internet_20_link" text:visited-style-name="Visited_20_Internet_20_Link">ECHEANCIER : Ventilation des factures par échéances</text:a><text:line-break/><text:a xlink:type="simple" xlink:href="https://wiki.gestan.fr/doku.php?id=wiki:extensv15:ecommerce" text:style-name="Internet_20_link" text:visited-style-name="Visited_20_Internet_20_Link">ECOMMERCE :  Import des ventes faites en ligne</text:a><text:line-break/><text:a xlink:type="simple" xlink:href="https://wiki.gestan.fr/doku.php?id=wiki:extensv15:educ" text:style-name="Internet_20_link" text:visited-style-name="Visited_20_Internet_20_Link">EDUC : Écoles et centres de formation</text:a><text:line-break/><text:a xlink:type="simple" xlink:href="https://wiki.gestan.fr/doku.php?id=wiki:extensv15:etatspeics" text:style-name="Internet_20_link" text:visited-style-name="Visited_20_Internet_20_Link">ETATSPE_ICS : États spécifiques</text:a><text:line-break/><text:a xlink:type="simple" xlink:href="https://wiki.gestan.fr/doku.php?id=wiki:extensv15:etiquexped" text:style-name="Internet_20_link" text:visited-style-name="Visited_20_Internet_20_Link">ETIQUEXPED : Etiquettes d'expédition</text:a><text:line-break/><text:a xlink:type="simple" xlink:href="https://wiki.gestan.fr/doku.php?id=wiki:extensv15:cats:espcts01" text:style-name="Internet_20_link" text:visited-style-name="Visited_20_Internet_20_Link">ETSPCTS01: Collection d'états spécifiques</text:a><text:line-break/><text:a xlink:type="simple" xlink:href="https://wiki.gestan.fr/doku.php?id=wiki:extensv15:exportsagebob" text:style-name="Internet_20_link" text:visited-style-name="Visited_20_Internet_20_Link">Export SAGE / BOB</text:a><text:line-break/><text:a xlink:type="simple" xlink:href="https://wiki.gestan.fr/doku.php?id=wiki:extensv15:facturette" text:style-name="Internet_20_link" text:visited-style-name="Visited_20_Internet_20_Link">FACTURETTE : Génération de facturettes</text:a><text:line-break/><text:a xlink:type="simple" xlink:href="https://wiki.gestan.fr/doku.php?id=wiki:extensv15:gestan_gestform" text:style-name="Internet_20_link" text:visited-style-name="Visited_20_Internet_20_Link">GESTFORM: logiciel de gestion de la formation spécialisée en CACES*</text:a><text:line-break/><text:a xlink:type="simple" xlink:href="https://wiki.gestan.fr/doku.php?id=wiki:extensv15:gestinter" text:style-name="Internet_20_link" text:visited-style-name="Visited_20_Internet_20_Link">GESTINTER - suivi des interventions via application mobile</text:a><text:line-break/><text:a xlink:type="simple" xlink:href="https://wiki.gestan.fr/doku.php?id=wiki:extensv15:xprotec" text:style-name="Internet_20_link" text:visited-style-name="Visited_20_Internet_20_Link">GREWIS : Statistiques spécifiques</text:a><text:line-break/><text:a xlink:type="simple" xlink:href="https://wiki.gestan.fr/doku.php?id=wiki:extensv15:groups" text:style-name="Internet_20_link" text:visited-style-name="Visited_20_Internet_20_Link">GROUPS : Gestion des groupes</text:a><text:line-break/><text:a xlink:type="simple" xlink:href="https://wiki.gestan.fr/doku.php?id=wiki:extensv15:hiboutik" text:style-name="Internet_20_link" text:visited-style-name="Visited_20_Internet_20_Link">HIBOUTIK : caisse enregistreuse en ligne</text:a><text:line-break/><text:a xlink:type="simple" xlink:href="https://wiki.gestan.fr/doku.php?id=wiki:extensv15:loadimage" text:style-name="Internet_20_link" text:visited-style-name="Visited_20_Internet_20_Link">IMAGELOAD Chargement en masse d'images</text:a><text:line-break/><text:a xlink:type="simple" xlink:href="https://wiki.gestan.fr/doku.php?id=wiki:extensv15:immo" text:style-name="Internet_20_link" text:visited-style-name="Visited_20_Internet_20_Link">IMMO : gestion des immobilisations *</text:a><text:line-break/><text:a xlink:type="simple" xlink:href="https://wiki.gestan.fr/doku.php?id=wiki:extensv15:prestashop" text:style-name="Internet_20_link" text:visited-style-name="Visited_20_Internet_20_Link">Interface Prestashop</text:a><text:line-break/><text:a xlink:type="simple" xlink:href="https://wiki.gestan.fr/doku.php?id=wiki:extensv15:intergestan" text:style-name="Internet_20_link" text:visited-style-name="Visited_20_Internet_20_Link">INTERGESTAN : Communications inter-Gestans</text:a><text:line-break/><text:a xlink:type="simple" xlink:href="https://wiki.gestan.fr/doku.php?id=wiki:extensv15:interor" text:style-name="Internet_20_link" text:visited-style-name="Visited_20_Internet_20_Link">INTEROR : ordres de réparation (OR)</text:a><text:line-break/><text:a xlink:type="simple" xlink:href="https://wiki.gestan.fr/doku.php?id=wiki:extensv15:interor_spcugnaux" text:style-name="Internet_20_link" text:visited-style-name="Visited_20_Internet_20_Link">INTEROR : ordres de réparation (OR) (version Cugnaux)</text:a><text:line-break/><text:a xlink:type="simple" xlink:href="https://wiki.gestan.fr/doku.php?id=wiki:extensv15:interplus" text:style-name="Internet_20_link" text:visited-style-name="Visited_20_Internet_20_Link">INTERPLUS : Fonctionnalités supplémentaires pour la gestion des interventions / gestion de maintenance *</text:a><text:line-break/><text:a xlink:type="simple" xlink:href="https://wiki.gestan.fr/doku.php?id=wiki:extensv15:intertp" text:style-name="Internet_20_link" text:visited-style-name="Visited_20_Internet_20_Link">INTERTP : Gestion mobile des interventions (pour équipes de techniciens itinérants)</text:a><text:line-break/><text:a xlink:type="simple" xlink:href="https://wiki.gestan.fr/doku.php?id=wiki:extensv15:interweb" text:style-name="Internet_20_link" text:visited-style-name="Visited_20_Internet_20_Link">INTERWEB : Gestion web des interventions</text:a><text:line-break/><text:a xlink:type="simple" xlink:href="https://wiki.gestan.fr/doku.php?id=wiki:extensv15:chrgtpiece" text:style-name="Internet_20_link" text:visited-style-name="Visited_20_Internet_20_Link">LOADPIECE : Chargement de pièces</text:a><text:line-break/><text:a xlink:type="simple" xlink:href="https://wiki.gestan.fr/doku.php?id=wiki:extensv15:loadtrombi" text:style-name="Internet_20_link" text:visited-style-name="Visited_20_Internet_20_Link">LOADTROMBI : Chargement images contact</text:a><text:line-break/><text:a xlink:type="simple" xlink:href="https://wiki.gestan.fr/doku.php?id=wiki:extensv15:missions" text:style-name="Internet_20_link" text:visited-style-name="Visited_20_Internet_20_Link">MISSIONS : Pilotage et planification</text:a><text:line-break/><text:a xlink:type="simple" xlink:href="https://wiki.gestan.fr/doku.php?id=wiki:extensv15:cats:mobicom" text:style-name="Internet_20_link" text:visited-style-name="Visited_20_Internet_20_Link">MOBICOM : Préparation des commandes (Application Mobile)</text:a><text:line-break/><text:a xlink:type="simple" xlink:href="https://wiki.gestan.fr/doku.php?id=wiki:extensv15:modchampcomp" text:style-name="Internet_20_link" text:visited-style-name="Visited_20_Internet_20_Link">MODCHAMPCOMP : Mise à jour des champs complémentaires</text:a><text:line-break/><text:a xlink:type="simple" xlink:href="https://wiki.gestan.fr/doku.php?id=wiki:extensv15:objvente" text:style-name="Internet_20_link" text:visited-style-name="Visited_20_Internet_20_Link">OBJVENTE : Objectifs de vente</text:a><text:line-break/><text:a xlink:type="simple" xlink:href="https://wiki.gestan.fr/doku.php?id=wiki:extensv15:etatspeics:netkom" text:style-name="Internet_20_link" text:visited-style-name="Visited_20_Internet_20_Link">Ordre de réparation Netkom</text:a><text:line-break/><text:a xlink:type="simple" xlink:href="https://wiki.gestan.fr/doku.php?id=wiki:extensv15:interfacelumiscop" text:style-name="Internet_20_link" text:visited-style-name="Visited_20_Internet_20_Link">Outils Lumiscop</text:a><text:line-break/><text:a xlink:type="simple" xlink:href="https://wiki.gestan.fr/doku.php?id=wiki:extensv15:parcellr" text:style-name="Internet_20_link" text:visited-style-name="Visited_20_Internet_20_Link">PARCELLR : Parcelles et opérations culturales</text:a><text:line-break/><text:a xlink:type="simple" xlink:href="https://wiki.gestan.fr/doku.php?id=wiki:extensv15:photocop" text:style-name="Internet_20_link" text:visited-style-name="Visited_20_Internet_20_Link">PHOTOCOPIE - Facturation photocopieurs</text:a><text:line-break/><text:a xlink:type="simple" xlink:href="https://wiki.gestan.fr/doku.php?id=wiki:extensv15:pilotinter" text:style-name="Internet_20_link" text:visited-style-name="Visited_20_Internet_20_Link">PILOTINTER : Gestion des interventions sur un parc d'équipements et sur site</text:a><text:line-break/><text:a xlink:type="simple" xlink:href="https://wiki.gestan.fr/doku.php?id=wiki:extensv15:packinglist" text:style-name="Internet_20_link" text:visited-style-name="Visited_20_Internet_20_Link">PLLOADER : Packing-List</text:a><text:line-break/><text:a xlink:type="simple" xlink:href="https://wiki.gestan.fr/doku.php?id=wiki:extensv15:afbf" text:style-name="Internet_20_link" text:visited-style-name="Visited_20_Internet_20_Link">Plugin AFBF</text:a><text:line-break/><text:a xlink:type="simple" xlink:href="https://wiki.gestan.fr/doku.php?id=wiki:extensv15:prepbon" text:style-name="Internet_20_link" text:visited-style-name="Visited_20_Internet_20_Link">PREPBON : Bons de préparation</text:a><text:line-break/><text:a xlink:type="simple" xlink:href="https://wiki.gestan.fr/doku.php?id=wiki:extensv15:prestimport" text:style-name="Internet_20_link" text:visited-style-name="Visited_20_Internet_20_Link">PRESTIMPORT : Interface Prestashop</text:a><text:line-break/><text:a xlink:type="simple" xlink:href="https://wiki.gestan.fr/doku.php?id=wiki:extensv15:pretprod" text:style-name="Internet_20_link" text:visited-style-name="Visited_20_Internet_20_Link">PRETPROD : Prêts de produit</text:a><text:line-break/><text:a xlink:type="simple" xlink:href="https://wiki.gestan.fr/doku.php?id=wiki:extensv15:propale" text:style-name="Internet_20_link" text:visited-style-name="Visited_20_Internet_20_Link">PROPALE : génération de propositions commerciales</text:a><text:line-break/><text:a xlink:type="simple" xlink:href="https://wiki.gestan.fr/doku.php?id=wiki:extensv15:prospects" text:style-name="Internet_20_link" text:visited-style-name="Visited_20_Internet_20_Link">PROSPECTS : Gestion des prospects</text:a><text:line-break/><text:a xlink:type="simple" xlink:href="https://wiki.gestan.fr/doku.php?id=wiki:extensv15:prostep" text:style-name="Internet_20_link" text:visited-style-name="Visited_20_Internet_20_Link">PROSTEP : Étapes de prospection</text:a><text:line-break/><text:a xlink:type="simple" xlink:href="https://wiki.gestan.fr/doku.php?id=wiki:extensv15:etatspeics:capara" text:style-name="Internet_20_link" text:visited-style-name="Visited_20_Internet_20_Link">Rapport d'intervention CAPARA</text:a><text:line-break/><text:a xlink:type="simple" xlink:href="https://wiki.gestan.fr/doku.php?id=wiki:extensv15:etatspeics:verif05" text:style-name="Internet_20_link" text:visited-style-name="Visited_20_Internet_20_Link">Rapport d'intervention Vérification 05</text:a><text:line-break/><text:a xlink:type="simple" xlink:href="https://wiki.gestan.fr/doku.php?id=wiki:extensv15:rdvweb" text:style-name="Internet_20_link" text:visited-style-name="Visited_20_Internet_20_Link">RDVWEB Enregistrer des RDV depuis votre site web</text:a><text:line-break/><text:a xlink:type="simple" xlink:href="https://wiki.gestan.fr/doku.php?id=wiki:extensv15:relauto" text:style-name="Internet_20_link" text:visited-style-name="Visited_20_Internet_20_Link">RELAUTO : Relance automatique de facture en masse</text:a><text:line-break/><text:a xlink:type="simple" xlink:href="https://wiki.gestan.fr/doku.php?id=wiki:extensv15:savticket" text:style-name="Internet_20_link" text:visited-style-name="Visited_20_Internet_20_Link">SAVTICKET: Tickets de SAV</text:a><text:line-break/><text:a xlink:type="simple" xlink:href="https://wiki.gestan.fr/doku.php?id=wiki:extensv15:scan" text:style-name="Internet_20_link" text:visited-style-name="Visited_20_Internet_20_Link">SCAN : Scanner un code barre</text:a><text:line-break/><text:a xlink:type="simple" xlink:href="https://wiki.gestan.fr/doku.php?id=wiki:extensv15:signature" text:style-name="Internet_20_link" text:visited-style-name="Visited_20_Internet_20_Link">SIGNATURE : signature électronique des devis</text:a><text:line-break/><text:a xlink:type="simple" xlink:href="https://wiki.gestan.fr/doku.php?id=wiki:extensv15:skydiving" text:style-name="Internet_20_link" text:visited-style-name="Visited_20_Internet_20_Link">SKYDIVING : Gestion des clubs de parachutisme</text:a><text:line-break/><text:a xlink:type="simple" xlink:href="https://wiki.gestan.fr/doku.php?id=wiki:extensv15:envoisms" text:style-name="Internet_20_link" text:visited-style-name="Visited_20_Internet_20_Link">SMS: Envoyer des SMS avec Gestan</text:a><text:line-break/><text:a xlink:type="simple" xlink:href="https://wiki.gestan.fr/doku.php?id=wiki:extensv15:statec" text:style-name="Internet_20_link" text:visited-style-name="Visited_20_Internet_20_Link">STATEC : Export de données pour la STATEC (pour le Luxembourg)</text:a><text:line-break/><text:a xlink:type="simple" xlink:href="https://wiki.gestan.fr/doku.php?id=wiki:extensv15:stripe" text:style-name="Internet_20_link" text:visited-style-name="Visited_20_Internet_20_Link">STRIPE : Création de liens de paiement</text:a><text:line-break/><text:a xlink:type="simple" xlink:href="https://wiki.gestan.fr/doku.php?id=wiki:extensv15:suivcom" text:style-name="Internet_20_link" text:visited-style-name="Visited_20_Internet_20_Link">SUIVCOM : Suivi des commandes</text:a><text:line-break/><text:a xlink:type="simple" xlink:href="https://wiki.gestan.fr/doku.php?id=wiki:extensv15:suiviprocess" text:style-name="Internet_20_link" text:visited-style-name="Visited_20_Internet_20_Link">SUIVI_PROCESS : Suivi administratif par processus métier</text:a><text:line-break/><text:a xlink:type="simple" xlink:href="https://wiki.gestan.fr/doku.php?id=wiki:extensv15:synopsis" text:style-name="Internet_20_link" text:visited-style-name="Visited_20_Internet_20_Link">SYNOPSIS : Affectation des tâches</text:a><text:line-break/><text:a xlink:type="simple" xlink:href="https://wiki.gestan.fr/doku.php?id=wiki:extensv15:syntheseprojet" text:style-name="Internet_20_link" text:visited-style-name="Visited_20_Internet_20_Link">SYNTHESE_PROJET : Synthèse Projets</text:a><text:line-break/><text:a xlink:type="simple" xlink:href="https://wiki.gestan.fr/doku.php?id=wiki:extensv15:tarifs_exped" text:style-name="Internet_20_link" text:visited-style-name="Visited_20_Internet_20_Link">TARIFSEXPED : Calcul automatique des frais d'expédition</text:a><text:line-break/><text:a xlink:type="simple" xlink:href="https://wiki.gestan.fr/doku.php?id=wiki:extensv15:tickets" text:style-name="Internet_20_link" text:visited-style-name="Visited_20_Internet_20_Link">TICKETS: suivi des incidents clients</text:a><text:line-break/><text:a xlink:type="simple" xlink:href="https://wiki.gestan.fr/doku.php?id=wiki:extensv15:timetracker" text:style-name="Internet_20_link" text:visited-style-name="Visited_20_Internet_20_Link">TIME TRACKER - Saisie des temps de travaux pour les projets</text:a><text:line-break/><text:a xlink:type="simple" xlink:href="https://wiki.gestan.fr/doku.php?id=wiki:extensv15:tink" text:style-name="Internet_20_link" text:visited-style-name="Visited_20_Internet_20_Link">TINK : Agrégation des comptes bancaires *</text:a><text:line-break/><text:a xlink:type="simple" xlink:href="https://wiki.gestan.fr/doku.php?id=wiki:extensv15:transcompta" text:style-name="Internet_20_link" text:visited-style-name="Visited_20_Internet_20_Link">TRANSCOMPTA : Transmission des données à la comptabilité</text:a><text:line-break/><text:a xlink:type="simple" xlink:href="https://wiki.gestan.fr/doku.php?id=wiki:extensv15:treso" text:style-name="Internet_20_link" text:visited-style-name="Visited_20_Internet_20_Link">TRESO : Gestion de trésorerie</text:a><text:line-break/><text:a xlink:type="simple" xlink:href="https://wiki.gestan.fr/doku.php?id=wiki:extensv15:trloader" text:style-name="Internet_20_link" text:visited-style-name="Visited_20_Internet_20_Link">TRLOADER : Chargement de tarif fournisseur</text:a><text:line-break/><text:a xlink:type="simple" xlink:href="https://wiki.gestan.fr/doku.php?id=wiki:extensv15:txremcli" text:style-name="Internet_20_link" text:visited-style-name="Visited_20_Internet_20_Link">TXREMCLI : Taux de remise client</text:a><text:line-break/><text:a xlink:type="simple" xlink:href="https://wiki.gestan.fr/doku.php?id=wiki:extensv15:urssaf" text:style-name="Internet_20_link" text:visited-style-name="Visited_20_Internet_20_Link">URSSAF: Avance de crédit d'impôts</text:a><text:line-break/><text:a xlink:type="simple" xlink:href="https://wiki.gestan.fr/doku.php?id=wiki:extensv15:wishlist" text:style-name="Internet_20_link" text:visited-style-name="Visited_20_Internet_20_Link">WISHLIST : Liste de courses</text:a><text:line-break/><text:a xlink:type="simple" xlink:href="https://wiki.gestan.fr/doku.php?id=wiki:extensv15:woocommerce" text:style-name="Internet_20_link" text:visited-style-name="Visited_20_Internet_20_Link">WOOCOMMERCE Commerce en ligne</text:a><text:line-break/><text:a xlink:type="simple" xlink:href="https://wiki.gestan.fr/doku.php?id=wiki:extensv15:wordpress" text:style-name="Internet_20_link" text:visited-style-name="Visited_20_Internet_20_Link">WORDPRESS Espace client sous Wordpres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15:57</meta:creation-date>
    <dc:creator>Generated</dc:creator>
    <dc:date>2026-09-13T08::15:57</dc:date>
    <dc:language>en-US</dc:language>
    <meta:editing-cycles>1</meta:editing-cycles>
    <meta:editing-duration>PT0S</meta:editing-duration>
    <dc:title>wiki:extensv15:abo</dc:title>
  </office:meta>
</office:document-meta>
</file>