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98302755bb0fd02de2bc817005dc1b0.jpg"/>
  <manifest:file-entry manifest:media-type="image/jpeg" manifest:full-path="Pictures/a1a2df95ab76e7b97bff266670ad8f3c.jpg"/>
  <manifest:file-entry manifest:media-type="image/jpeg" manifest:full-path="Pictures/dbd377458e63a0b8dc99a760de46fac6.jpg"/>
  <manifest:file-entry manifest:media-type="image/jpeg" manifest:full-path="Pictures/b81d2d9bffc1a018ccc55caca634a17a.jpg"/>
  <manifest:file-entry manifest:media-type="image/jpeg" manifest:full-path="Pictures/8ce79257d93c3d139bb9d399df9e69c7.jpg"/>
  <manifest:file-entry manifest:media-type="image/jpeg" manifest:full-path="Pictures/48eac9da16703086d47703cf8f10fad9.jpg"/>
  <manifest:file-entry manifest:media-type="image/jpeg" manifest:full-path="Pictures/70c28f41747bce52e21a4fae8c6eac84.jpg"/>
  <manifest:file-entry manifest:media-type="image/jpeg" manifest:full-path="Pictures/9a0ed368f1f0840c35e20c5ef3da5f5d.jp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metierv15:mobistore"/><text:bookmark-start text:name="__RefHeading___mobicomgestion_des_commandes_en_atelier_sur_application_mobile_1"/><text:bookmark-start text:name="mobicomgestion_des_commandes_en_atelier_sur_application_mobile"/>MOBICOM : Gestion des commandes en atelier sur Application Mobile<text:bookmark-end text:name="__RefHeading___mobicomgestion_des_commandes_en_atelier_sur_application_mobile_1"/><text:bookmark-end text:name="mobicomgestion_des_commandes_en_atelier_sur_application_mobile"/></text:h>
      <text:p text:style-name="Text_20_body"><text:span text:style-name="Strong_20_Emphasis"><text:span text:style-name="Emphasis">Une extension proposée par : <text:a xlink:type="simple" xlink:href="https://cats.dorik.io/" text:style-name="Internet_20_link" text:visited-style-name="Visited_20_Internet_20_Link">CATS Informatique</text:a>.</text:span></text:span></text:p>
      <text:h text:style-name="Heading_20_2" text:outline-level="2"><text:bookmark-start text:name="__RefHeading___fonctionnalites_2"/><text:bookmark-start text:name="fonctionnalites"/>Fonctionnalités<text:bookmark-end text:name="__RefHeading___fonctionnalites_2"/><text:bookmark-end text:name="fonctionnalites"/></text:h>
      <text:p text:style-name="Text_20_body">MOBICOM est une extension Gestan qui permet de mettre à disposition d'une application mobile l'ensemble des commandes et lignes de commande à préparer et de récupérer les informations saisies par les préparateurs de commande en vue du suivi détaillé des commandes et de l'information des clients. </text:p>
      <text:p text:style-name="Text_20_body">Les commandes sont synchronisées à fréquence régulière avec l'application mobile :</text:p>
      <text:p text:style-name="Text_20_body">Gestan vers l'application :</text:p>
      <text:list text:style-name="List_20_1" text:continue-numbering="false">
        <text:list-item>
          <text:p text:style-name="List_20_1_Content_First"> les commandes client</text:p>
        </text:list-item>
        <text:list-item>
          <text:p text:style-name="List_20_1_Content"> les produits qui composent la commande (lignes de commande)</text:p>
        </text:list-item>
        <text:list-item>
          <text:p text:style-name="List_20_1_Content"> les statuts et états de la commande</text:p>
        </text:list-item>
        <text:list-item>
          <text:p text:style-name="List_20_1_Content_Last"> des notifications et instructions</text:p>
        </text:list-item>
      </text:list>
      <text:p text:style-name="Text_20_body">De l'application vers Gestan :</text:p>
      <text:list text:style-name="List_20_1" text:continue-numbering="false">
        <text:list-item>
          <text:p text:style-name="List_20_1_Content_First"> L'état de la commande (prise en charge, problème, besoin d'approvisionnement, prête pour l'étape suivante ou l'expédition)</text:p>
        </text:list-item>
        <text:list-item>
          <text:p text:style-name="List_20_1_Content_Last"> des commentaires, notifications et photos</text:p>
        </text:list-item>
      </text:list>
      <text:h text:style-name="Heading_20_4" text:outline-level="4"><text:bookmark-start text:name="__RefHeading___cas_d_usage_3"/><text:bookmark-start text:name="cas_d_usage"/>Cas d'usage<text:bookmark-end text:name="__RefHeading___cas_d_usage_3"/><text:bookmark-end text:name="cas_d_usage"/></text:h>
      <text:p text:style-name="Text_20_body">Cette application a été développée initialement pour l'atelier de confection CHUTEL, spécialisé dans la fabrication de stores en toile. L'atelier est déporté et le but de l'extension couplée à l'application est de permettre à l'équipe commerciale de passer les commandes à l'atelier et à l'équipe Production d'informer sur l'état d'avancement des commandes (l'état est visible dans le suivi détaillé des commandes de Gestan).</text:p>
      <text:h text:style-name="Heading_20_4" text:outline-level="4"><text:bookmark-start text:name="__RefHeading___adaptations_possibles_et_perspectives_4"/><text:bookmark-start text:name="adaptations_possibles_et_perspectives"/>Adaptations possibles et perspectives<text:bookmark-end text:name="__RefHeading___adaptations_possibles_et_perspectives_4"/><text:bookmark-end text:name="adaptations_possibles_et_perspectives"/></text:h>
      <text:p text:style-name="Text_20_body">On peut envisager de modifier cette application à la demande afin, par exemple, de gérer la préparation de commandes, le colisage (sur la base d'un Bon de livraison) ou encore la réception de marchandises (création de bons de réception).</text:p>
      <text:p text:style-name="Text_20_body">Les champs affichés et les processus mis en place ainsi que la synchronisation avec Gestan sont adaptables selon vos besoins spécifiques. N'hésitez pas à les transmettre à <text:a xlink:type="simple" xlink:href="mailto:contact@cats-informatique.fr" text:style-name="Internet_20_link" text:visited-style-name="Visited_20_Internet_20_Link">contact@cats-informatique.fr</text:a></text:p>
      <text:h text:style-name="Heading_20_2" text:outline-level="2"><text:bookmark-start text:name="__RefHeading___installation_5"/><text:bookmark-start text:name="installation"/>Installation<text:bookmark-end text:name="__RefHeading___installation_5"/><text:bookmark-end text:name="installation"/></text:h>
      <text:p text:style-name="Text_20_body">L'app est disponible sur …</text:p>
      <text:h text:style-name="Heading_20_4" text:outline-level="4"><text:bookmark-start text:name="__RefHeading___pre-requis_6"/><text:bookmark-start text:name="pre-requis"/>Pré-requis<text:bookmark-end text:name="__RefHeading___pre-requis_6"/><text:bookmark-end text:name="pre-requis"/></text:h>
      <text:p text:style-name="Text_20_body">1️⃣ Activer le suivi détaillé des commandes dans le paramétrage Général &gt; onglet Pièces</text:p>
      <text:p text:style-name="Text_20_body">2️⃣ Ouvrir un compte sur Google Drive pour localiser le fichier Google Sheets qui sert de support à l'application mobile (les données Gestan sont synchronisées avec Google Sheets)</text:p>
      <text:h text:style-name="Heading_20_1" text:outline-level="1"><text:bookmark-start text:name="__RefHeading___application_mobile_7"/><text:bookmark-start text:name="application_mobile"/>APPLICATION MOBILE<text:bookmark-end text:name="__RefHeading___application_mobile_7"/><text:bookmark-end text:name="application_mobile"/></text:h>
      <text:h text:style-name="Heading_20_2" text:outline-level="2"><text:bookmark-start text:name="__RefHeading___connexion_8"/><text:bookmark-start text:name="connexion"/>Connexion<text:bookmark-end text:name="__RefHeading___connexion_8"/><text:bookmark-end text:name="connexion"/></text:h>
      <text:p text:style-name="Text_20_body">Pour se connecter à l'application, il est nécessaire de saisir l'email de l'utilisateur.</text:p>
      <text:p text:style-name="Text_20_body">Un code PIN est envoyé à cette adresse mail pour sécuriser la premiere connexion.</text:p>
      <text:p text:style-name="Text_20_body">Si le paramétrage est correct, vous arrivez sur l'écran de connexion.</text:p>
      <text:h text:style-name="Heading_20_2" text:outline-level="2"><text:bookmark-start text:name="__RefHeading___tableau_de_bord_9"/><text:bookmark-start text:name="tableau_de_bord"/>Tableau de bord<text:bookmark-end text:name="__RefHeading___tableau_de_bord_9"/><text:bookmark-end text:name="tableau_de_bord"/></text:h>
      <text:p text:style-name="Text_20_body"><draw:frame draw:style-name="media" draw:name="0" text:anchor-type="as-char" draw:z-index="0" svg:width="6.6145833333333cm" style:rel-width="100%" svg:height="12.704933954934cm" style:rel-height="scale"><draw:image xlink:href="Pictures/398302755bb0fd02de2bc817005dc1b0.jpg" xlink:type="simple" xlink:show="embed" xlink:actuate="onLoad"/></draw:frame></text:p>
      <text:h text:style-name="Heading_20_2" text:outline-level="2"><text:bookmark-start text:name="__RefHeading___planning_des_commandes_10"/><text:bookmark-start text:name="planning_des_commandes"/>Planning des commandes<text:bookmark-end text:name="__RefHeading___planning_des_commandes_10"/><text:bookmark-end text:name="planning_des_commandes"/></text:h>
      <text:p text:style-name="Text_20_body"><draw:frame draw:style-name="media" draw:name="1" text:anchor-type="as-char" draw:z-index="1" svg:width="6.6145833333333cm" style:rel-width="100%" svg:height="13.487296747967cm" style:rel-height="scale"><draw:image xlink:href="Pictures/a1a2df95ab76e7b97bff266670ad8f3c.jpg" xlink:type="simple" xlink:show="embed" xlink:actuate="onLoad"/></draw:frame></text:p>
      <text:h text:style-name="Heading_20_2" text:outline-level="2"><text:bookmark-start text:name="__RefHeading___mes_commandes_11"/><text:bookmark-start text:name="mes_commandes"/>Mes commandes<text:bookmark-end text:name="__RefHeading___mes_commandes_11"/><text:bookmark-end text:name="mes_commandes"/></text:h>
      <text:p text:style-name="Text_20_body">Permet d'afficher les commandes attribuées à l'utilisateur connecté</text:p>
      <text:p text:style-name="Text_20_body"><draw:frame draw:style-name="media" draw:name="2" text:anchor-type="as-char" draw:z-index="2" svg:width="6.6145833333333cm" style:rel-width="100%" svg:height="13.674537614298cm" style:rel-height="scale"><draw:image xlink:href="Pictures/dbd377458e63a0b8dc99a760de46fac6.jpg" xlink:type="simple" xlink:show="embed" xlink:actuate="onLoad"/></draw:frame></text:p>
      <text:h text:style-name="Heading_20_3" text:outline-level="3"><text:bookmark-start text:name="__RefHeading___affichage_d_une_commande_12"/><text:bookmark-start text:name="affichage_d_une_commande"/>Affichage d'une commande<text:bookmark-end text:name="__RefHeading___affichage_d_une_commande_12"/><text:bookmark-end text:name="affichage_d_une_commande"/></text:h>
      <text:p text:style-name="Text_20_body">Cet écran comprend 3 parties :</text:p>
      <text:list text:style-name="List_20_1" text:continue-numbering="false">
        <text:list-item>
          <text:p text:style-name="List_20_1_Content_First"> En-tete de commande</text:p>
        </text:list-item>
        <text:list-item>
          <text:p text:style-name="List_20_1_Content"> Suivi commercial</text:p>
        </text:list-item>
        <text:list-item>
          <text:p text:style-name="List_20_1_Content_Last"> Lignes de commande - suivi de fabrication</text:p>
        </text:list-item>
      </text:list>
      <text:p text:style-name="Text_20_body"><draw:frame draw:style-name="media" draw:name="3" text:anchor-type="as-char" draw:z-index="3" svg:width="5.2916666666667cm" style:rel-width="100%" svg:height="10.778838259442cm" style:rel-height="scale"><draw:image xlink:href="Pictures/b81d2d9bffc1a018ccc55caca634a17a.jpg" xlink:type="simple" xlink:show="embed" xlink:actuate="onLoad"/></draw:frame>
<draw:frame draw:style-name="media" draw:name="4" text:anchor-type="as-char" draw:z-index="4" svg:width="5.2916666666667cm" style:rel-width="100%" svg:height="10.407780410742cm" style:rel-height="scale"><draw:image xlink:href="Pictures/8ce79257d93c3d139bb9d399df9e69c7.jpg" xlink:type="simple" xlink:show="embed" xlink:actuate="onLoad"/></draw:frame>
<draw:frame draw:style-name="media" draw:name="5" text:anchor-type="as-char" draw:z-index="5" svg:width="5.2916666666667cm" style:rel-width="100%" svg:height="10.940520833333cm" style:rel-height="scale"><draw:image xlink:href="Pictures/48eac9da16703086d47703cf8f10fad9.jpg" xlink:type="simple" xlink:show="embed" xlink:actuate="onLoad"/></draw:frame></text:p>
      <text:h text:style-name="Heading_20_3" text:outline-level="3"><text:bookmark-start text:name="__RefHeading___detail_des_produits_13"/><text:bookmark-start text:name="detail_des_produits"/>Détail des produits<text:bookmark-end text:name="__RefHeading___detail_des_produits_13"/><text:bookmark-end text:name="detail_des_produits"/></text:h>
      <text:p text:style-name="Text_20_body"><draw:frame draw:style-name="media" draw:name="6" text:anchor-type="as-char" draw:z-index="6" svg:width="6.6145833333333cm" style:rel-width="100%" svg:height="13.877329355109cm" style:rel-height="scale"><draw:image xlink:href="Pictures/70c28f41747bce52e21a4fae8c6eac84.jpg" xlink:type="simple" xlink:show="embed" xlink:actuate="onLoad"/></draw:frame></text:p>
      <text:h text:style-name="Heading_20_1" text:outline-level="1"><text:bookmark-start text:name="__RefHeading___gestan_14"/><text:bookmark-start text:name="gestan"/>GESTAN<text:bookmark-end text:name="__RefHeading___gestan_14"/><text:bookmark-end text:name="gestan"/></text:h>
      <text:h text:style-name="Heading_20_3" text:outline-level="3"><text:bookmark-start text:name="__RefHeading___suivi_detaille_des_commandes_15"/><text:bookmark-start text:name="suivi_detaille_des_commandes"/>Suivi détaillé des commandes<text:bookmark-end text:name="__RefHeading___suivi_detaille_des_commandes_15"/><text:bookmark-end text:name="suivi_detaille_des_commandes"/></text:h>
      <text:p text:style-name="Text_20_body"><draw:frame draw:style-name="media" draw:name="7" text:anchor-type="as-char" draw:z-index="7" svg:width="15.875cm" svg:height="7.5323567708333cm"><draw:image xlink:href="Pictures/9a0ed368f1f0840c35e20c5ef3da5f5d.jpg" xlink:type="simple" xlink:show="embed" xlink:actuate="onLoad"/></draw:frame></text:p>
      <text:p text:style-name="Text_20_body">Cet écran permet de suivre :</text:p>
      <text:list text:style-name="List_20_1" text:continue-numbering="false">
        <text:list-item>
          <text:p text:style-name="List_20_1_Content_First"> un état administratif (statut de la pièce)</text:p>
        </text:list-item>
        <text:list-item>
          <text:p text:style-name="List_20_1_Content_Last"> un état de fabrication (état de la pîèce)</text:p>
        </text:list-item>
      </text:list>
      <text:p text:style-name="Text_20_body">Une commande n'est visible dans l'application mobile que si elle est validée et dans l'état A commencer (mise en préparation).</text:p>
      <text:p text:style-name="Text_20_body">Elle ne sera visible que par l'opérateur désigné comme REsponsable technique au niveau de la commande.</text:p>
      <text:p text:style-name="Text_20_body">Dans l'application mobile, l'opérateur peut changer l'état de fabrication :</text:p>
      <text:list text:style-name="List_20_1" text:continue-numbering="false">
        <text:list-item>
          <text:p text:style-name="List_20_1_Content_First"> <text:span text:style-name="Strong_20_Emphasis">En attente</text:span> : L'opérateur à qui est attribué la commande ne l'a pas encore commencée</text:p>
        </text:list-item>
        <text:list-item>
          <text:p text:style-name="List_20_1_Content"> <text:span text:style-name="Strong_20_Emphasis">Pris en charge</text:span> : L'opérateur commence à travailler sur la commande</text:p>
        </text:list-item>
        <text:list-item>
          <text:p text:style-name="List_20_1_Content"> <text:span text:style-name="Strong_20_Emphasis">Problème</text:span> : Un problème technique bloque la production</text:p>
        </text:list-item>
        <text:list-item>
          <text:p text:style-name="List_20_1_Content"> <text:span text:style-name="Strong_20_Emphasis">Attente fournitures</text:span> : Une rupture d'ingrédients nécessaire à la préparation de la commande empeche l'avancée</text:p>
        </text:list-item>
        <text:list-item>
          <text:p text:style-name="List_20_1_Content"> <text:span text:style-name="Strong_20_Emphasis">Produit semi fini</text:span> : Au moins un des produits de la commande doit être transmis à un autre opérateur pour terminer la préparation de la commande</text:p>
        </text:list-item>
        <text:list-item>
          <text:p text:style-name="List_20_1_Content_Last"> <text:span text:style-name="Strong_20_Emphasis">Fabrication terminée</text:span> : La commande est prête à être livrée au client.</text:p>
        </text:list-item>
      </text:list>
      <text:p text:style-name="Text_20_body"><draw:frame draw:style-name="media" draw:name="8" text:anchor-type="as-char" draw:z-index="8" svg:width="5.2916666666667cm" style:rel-width="100%" svg:height="10.778838259442cm" style:rel-height="scale"><draw:image xlink:href="Pictures/b81d2d9bffc1a018ccc55caca634a17a.jpg" xlink:type="simple" xlink:show="embed" xlink:actuate="onLoad"/></draw:frame></text:p>
      <text:p text:style-name="Text_20_body">L'état de fabrication remonte dans Gestan en temps réel, ce qui permet au responsable de la commande d'informer le client à tout moment de l'avancement.</text:p>
      <text:p text:style-name="Text_20_body">Quand la fabrication est terminée (indiqué depuis l'application mobile) , un email est automatiquement envoyé au client pour l'avertir.
Une notification apparait aussi dans les actions du responsable de la commande.</text:p>
      <text:p text:style-name="Text_20_body">Quand le responsable de la commande passe la commande en livraison, elle est alors retirée de la liste des commandes en cours dans l'application.</text:p>
      <text:h text:style-name="Heading_20_2" text:outline-level="2"><text:bookmark-start text:name="__RefHeading___versions_16"/><text:bookmark-start text:name="versions"/>Versions<text:bookmark-end text:name="__RefHeading___versions_16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Date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 3.15.35.00 </text:p>
          </table:table-cell>
          <table:table-cell office:value-type="string" table:style-name="tablecell">
            <text:p text:style-name="tablealignleft"> 08/04/22 </text:p>
          </table:table-cell>
          <table:table-cell office:value-type="string" table:style-name="tablecell">
            <text:p text:style-name="tablealignleft"> Version fonctionnelle</text:p>
          </table:table-cell>
        </table:table-row>
        <table:table-row>
          <table:table-cell office:value-type="string" table:style-name="tablecell">
            <text:p text:style-name="tablealignleft"> 3.15.32.00 </text:p>
          </table:table-cell>
          <table:table-cell office:value-type="string" table:style-name="tablecell">
            <text:p text:style-name="tablealignleft"> 25/11/21 </text:p>
          </table:table-cell>
          <table:table-cell office:value-type="string" table:style-name="tablecell">
            <text:p text:style-name="tablealignleft"> Version Beta </text:p>
          </table:table-cell>
        </table:table-row>
      </table:table>
      <text:p text:style-name="Horizontal_20_Line"/>
      <text:p text:style-name="Text_20_body"><draw:frame draw:style-name="medialeft" draw:name="9" text:anchor-type="paragraph" draw:z-index="9" svg:width="0.84666666666667cm" svg:height="0.84666666666667cm"><draw:image xlink:href="Pictures/393e5b6f6a9d466b17d722e4c9a80942.gif" xlink:type="simple" xlink:show="embed" xlink:actuate="onLoad"/></draw:frame><text:span text:style-name="Strong_20_Emphasis">Autres articles “Extensions exclusives”</text:span></text:p>
      <text:p text:style-name="Text_20_body"><text:a xlink:type="simple" xlink:href="https://wiki.gestan.fr/doku.php?id=wiki:v15:admin:extensions" text:style-name="Internet_20_link" text:visited-style-name="Visited_20_Internet_20_Link">Installer une extension</text:a></text:p>
      <text:p text:style-name="Text_20_body"><text:a xlink:type="simple" xlink:href="https://wiki.gestan.fr/doku.php?id=wiki:extensmetierv15:croisieres" text:style-name="Internet_20_link" text:visited-style-name="Visited_20_Internet_20_Link">CROISIÈRES : Gestion des croisières</text:a><text:line-break/><text:a xlink:type="simple" xlink:href="https://wiki.gestan.fr/doku.php?id=wiki:extensmetierv15:datasync" text:style-name="Internet_20_link" text:visited-style-name="Visited_20_Internet_20_Link">DATASYNC : Synchronisation automatisée des données Gestan avec des applications externes</text:a><text:line-break/><text:a xlink:type="simple" xlink:href="https://wiki.gestan.fr/doku.php?id=wiki:extensmetierv15:eudoxie" text:style-name="Internet_20_link" text:visited-style-name="Visited_20_Internet_20_Link">EUDOXIE2 : Synchronisation avec MyStock</text:a><text:line-break/><text:a xlink:type="simple" xlink:href="https://wiki.gestan.fr/doku.php?id=wiki:extensmetierv15:exportrgeff" text:style-name="Internet_20_link" text:visited-style-name="Visited_20_Internet_20_Link">EXPORT RG Efficience</text:a><text:line-break/><text:a xlink:type="simple" xlink:href="https://wiki.gestan.fr/doku.php?id=wiki:extensmetierv15:exportlog" text:style-name="Internet_20_link" text:visited-style-name="Visited_20_Internet_20_Link">EXPORTINELOG : Export logistique INELOGIS</text:a><text:line-break/><text:a xlink:type="simple" xlink:href="https://wiki.gestan.fr/doku.php?id=wiki:extensmetierv15:exportmystock" text:style-name="Internet_20_link" text:visited-style-name="Visited_20_Internet_20_Link">EXPORTMYSTOCK : Export logistique MyStock</text:a><text:line-break/><text:a xlink:type="simple" xlink:href="https://wiki.gestan.fr/doku.php?id=wiki:extensmetierv15:interbv" text:style-name="Internet_20_link" text:visited-style-name="Visited_20_Internet_20_Link">INTERBV: Gestion des interventions sur un parc d'équipements et sur site</text:a><text:line-break/><text:a xlink:type="simple" xlink:href="https://wiki.gestan.fr/doku.php?id=wiki:extensmetierv15:interdo" text:style-name="Internet_20_link" text:visited-style-name="Visited_20_Internet_20_Link">INTERDO : Gestion des interventions pour équipes de techniciens</text:a><text:line-break/><text:a xlink:type="simple" xlink:href="#wiki:extensmetierv15:mobistore" text:style-name="Local_20_link" text:visited-style-name="Visited_20_Local_20_Link">MOBICOM : Gestion des commandes en atelier sur Application Mobile</text:a><text:line-break/><text:a xlink:type="simple" xlink:href="https://wiki.gestan.fr/doku.php?id=wiki:extensmetierv15:rfac" text:style-name="Internet_20_link" text:visited-style-name="Visited_20_Internet_20_Link">RFAC : fiches client spécifiques</text:a><text:line-break/><text:a xlink:type="simple" xlink:href="https://wiki.gestan.fr/doku.php?id=wiki:extensmetierv15:samse" text:style-name="Internet_20_link" text:visited-style-name="Visited_20_Internet_20_Link">SAMSE : Budgets fournisseur</text:a><text:line-break/><text:a xlink:type="simple" xlink:href="https://wiki.gestan.fr/doku.php?id=wiki:extensmetierv15:tickmob" text:style-name="Internet_20_link" text:visited-style-name="Visited_20_Internet_20_Link">TICKMOB : Ventes sur site (App mobile)</text:a><text:line-break/><text:a xlink:type="simple" xlink:href="https://wiki.gestan.fr/doku.php?id=wiki:extensmetierv15:yrsvouchers" text:style-name="Internet_20_link" text:visited-style-name="Visited_20_Internet_20_Link">YRS Vouchers : Gestion de voucher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7:52</meta:creation-date>
    <dc:creator>Generated</dc:creator>
    <dc:date>2026-09-13T08::17:52</dc:date>
    <dc:language>en-US</dc:language>
    <meta:editing-cycles>1</meta:editing-cycles>
    <meta:editing-duration>PT0S</meta:editing-duration>
    <dc:title>wiki:extensmetierv15:mobistore</dc:title>
  </office:meta>
</office:document-meta>
</file>