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e397289109fa9f0356be54f6f711c98.png"/>
  <manifest:file-entry manifest:media-type="image/png" manifest:full-path="Pictures/3c2394a9e0c04c67ea25c4e28825096c.png"/>
  <manifest:file-entry manifest:media-type="image/png" manifest:full-path="Pictures/e7edb46100f689886dfe98808f762643.png"/>
  <manifest:file-entry manifest:media-type="image/gif" manifest:full-path="Pictures/393e5b6f6a9d466b17d722e4c9a8094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extensmetierv15:croisieres"/><text:bookmark-start text:name="__RefHeading___croisieresgestion_des_croisieres_1"/><text:bookmark-start text:name="croisieresgestion_des_croisieres"/>CROISIÈRES : Gestion des croisières<text:bookmark-end text:name="__RefHeading___croisieresgestion_des_croisieres_1"/><text:bookmark-end text:name="croisieresgestion_des_croisieres"/></text:h>
      <text:p text:style-name="Text_20_body">Cette extension permet un suivi détaillé des croisières privatives affrétées par Croisières Marseille Calanques.</text:p>
      <text:p text:style-name="Text_20_body"><text:span text:style-name="Strong_20_Emphasis"><text:span text:style-name="Emphasis">Une extension proposée par : <text:a xlink:type="simple" xlink:href="https://cats.dorik.io/" text:style-name="Internet_20_link" text:visited-style-name="Visited_20_Internet_20_Link">CATS Informatique</text:a>.</text:span></text:span></text:p>
      <text:h text:style-name="Heading_20_2" text:outline-level="2"><text:bookmark-start text:name="__RefHeading___fonctionnalites_2"/><text:bookmark-start text:name="fonctionnalites"/>Fonctionnalités<text:bookmark-end text:name="__RefHeading___fonctionnalites_2"/><text:bookmark-end text:name="fonctionnalites"/></text:h>
      <text:p text:style-name="Text_20_body">Principe de fonctionnement : Pour chaque croisière , un devis est créé. Quand ce devis est accepté, il génère une croisière réservée pour un nombre de passagers défini et des prestations (une intervention au statut “A faire” avec ses ingrédients liés) .
A partir d'une prestation (Intervention), il est possible d'éditer une fiche technique pour la croisière qui sert à la communication en interne avec le capitaine et les personnes chargées de l'accueil des clients à quai.</text:p>
      <text:p text:style-name="Text_20_body">Un planning des navires affrétés et des équipages affectés est également mis à jour.</text:p>
      <text:p text:style-name="Text_20_body">A partir du devis lié à une croisière, il est possible de générer un contrat sous Word (exportable en PDF) , de le modifier si besoin et de l'éditer pour l'envoyer au client. Le contrat est créé dans Gestan avec toutes les informations récupérées du devis et de l'intervention.</text:p>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L'extension doit être déclarée dans Gestan comme extension et le fichier avec l'extension WDL présent dans le répertoire ../AppData/Roaming/Gestan15</text:p>
      <text:p text:style-name="Text_20_body">Un sous menu est alors disponible dans le menu Métier </text:p>
      <text:h text:style-name="Heading_20_2" text:outline-level="2"><text:bookmark-start text:name="__RefHeading___parametrage_4"/><text:bookmark-start text:name="parametrage"/>Paramétrage<text:bookmark-end text:name="__RefHeading___parametrage_4"/><text:bookmark-end text:name="parametrage"/></text:h>
      <text:p text:style-name="Text_20_body">L'extension fonctionne avec les pré-requis de paramétrage suivants :</text:p>
      <text:list text:style-name="List_20_1" text:continue-numbering="false">
        <text:list-item>
          <text:p text:style-name="List_20_1_Content_First"> Machines ressources pour gérer les bateaux</text:p>
        </text:list-item>
        <text:list-item>
          <text:p text:style-name="List_20_1_Content"> champs complémentaires INTERVENTION pour les caractéristiques des croisières</text:p>
        </text:list-item>
        <text:list-item>
          <text:p text:style-name="List_20_1_Content"> facturation en mode Produits pour les contrats</text:p>
        </text:list-item>
        <text:list-item>
          <text:p text:style-name="List_20_1_Content"> Les capitaines et équipage de navire doivent être créés comme des utilisateurs</text:p>
        </text:list-item>
        <text:list-item>
          <text:p text:style-name="List_20_1_Content"> Les croisières privatives peuvent être créés comme des produits composés pour inclure les prestations</text:p>
        </text:list-item>
        <text:list-item>
          <text:p text:style-name="List_20_1_Content_Last"> Un configurateur de produit peut être positionné sur ces produits pour permettre la gestion des dates et heures de début et fin</text:p>
        </text:list-item>
      </text:list>
      <text:h text:style-name="Heading_20_2" text:outline-level="2"><text:bookmark-start text:name="__RefHeading___utilisation_5"/><text:bookmark-start text:name="utilisation"/>Utilisation<text:bookmark-end text:name="__RefHeading___utilisation_5"/><text:bookmark-end text:name="utilisation"/></text:h>
      <text:p text:style-name="Text_20_body"><draw:frame draw:style-name="media" draw:name="0" text:anchor-type="as-char" draw:z-index="0" svg:width="23.124583333333cm" style:rel-width="100%" svg:height="16.695208333333cm" style:rel-height="scale"><draw:image xlink:href="Pictures/1e397289109fa9f0356be54f6f711c98.png" xlink:type="simple" xlink:show="embed" xlink:actuate="onLoad"/></draw:frame></text:p>
      <text:p text:style-name="Text_20_body">Un devis doit générer une intervention </text:p>
      <text:p text:style-name="Text_20_body">Depuis la fiche Intervention, on peut imprimer la fiche technique qui présentera les prestations prévues</text:p>
      <text:p text:style-name="Text_20_body">Depuis le nouvel écran de gestion des contrats, on peut réaliser les actions suivantes :</text:p>
      <text:p text:style-name="Text_20_body">1) ouverture de l'écran ⇒ met à jour les statuts des contrats, des interventions en fonction des événements réalisés</text:p>
      <text:p text:style-name="Text_20_body">Si une intervention est notée terminée, le contrat sera mis à jour.
Si un contrat est noté signé (à faire) , l'intervention sera mise à jour</text:p>
      <text:p text:style-name="Text_20_body">2) consultation d'<text:span text:style-name="Strong_20_Emphasis">indicateurs</text:span></text:p>
      <text:p text:style-name="Text_20_body">3) <text:span text:style-name="Strong_20_Emphasis">créer un nouveau contrat</text:span> :
- sélectionner le binome croisière-devis (les 2 ont été liées précédemment) concerné par le nouveau contrat
Le contrat est créé avec un statut Attente validation et la croisière passe de A faire au statut En attente</text:p>
      <text:p text:style-name="Text_20_body">4) <text:span text:style-name="Strong_20_Emphasis">imprimer le contrat</text:span></text:p>
      <text:p text:style-name="Text_20_body">Le contrat est préparé en fonction des éléments saisis précédemment et généré en PDF</text:p>
      <text:p text:style-name="Text_20_body">Il peut ensuite être <text:span text:style-name="Emphasis">envoyé par mail</text:span> et le document PDF créé rattaché au contrat</text:p>
      <text:p text:style-name="Text_20_body">5) à la réception du contrat signé , <text:span text:style-name="Strong_20_Emphasis">rattacher le contrat PDF signé</text:span></text:p>
      <text:p text:style-name="Text_20_body">6) une fois la prestation réalisée, <text:span text:style-name="Strong_20_Emphasis">facturer</text:span> le contrat ou le devis</text:p>
      <text:h text:style-name="Heading_20_3" text:outline-level="3"><text:bookmark-start text:name="__RefHeading___la_croisiere_6"/><text:bookmark-start text:name="la_croisiere"/>La croisière<text:bookmark-end text:name="__RefHeading___la_croisiere_6"/><text:bookmark-end text:name="la_croisiere"/></text:h>
      <text:p text:style-name="Text_20_body">Les croisières sont gérées via les fiches Intervention.
Une croisière est liée à un navire (via le devis ou au moment de la création de l'intervention) et permet d'indiquer les infos de la croisière dans les champs suivants :</text:p>
      <text:list text:style-name="List_20_1" text:continue-numbering="false">
        <text:list-item>
          <text:p text:style-name="List_20_1_Content_First"> Dates : Si l'intervention est générée à partir d'un devis, il faudra modifier les dates de l'intervention (par défaut égales à la date du devis)</text:p>
        </text:list-item>
        <text:list-item>
          <text:p text:style-name="List_20_1_Content"> intervenant : la personne qui suit le dossier ou le capitaine quand il est affecté</text:p>
        </text:list-item>
        <text:list-item>
          <text:p text:style-name="List_20_1_Content"> équipe : l'équipage </text:p>
        </text:list-item>
        <text:list-item>
          <text:p text:style-name="List_20_1_Content_Last"> champs complémentaires : divers détails (effectif, horaires, itinéraire, etc…)</text:p>
        </text:list-item>
      </text:list>
      <text:p text:style-name="Text_20_body">Une fois l'intervention créée à partir d'un devis, il est alors possible de générer le contrat.</text:p>
      <text:h text:style-name="Heading_20_3" text:outline-level="3"><text:bookmark-start text:name="__RefHeading___generation_du_contrat_7"/><text:bookmark-start text:name="generation_du_contrat"/>Génération du contrat<text:bookmark-end text:name="__RefHeading___generation_du_contrat_7"/><text:bookmark-end text:name="generation_du_contrat"/></text:h>
      <text:p text:style-name="Text_20_body">Cet écran spécifique permet de chercher un couple devis/croisière pour créer un contrat lié.
Pour cela, il suffit de cliquer sur <text:span text:style-name="Emphasis">Nouveau</text:span> puis de choisir la croisière concernée.
Elle apparaîtra alors dans le tableau principal.</text:p>
      <text:p text:style-name="Text_20_body">Ensuite, il est possible d'éditer ce contrat avec le bouton <text:span text:style-name="Emphasis">Contrat</text:span>.</text:p>
      <text:h text:style-name="Heading_20_3" text:outline-level="3"><text:bookmark-start text:name="__RefHeading___la_fiche_technique_8"/><text:bookmark-start text:name="la_fiche_technique"/>La fiche technique<text:bookmark-end text:name="__RefHeading___la_fiche_technique_8"/><text:bookmark-end text:name="la_fiche_technique"/></text:h>
      <text:p text:style-name="Text_20_body">Une fois éditée la fiche peut être complétée directement dans l'aperçu avant impression :
- agencement navire
- restauration à bord
- animation à bord</text:p>
      <text:p text:style-name="Text_20_body">Quand la fiche a été générée en PDF, elle peut aussi être modifiée pour renseigner le nombre de passagers réel</text:p>
      <text:p text:style-name="Text_20_body"><draw:frame draw:style-name="media" draw:name="1" text:anchor-type="as-char" draw:z-index="1" svg:width="17.092083333333cm" style:rel-width="100%" svg:height="21.43125cm" style:rel-height="scale"><draw:image xlink:href="Pictures/3c2394a9e0c04c67ea25c4e28825096c.png" xlink:type="simple" xlink:show="embed" xlink:actuate="onLoad"/></draw:frame></text:p>
      <text:h text:style-name="Heading_20_3" text:outline-level="3"><text:bookmark-start text:name="__RefHeading___le_planning_des_croisieres_9"/><text:bookmark-start text:name="le_planning_des_croisieres"/>Le planning des croisières<text:bookmark-end text:name="__RefHeading___le_planning_des_croisieres_9"/><text:bookmark-end text:name="le_planning_des_croisieres"/></text:h>
      <text:p text:style-name="Text_20_body">En plus du planning des équipages, l'extension permet d'afficher le planning de réservation et occupation des navires associés aux croisières
<draw:frame draw:style-name="media" draw:name="2" text:anchor-type="as-char" draw:z-index="2" svg:width="38.1cm" style:rel-width="100%" svg:height="22.754166666667cm" style:rel-height="scale"><draw:image xlink:href="Pictures/e7edb46100f689886dfe98808f762643.png" xlink:type="simple" xlink:show="embed" xlink:actuate="onLoad"/></draw:frame></text:p>
      <text:p text:style-name="Horizontal_20_Line"/>
      <table:table table:style-name="Table">
        <table:table-column/>
        <table:table-column/>
        <table:table-column/>
        <table:table-row>
          <table:table-cell office:value-type="string" table:style-name="tableheader">
            <text:p text:style-name="Table_20_Heading">Version </text:p>
          </table:table-cell>
          <table:table-cell office:value-type="string" table:style-name="tableheader">
            <text:p text:style-name="Table_20_Heading">Date </text:p>
          </table:table-cell>
          <table:table-cell office:value-type="string" table:style-name="tableheader">
            <text:p text:style-name="Table_20_Heading">Observations</text:p>
          </table:table-cell>
        </table:table-row>
        <table:table-row>
          <table:table-cell office:value-type="string" table:style-name="tablecell">
            <text:p text:style-name="tablealignleft">3.15.16.01 </text:p>
          </table:table-cell>
          <table:table-cell office:value-type="string" table:style-name="tablecell">
            <text:p text:style-name="tablealignleft">06/07/2020</text:p>
          </table:table-cell>
          <table:table-cell office:value-type="string" table:style-name="tablecell">
            <text:p text:style-name="tablealignleft"> Première version de production </text:p>
          </table:table-cell>
        </table:table-row>
      </table:table>
      <text:p text:style-name="Horizontal_20_Line"/>
      <text:p text:style-name="Text_20_body"><draw:frame draw:style-name="medialeft" draw:name="3" text:anchor-type="paragraph" draw:z-index="3" svg:width="0.84666666666667cm" svg:height="0.84666666666667cm"><draw:image xlink:href="Pictures/393e5b6f6a9d466b17d722e4c9a80942.gif" xlink:type="simple" xlink:show="embed" xlink:actuate="onLoad"/></draw:frame><text:span text:style-name="Strong_20_Emphasis">Autres articles “Extensions Métier”</text:span></text:p>
      <text:p text:style-name="Text_20_body"><text:a xlink:type="simple" xlink:href="https://wiki.gestan.fr/doku.php?id=wiki:v15:admin:extensions" text:style-name="Internet_20_link" text:visited-style-name="Visited_20_Internet_20_Link">Installer une extension</text:a></text:p>
      <text:p text:style-name="Text_20_body"><text:a xlink:type="simple" xlink:href="#wiki:extensmetierv15:croisieres" text:style-name="Local_20_link" text:visited-style-name="Visited_20_Local_20_Link">CROISIÈRES : Gestion des croisières</text:a><text:line-break/><text:a xlink:type="simple" xlink:href="https://wiki.gestan.fr/doku.php?id=wiki:extensmetierv15:datasync" text:style-name="Internet_20_link" text:visited-style-name="Visited_20_Internet_20_Link">DATASYNC : Synchronisation automatisée des données Gestan avec des applications externes</text:a><text:line-break/><text:a xlink:type="simple" xlink:href="https://wiki.gestan.fr/doku.php?id=wiki:extensmetierv15:eudoxie" text:style-name="Internet_20_link" text:visited-style-name="Visited_20_Internet_20_Link">EUDOXIE2 : Synchronisation avec MyStock</text:a><text:line-break/><text:a xlink:type="simple" xlink:href="https://wiki.gestan.fr/doku.php?id=wiki:extensmetierv15:exportrgeff" text:style-name="Internet_20_link" text:visited-style-name="Visited_20_Internet_20_Link">EXPORT RG Efficience</text:a><text:line-break/><text:a xlink:type="simple" xlink:href="https://wiki.gestan.fr/doku.php?id=wiki:extensmetierv15:exportlog" text:style-name="Internet_20_link" text:visited-style-name="Visited_20_Internet_20_Link">EXPORTINELOG : Export logistique INELOGIS</text:a><text:line-break/><text:a xlink:type="simple" xlink:href="https://wiki.gestan.fr/doku.php?id=wiki:extensmetierv15:exportmystock" text:style-name="Internet_20_link" text:visited-style-name="Visited_20_Internet_20_Link">EXPORTMYSTOCK : Export logistique MyStock</text:a><text:line-break/><text:a xlink:type="simple" xlink:href="https://wiki.gestan.fr/doku.php?id=wiki:extensmetierv15:interbv" text:style-name="Internet_20_link" text:visited-style-name="Visited_20_Internet_20_Link">INTERBV: Gestion des interventions sur un parc d'équipements et sur site</text:a><text:line-break/><text:a xlink:type="simple" xlink:href="https://wiki.gestan.fr/doku.php?id=wiki:extensmetierv15:interdo" text:style-name="Internet_20_link" text:visited-style-name="Visited_20_Internet_20_Link">INTERDO : Gestion des interventions pour équipes de techniciens</text:a><text:line-break/><text:a xlink:type="simple" xlink:href="https://wiki.gestan.fr/doku.php?id=wiki:extensmetierv15:mobistore" text:style-name="Internet_20_link" text:visited-style-name="Visited_20_Internet_20_Link">MOBICOM : Gestion des commandes en atelier sur Application Mobile</text:a><text:line-break/><text:a xlink:type="simple" xlink:href="https://wiki.gestan.fr/doku.php?id=wiki:extensmetierv15:rfac" text:style-name="Internet_20_link" text:visited-style-name="Visited_20_Internet_20_Link">RFAC : fiches client spécifiques</text:a><text:line-break/><text:a xlink:type="simple" xlink:href="https://wiki.gestan.fr/doku.php?id=wiki:extensmetierv15:samse" text:style-name="Internet_20_link" text:visited-style-name="Visited_20_Internet_20_Link">SAMSE : Budgets fournisseur</text:a><text:line-break/><text:a xlink:type="simple" xlink:href="https://wiki.gestan.fr/doku.php?id=wiki:extensmetierv15:tickmob" text:style-name="Internet_20_link" text:visited-style-name="Visited_20_Internet_20_Link">TICKMOB : Ventes sur site (App mobile)</text:a><text:line-break/><text:a xlink:type="simple" xlink:href="https://wiki.gestan.fr/doku.php?id=wiki:extensmetierv15:yrsvouchers" text:style-name="Internet_20_link" text:visited-style-name="Visited_20_Internet_20_Link">YRS Vouchers : Gestion de vouchers</text:a><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08::17:40</meta:creation-date>
    <dc:creator>Generated</dc:creator>
    <dc:date>2026-09-13T08::17:40</dc:date>
    <dc:language>en-US</dc:language>
    <meta:editing-cycles>1</meta:editing-cycles>
    <meta:editing-duration>PT0S</meta:editing-duration>
    <dc:title>wiki:extensmetierv15:croisieres</dc:title>
  </office:meta>
</office:document-meta>
</file>