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951b39d77d9886a125e71c37059073.png"/>
  <manifest:file-entry manifest:media-type="image/png" manifest:full-path="Pictures/4de7891541c5cc273fa084a38e30bf14.png"/>
  <manifest:file-entry manifest:media-type="image/png" manifest:full-path="Pictures/07c828962850d5cfbf79bd3fc55f1970.png"/>
  <manifest:file-entry manifest:media-type="image/png" manifest:full-path="Pictures/c3a5dc3df3c06a56b57f1bcd4b3595f7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moudi"/><text:bookmark-start text:name="__RefHeading___moudipieces_client_specifiques_1"/><text:bookmark-start text:name="moudipieces_client_specifiques"/>MOUDI : pièces client spécifiques<text:bookmark-end text:name="__RefHeading___moudipieces_client_specifiques_1"/><text:bookmark-end text:name="moudipieces_client_specifiques"/></text:h>
      <text:h text:style-name="Heading_20_3" text:outline-level="3"><text:bookmark-start text:name="__RefHeading___expression_de_besoin_2"/><text:bookmark-start text:name="expression_de_besoin"/>Expression de besoin<text:bookmark-end text:name="__RefHeading___expression_de_besoin_2"/><text:bookmark-end text:name="expression_de_besoin"/></text:h>
      <text:p text:style-name="Text_20_body">Sur les pièces client (facture, avoir), les coordonnées fiscales spécifique Algérie du client doivent être imprimées.</text:p>
      <text:p text:style-name="Text_20_body">Lorsqu'on imprime une facture, si un ou plusieurs BL sont liés à la facture, l'état en imprimera la liste.</text:p>
      <text:p text:style-name="Text_20_body">La date d'échéance de la facture doit pouvoir être imprimée, ou pas, de même que les zones de totalisation “Droit de timbre”, “Total TVA”, et “Total TTC”.</text:p>
      <text:p text:style-name="Text_20_body">Une zone en bas de facture publiera le montant total de la pièce, exprimé en lettres (deux mille dinars et cinquante centimes, par ex).</text:p>
      <text:p text:style-name="Text_20_body">Il sera possible de modifier directement la référence externe.</text:p>
      <text:p text:style-name="Text_20_body">Pour les commandes fournisseur, il sera possible de choisir l'identité commerciale de l'émetteur de la commande.</text:p>
      <text:h text:style-name="Heading_20_3" text:outline-level="3"><text:bookmark-start text:name="__RefHeading___solution_retenue_3"/><text:bookmark-start text:name="solution_retenue"/>Solution retenue<text:bookmark-end text:name="__RefHeading___solution_retenue_3"/><text:bookmark-end text:name="solution_retenue"/></text:h>
      <text:p text:style-name="Text_20_body">Développement d'un état spécifique, avec un écran intermédiaire permettant de saisir les options d'impressions souhaitées.</text:p>
      <text:h text:style-name="Heading_20_2" text:outline-level="2"><text:bookmark-start text:name="__RefHeading___installation_et_parametrage_de_l_extension_4"/><text:bookmark-start text:name="installation_et_parametrage_de_l_extension"/>Installation et paramétrage de l'extension<text:bookmark-end text:name="__RefHeading___installation_et_parametrage_de_l_extension_4"/><text:bookmark-end text:name="installation_et_parametrage_de_l_extension"/></text:h>
      <text:h text:style-name="Heading_20_4" text:outline-level="4"><text:bookmark-start text:name="__RefHeading___pre-requis_5"/><text:bookmark-start text:name="pre-requis"/>Pré-requis<text:bookmark-end text:name="__RefHeading___pre-requis_5"/><text:bookmark-end text:name="pre-requis"/></text:h>
      <text:p text:style-name="Text_20_body">Les champs complémentaires contact seront utilisés pour enregistrer les coordonnées fiscales propres aux clients d'Algérie :</text:p>
      <text:list text:style-name="List_20_1" text:continue-numbering="false">
        <text:list-item>
          <text:p text:style-name="List_20_1_Content_First"> le n° RC (libellé complémentaire 1)</text:p>
        </text:list-item>
        <text:list-item>
          <text:p text:style-name="List_20_1_Content"> le n° NIF (libellé complémentaire 2)</text:p>
        </text:list-item>
        <text:list-item>
          <text:p text:style-name="List_20_1_Content"> le n° AI (libellé complémentaire 3)</text:p>
        </text:list-item>
        <text:list-item>
          <text:p text:style-name="List_20_1_Content"> le n° TIN (libellé complémentaire 4)</text:p>
        </text:list-item>
        <text:list-item>
          <text:p text:style-name="List_20_1_Content_Last"> le n° NIS (libellé complémentaire 5)</text:p>
        </text:list-item>
      </text:list>
      <text:h text:style-name="Heading_20_4" text:outline-level="4"><text:bookmark-start text:name="__RefHeading___parametrage_6"/><text:bookmark-start text:name="parametrage"/>Paramétrage<text:bookmark-end text:name="__RefHeading___parametrage_6"/><text:bookmark-end text:name="parametrage"/></text:h>
      <text:p text:style-name="Text_20_body">Indiquez #Etat_FAC1_MOUDI.wde pour les états que vous souhaitez remplacer, comme ci-dessous.</text:p>
      <text:p text:style-name="Text_20_body"><draw:frame draw:style-name="media" draw:name="0" text:anchor-type="as-char" draw:z-index="0" svg:width="20.928541666667cm" style:rel-width="100%" svg:height="12.885208333333cm" style:rel-height="scale"><draw:image xlink:href="Pictures/9e951b39d77d9886a125e71c37059073.png" xlink:type="simple" xlink:show="embed" xlink:actuate="onLoad"/></draw:frame>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p text:style-name="Text_20_body">A la demande d'impression d'un état, l'écran intermédiaire permettra de saisir les options d'impression.</text:p>
      <text:p text:style-name="Text_20_body"><draw:frame draw:style-name="media" draw:name="1" text:anchor-type="as-char" draw:z-index="1" svg:width="10.212916666667cm" svg:height="6.6145833333333cm"><draw:image xlink:href="Pictures/4de7891541c5cc273fa084a38e30bf14.png" xlink:type="simple" xlink:show="embed" xlink:actuate="onLoad"/></draw:frame></text:p>
      <text:h text:style-name="Heading_20_2" text:outline-level="2"><text:bookmark-start text:name="__RefHeading___aspect_des_factures_8"/><text:bookmark-start text:name="aspect_des_factures"/>Aspect des factures<text:bookmark-end text:name="__RefHeading___aspect_des_factures_8"/><text:bookmark-end text:name="aspect_des_factures"/></text:h>
      <text:p text:style-name="Text_20_body">Voilà l'aspect de la facture spécifique.</text:p>
      <text:p text:style-name="Text_20_body"><draw:frame draw:style-name="media" draw:name="2" text:anchor-type="as-char" draw:z-index="2" svg:width="14.234583333333cm" svg:height="20.108333333333cm"><draw:image xlink:href="Pictures/07c828962850d5cfbf79bd3fc55f1970.png" xlink:type="simple" xlink:show="embed" xlink:actuate="onLoad"/></draw:frame></text:p>
      <text:p text:style-name="Text_20_body">La zone 1 publie le numéro de facture, ou la référence externe facture si elle est renseignée (fonction identique à celle native de Gestan)</text:p>
      <text:p text:style-name="Text_20_body">La zone 2 publie les numéros RC, NIF, TIN et NIS du client, s'ils sont renseignés.</text:p>
      <text:p text:style-name="Text_20_body">La zone 3 publie la liste des BLs, si des BLs ont été générés depuis la facture.</text:p>
      <text:p text:style-name="Text_20_body">La zone 4 est la date d'échéance de la facture (identique Gestan). Le spécifique est que son impression est débrayable.</text:p>
      <text:p text:style-name="Text_20_body">Les zones 5 sont celles de Gestan dans le cas de la gestion des droits de timbre. </text:p>
      <text:p text:style-name="Text_20_body">Dans cette zone, l'impression des champs :</text:p>
      <text:list text:style-name="List_20_1" text:continue-numbering="false">
        <text:list-item>
          <text:p text:style-name="List_20_1_Content_First"> “droits de timbre” (si la facture n'est pas HT), </text:p>
        </text:list-item>
        <text:list-item>
          <text:p text:style-name="List_20_1_Content"> “total TVA”, </text:p>
        </text:list-item>
        <text:list-item>
          <text:p text:style-name="List_20_1_Content_Last"> et “total TTC”</text:p>
        </text:list-item>
      </text:list>
      <text:p text:style-name="Text_20_body">est débrayable, suivant les options d'impression.</text:p>
      <text:p text:style-name="Text_20_body">La zone 6 publie le total de la facture en lettres. Le libellé de la devise est lu dans la table des libellés paramétrables (Libellé devise, voir ci-dessous).</text:p>
      <text:p text:style-name="Text_20_body"><draw:frame draw:style-name="media" draw:name="3" text:anchor-type="as-char" draw:z-index="3" svg:width="13.123333333333cm" svg:height="12.091458333333cm"><draw:image xlink:href="Pictures/c3a5dc3df3c06a56b57f1bcd4b3595f7.png" xlink:type="simple" xlink:show="embed" xlink:actuate="onLoad"/></draw:frame></text:p>
      <text:h text:style-name="Heading_20_2" text:outline-level="2"><text:bookmark-start text:name="__RefHeading___reprise_des_donnees_9"/><text:bookmark-start text:name="reprise_des_donnees"/>Reprise des données<text:bookmark-end text:name="__RefHeading___reprise_des_donnees_9"/><text:bookmark-end text:name="reprise_des_donnees"/></text:h>
      <text:p text:style-name="Text_20_body">Les données étaient anciennement stockées dans la zone “annotations complémentaires” de la pièce, sous la forme ci-dessous.</text:p>
      <text:p text:style-name="Preformatted_20_Text">&lt;bEditTVA&gt;1&lt;/bEditTVA&gt;<text:line-break/>&lt;bEditTTC&gt;1&lt;/bEditTTC&gt;<text:line-break/>&lt;bEditTIMBRE&gt;1&lt;/bEditTIMBRE&gt;<text:line-break/>&lt;bEditEchéance&gt;0&lt;/bEditEchéance&gt;<text:line-break/>&lt;CBO_ENTETE&gt;MYRIAD&lt;/CBO_ENTETE&gt;<text:line-break/>&lt;sRC&gt;&lt;/sRC&gt;<text:line-break/>&lt;sNIF&gt;308116000041217&lt;/sNIF&gt;<text:line-break/>&lt;sAI&gt;&lt;/sAI&gt;<text:line-break/>&lt;sTIN&gt;00000566&lt;/sTIN&gt;<text:line-break/>&lt;sNIS&gt;000831069008640&lt;/sNIS&gt;<text:line-break/>&lt;sRefExt&gt;121/2021&lt;/sRefExt&gt;</text:p>
      <text:p text:style-name="Text_20_body">Le nouveau programme n'utilise plus cette zone. </text:p>
      <text:p text:style-name="Text_20_body">Elle sera transcodée dans la nouvelle zone au moment de la demande d'impression, et supprimée de l'ancienne.</text:p>
      <text:h text:style-name="Heading_20_2" text:outline-level="2"><text:bookmark-start text:name="__RefHeading___versions_10"/><text:bookmark-start text:name="versions"/>Versions<text:bookmark-end text:name="__RefHeading___versions_10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</text:p>
          </table:table-cell>
          <table:table-cell office:value-type="string" table:style-name="tableheader">
            <text:p text:style-name="Table_20_Heading"> Description</text:p>
          </table:table-cell>
        </table:table-row>
        <table:table-row>
          <table:table-cell office:value-type="string" table:style-name="tablecell">
            <text:p text:style-name="tablealignleft"> 3.15.35.00 </text:p>
          </table:table-cell>
          <table:table-cell office:value-type="string" table:style-name="tablecell">
            <text:p text:style-name="tablealignleft"> 25/05/22 </text:p>
          </table:table-cell>
          <table:table-cell office:value-type="string" table:style-name="tablecell">
            <text:p text:style-name="tablealignleft"> Compilation WD27 + maintenance </text:p>
          </table:table-cell>
        </table:table-row>
        <table:table-row>
          <table:table-cell office:value-type="string" table:style-name="tablecell">
            <text:p text:style-name="tablealignleft"> 3.15.25.00 </text:p>
          </table:table-cell>
          <table:table-cell office:value-type="string" table:style-name="tablecell">
            <text:p text:style-name="tablealignleft"> 05/05/21 </text:p>
          </table:table-cell>
          <table:table-cell office:value-type="string" table:style-name="tablecell">
            <text:p text:style-name="tablealignleft"> Correction problème impression NIS </text:p>
          </table:table-cell>
        </table:table-row>
        <table:table-row>
          <table:table-cell office:value-type="string" table:style-name="tablecell">
            <text:p text:style-name="tablealignleft"> 3.15.23.02 </text:p>
          </table:table-cell>
          <table:table-cell office:value-type="string" table:style-name="tablecell">
            <text:p text:style-name="tablealignleft"> 21/04/21 </text:p>
          </table:table-cell>
          <table:table-cell office:value-type="string" table:style-name="tablecell">
            <text:p text:style-name="tablealignleft"> Correction problème d'enregistrement des paramètres à l'impression des pièces </text:p>
          </table:table-cell>
        </table:table-row>
        <table:table-row>
          <table:table-cell office:value-type="string" table:style-name="tablecell">
            <text:p text:style-name="tablealignleft"> 3.15.23.01 </text:p>
          </table:table-cell>
          <table:table-cell office:value-type="string" table:style-name="tablecell">
            <text:p text:style-name="tablealignleft"> 15/04/21 </text:p>
          </table:table-cell>
          <table:table-cell office:value-type="string" table:style-name="tablecell">
            <text:p text:style-name="tablealignleft"> Suppression de l'impression des droits de timbre si la facture est HT </text:p>
          </table:table-cell>
        </table:table-row>
        <table:table-row>
          <table:table-cell office:value-type="string" table:style-name="tablecell">
            <text:p text:style-name="tablealignleft"> 3.15.23.00 </text:p>
          </table:table-cell>
          <table:table-cell office:value-type="string" table:style-name="tablecell">
            <text:p text:style-name="tablealignleft"> 31/03/21 </text:p>
          </table:table-cell>
          <table:table-cell office:value-type="string" table:style-name="tablecell">
            <text:p text:style-name="tablealignleft"> Ré-écriture version initiale développée par GM-Services </text:p>
          </table:table-cell>
        </table:table-row>
      </table:table>
      <text:p text:style-name="Horizontal_20_Line"/>
      <text:p text:style-name="Text_20_body"><draw:frame draw:style-name="medialeft" draw:name="4" text:anchor-type="paragraph" draw:z-index="4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#wiki:extensetatv15:moudi" text:style-name="Local_20_link" text:visited-style-name="Visited_20_Local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23</meta:creation-date>
    <dc:creator>Generated</dc:creator>
    <dc:date>2026-08-13T13::40:23</dc:date>
    <dc:language>en-US</dc:language>
    <meta:editing-cycles>1</meta:editing-cycles>
    <meta:editing-duration>PT0S</meta:editing-duration>
    <dc:title>wiki:extensetatv15:moudi</dc:title>
  </office:meta>
</office:document-meta>
</file>