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3bb7b2d06f99051fd4bc0744d31cdb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formasoft"/><text:bookmark-start text:name="__RefHeading___formasoftpieces_specifiques_1"/><text:bookmark-start text:name="formasoftpieces_specifiques"/>FORMASOFT : Pièces spécifiques<text:bookmark-end text:name="__RefHeading___formasoftpieces_specifiques_1"/><text:bookmark-end text:name="formasoftpieces_specifiques"/></text:h>
      <text:p text:style-name="Text_20_body">Cet état spécifique est une simple mise en forme de l'état standard facture.</text:p>
      <text:p text:style-name="Text_20_body">Sur la base de l'entete de l'état standard, il inclut les modifications suivantes :</text:p>
      <text:list text:style-name="List_20_1" text:continue-numbering="false">
        <text:list-item>
          <text:p text:style-name="LastListParagraph_List_20_1_Content_First"> ajout d'un texte réglementaire et fixe en haut à droite de l'état et en couleur rouge</text:p>
        </text:list-item>
      </text:list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Il faut activer l'extension <text:span text:style-name="Strong_20_Emphasis">GESTAN_FORMASOFT</text:span> dans Extensions spéciales.</text:p>
      <text:p text:style-name="Text_20_body">L'état spécifique est disponible pour les devis et les factures : il faut spécifier <text:span text:style-name="Strong_20_Emphasis">#Etat_FAC1_FORMASOFT.wde</text:span> dans le <text:a xlink:type="simple" xlink:href="https://wiki.gestan.fr/doku.php?id=wiki:v15:parametrage:remplacement#gestionnaire_d_etats_de_remplacement" text:style-name="Internet_20_link" text:visited-style-name="Visited_20_Internet_20_Link">gestionnaire d'états de remplacement</text:a>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ce <text:a xlink:type="simple" xlink:href="https://wiki.gestan.fr/doku.php?id=wiki:v15:parametrage:general:pieces" text:style-name="Internet_20_link" text:visited-style-name="Visited_20_Internet_20_Link">lien</text:a>.</text:p>
      <text:p text:style-name="Text_20_body">Il est utilisable pour les devis et factures.</text:p>
      <text:h text:style-name="Heading_20_4" text:outline-level="4"><text:bookmark-start text:name="__RefHeading___aspect_de_l_etat_specifique_4"/><text:bookmark-start text:name="aspect_de_l_etat_specifique"/>Aspect de l'état spécifique<text:bookmark-end text:name="__RefHeading___aspect_de_l_etat_specifique_4"/><text:bookmark-end text:name="aspect_de_l_etat_specifique"/></text:h>
      <text:p text:style-name="Text_20_body"><draw:frame draw:style-name="media" draw:name="0" text:anchor-type="as-char" draw:z-index="0" svg:width="15.875cm" svg:height="12.803084415584cm"><draw:image xlink:href="Pictures/903bb7b2d06f99051fd4bc0744d31cdb.png" xlink:type="simple" xlink:show="embed" xlink:actuate="onLoad"/></draw:frame></text:p>
      <text:h text:style-name="Heading_20_2" text:outline-level="2"><text:bookmark-start text:name="__RefHeading___versions_5"/><text:bookmark-start text:name="versions"/>Versions<text:bookmark-end text:name="__RefHeading___versions_5"/><text:bookmark-end text:name="versions"/></text:h>
      <text:p text:style-name="Text_20_body">//Développeur : <text:a xlink:type="simple" xlink:href="http://cats.dorik.io" text:style-name="Internet_20_link" text:visited-style-name="Visited_20_Internet_20_Link">CATS INFORMATIQUE</text:a> //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40.00 </text:p>
          </table:table-cell>
          <table:table-cell office:value-type="string" table:style-name="tablecell">
            <text:p text:style-name="tablealignleft"> 13/01/2023 </text:p>
          </table:table-cell>
          <table:table-cell office:value-type="string" table:style-name="tablecell">
            <text:p text:style-name="tablealignleft"> Première version de production (prête pour version Ax)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#wiki:extensetatv15:formasoft" text:style-name="Local_20_link" text:visited-style-name="Visited_20_Local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16</meta:creation-date>
    <dc:creator>Generated</dc:creator>
    <dc:date>2026-08-13T13::39:16</dc:date>
    <dc:language>en-US</dc:language>
    <meta:editing-cycles>1</meta:editing-cycles>
    <meta:editing-duration>PT0S</meta:editing-duration>
    <dc:title>wiki:extensetatv15:formasoft</dc:title>
  </office:meta>
</office:document-meta>
</file>