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f0be402f4e27431de38841418065ae3.jpg"/>
  <manifest:file-entry manifest:media-type="image/jpeg" manifest:full-path="Pictures/f53649538f7845c0020da6b7d172b0b9.jpg"/>
  <manifest:file-entry manifest:media-type="image/jpeg" manifest:full-path="Pictures/6cd3200ea57a550cecddd424b6bee955.jpg"/>
  <manifest:file-entry manifest:media-type="image/jpeg" manifest:full-path="Pictures/637030567c2f7dd1c023b68252fda344.jpg"/>
  <manifest:file-entry manifest:media-type="image/jpeg" manifest:full-path="Pictures/4d4495554218229a284c8848da3889dc.jpg"/>
  <manifest:file-entry manifest:media-type="image/jpeg" manifest:full-path="Pictures/d5ca9ebebc77f813c9e62a66ecf5ca32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factsrmbtp"/><text:bookmark-start text:name="__RefHeading___factsrmbtppieces_client_specifiques_1"/><text:bookmark-start text:name="factsrmbtppieces_client_specifiques"/>FACTSRMBTP : pièces client spécifiques<text:bookmark-end text:name="__RefHeading___factsrmbtppieces_client_specifiques_1"/><text:bookmark-end text:name="factsrmbtppieces_client_specifiques"/></text:h>
      <text:h text:style-name="Heading_20_3" text:outline-level="3"><text:bookmark-start text:name="__RefHeading___expression_de_besoin_2"/><text:bookmark-start text:name="expression_de_besoin"/>Expression de besoin<text:bookmark-end text:name="__RefHeading___expression_de_besoin_2"/><text:bookmark-end text:name="expression_de_besoin"/></text:h>
      <text:p text:style-name="Text_20_body">Une présentation spécifique des devis, factures, commandes fournisseurs pour pouvoir indiquer de façon systématique, pour chaque pièce :</text:p>
      <text:list text:style-name="Numbering_20_1" text:continue-numbering="false">
        <text:list-item>
          <text:p text:style-name="Numbering_20_1_Content_First"> les délais de paiement en détail</text:p>
        </text:list-item>
        <text:list-item>
          <text:p text:style-name="Numbering_20_1_Content"> le taux de TVA dans les totaux</text:p>
        </text:list-item>
        <text:list-item>
          <text:p text:style-name="Numbering_20_1_Content"> le choix d'une adresse parmi les adresses de contact comme adresse de chantier</text:p>
        </text:list-item>
        <text:list-item>
          <text:p text:style-name="Numbering_20_1_Content"> différents détails de mise en page</text:p>
        </text:list-item>
        <text:list-item>
          <text:p text:style-name="Numbering_20_1_Content_Last"> augmentation de la taille du logo</text:p>
        </text:list-item>
      </text:list>
      <text:h text:style-name="Heading_20_3" text:outline-level="3"><text:bookmark-start text:name="__RefHeading___solution_retenue_3"/><text:bookmark-start text:name="solution_retenue"/>Solution retenue<text:bookmark-end text:name="__RefHeading___solution_retenue_3"/><text:bookmark-end text:name="solution_retenue"/></text:h>
      <text:p text:style-name="Text_20_body">Développement d'états spécifiques.
Fenêtre supplémentaire lors de l'édition du document pour choisir l'adresse de chantier</text:p>
      <text:h text:style-name="Heading_20_2" text:outline-level="2"><text:bookmark-start text:name="__RefHeading___installation_et_parametrage_de_l_extension_4"/><text:bookmark-start text:name="installation_et_parametrage_de_l_extension"/>Installation et paramétrage de l'extension<text:bookmark-end text:name="__RefHeading___installation_et_parametrage_de_l_extension_4"/><text:bookmark-end text:name="installation_et_parametrage_de_l_extension"/></text:h>
      <text:p text:style-name="Text_20_body">Installation de l'extension GESTAN_SRMBTP.wdl dans le répertoire C:\Users\[user]\AppData\Roaming\GESTAN_15, et déclaration de l'état SRMBTP.wde dans l'écran des états de remplacement.</text:p>
      <text:p text:style-name="Text_20_body">Accès : L'installation de l'extension ajoute un menu Pièces Énergie, accessible via Outils → Paramètres de l'application → Paramétrage des extensions → Etats spécifiques SRMBTP</text:p>
      <text:p text:style-name="Text_20_body"><draw:frame draw:style-name="media" draw:name="0" text:anchor-type="as-char" draw:z-index="0" svg:width="25.532291666667cm" style:rel-width="100%" svg:height="10.609791666667cm" style:rel-height="scale"><draw:image xlink:href="Pictures/cf0be402f4e27431de38841418065ae3.jpg" xlink:type="simple" xlink:show="embed" xlink:actuate="onLoad"/></draw:frame></text:p>
      <text:p text:style-name="Text_20_body">Préalablement, il faut avoir créé les délais de paiement qui seront reprises dans ce paramétrage puis détaillées.
Outils → Administration → Référentiel → Délais de paiement</text:p>
      <text:p text:style-name="Text_20_body"><draw:frame draw:style-name="media" draw:name="1" text:anchor-type="as-char" draw:z-index="1" svg:width="17.541875cm" style:rel-width="100%" svg:height="9.1016666666667cm" style:rel-height="scale"><draw:image xlink:href="Pictures/f53649538f7845c0020da6b7d172b0b9.jpg" xlink:type="simple" xlink:show="embed" xlink:actuate="onLoad"/></draw:frame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'état est imprimé via l'option “Etat spécifique” dans Gestan.</text:p>
      <text:p text:style-name="Text_20_body">Lors du lancement de l'impression, une fenêtre supplémentaire s'ouvre pour demander de choisir l'adresse de chantier parmi les adresses du contact :</text:p>
      <text:p text:style-name="Text_20_body"><draw:frame draw:style-name="media" draw:name="2" text:anchor-type="as-char" draw:z-index="2" svg:width="13.784791666667cm" svg:height="7.3554166666667cm"><draw:image xlink:href="Pictures/6cd3200ea57a550cecddd424b6bee955.jpg" xlink:type="simple" xlink:show="embed" xlink:actuate="onLoad"/></draw:frame></text:p>
      <text:p text:style-name="Text_20_body">Il est possible de choisir une autre adresse de chantier pour ce contact en cliquant sur <text:span text:style-name="Strong_20_Emphasis">Modifier</text:span> ou de cliquer sur <text:span text:style-name="Strong_20_Emphasis">Imprimer</text:span> pour utiliser l'adresse proposée comme adresse de chantier.</text:p>
      <text:p text:style-name="Text_20_body">S'ouvre alors la fenêtre suivante qui permet de gérer les différentes adresses d'un contact, par exemple les différents chantiers gérés par un syndic d'immeuble :</text:p>
      <text:p text:style-name="Text_20_body"><draw:frame draw:style-name="media" draw:name="3" text:anchor-type="as-char" draw:z-index="3" svg:width="26.087916666667cm" style:rel-width="100%" svg:height="11.853333333333cm" style:rel-height="scale"><draw:image xlink:href="Pictures/637030567c2f7dd1c023b68252fda344.jpg" xlink:type="simple" xlink:show="embed" xlink:actuate="onLoad"/></draw:frame></text:p>
      <text:h text:style-name="Heading_20_2" text:outline-level="2"><text:bookmark-start text:name="__RefHeading___aspect_des_factures_6"/><text:bookmark-start text:name="aspect_des_factures"/>Aspect des factures<text:bookmark-end text:name="__RefHeading___aspect_des_factures_6"/><text:bookmark-end text:name="aspect_des_factures"/></text:h>
      <text:h text:style-name="Heading_20_4" text:outline-level="4"><text:bookmark-start text:name="__RefHeading___haut_de_facture_7"/><text:bookmark-start text:name="haut_de_facture"/>Haut de facture<text:bookmark-end text:name="__RefHeading___haut_de_facture_7"/><text:bookmark-end text:name="haut_de_facture"/></text:h>
      <text:p text:style-name="Text_20_body"><draw:frame draw:style-name="media" draw:name="4" text:anchor-type="as-char" draw:z-index="4" svg:width="10.583333333333cm" svg:height="8.9330970790378cm"><draw:image xlink:href="Pictures/4d4495554218229a284c8848da3889dc.jpg" xlink:type="simple" xlink:show="embed" xlink:actuate="onLoad"/></draw:frame></text:p>
      <text:h text:style-name="Heading_20_4" text:outline-level="4"><text:bookmark-start text:name="__RefHeading___bas_de_facture_8"/><text:bookmark-start text:name="bas_de_facture"/>Bas de facture<text:bookmark-end text:name="__RefHeading___bas_de_facture_8"/><text:bookmark-end text:name="bas_de_facture"/></text:h>
      <text:p text:style-name="Text_20_body"><draw:frame draw:style-name="media" draw:name="5" text:anchor-type="as-char" draw:z-index="5" svg:width="10.583333333333cm" svg:height="4.026268115942cm"><draw:image xlink:href="Pictures/d5ca9ebebc77f813c9e62a66ecf5ca32.jpg" xlink:type="simple" xlink:show="embed" xlink:actuate="onLoad"/></draw:frame></text:p>
      <text:h text:style-name="Heading_20_2" text:outline-level="2"><text:bookmark-start text:name="__RefHeading___versions_9"/><text:bookmark-start text:name="versions"/>Versions<text:bookmark-end text:name="__RefHeading___versions_9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3.15.16.00 </text:p>
          </table:table-cell>
          <table:table-cell office:value-type="string" table:style-name="tablecell">
            <text:p text:style-name="tablealignleft"> 05/09/20 </text:p>
          </table:table-cell>
          <table:table-cell office:value-type="string" table:style-name="tablecell">
            <text:p text:style-name="tablealignleft"> Première version de production </text:p>
          </table:table-cell>
        </table:table-row>
      </table:table>
      <text:p text:style-name="Horizontal_20_Line"/>
      <text:p text:style-name="Text_20_body"><draw:frame draw:style-name="medialeft" draw:name="6" text:anchor-type="paragraph" draw:z-index="6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#wiki:extensetatv15:factsrmbtp" text:style-name="Local_20_link" text:visited-style-name="Visited_20_Local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22</meta:creation-date>
    <dc:creator>Generated</dc:creator>
    <dc:date>2026-08-13T13::40:22</dc:date>
    <dc:language>en-US</dc:language>
    <meta:editing-cycles>1</meta:editing-cycles>
    <meta:editing-duration>PT0S</meta:editing-duration>
    <dc:title>wiki:extensetatv15:factsrmbtp</dc:title>
  </office:meta>
</office:document-meta>
</file>