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fa4aa0c7160831ae03557c08afaa7d.png"/>
  <manifest:file-entry manifest:media-type="image/png" manifest:full-path="Pictures/6bd3620268c10b91b9ed658758c0df7f.png"/>
  <manifest:file-entry manifest:media-type="image/png" manifest:full-path="Pictures/b66ffdb22bc4b7747c522ba8cf18c032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etatv15:factgivre"/><text:bookmark-start text:name="__RefHeading___givrepieces_client_specifiques_1"/><text:bookmark-start text:name="givrepieces_client_specifiques"/>GIVRE : pièces client spécifiques<text:bookmark-end text:name="__RefHeading___givrepieces_client_specifiques_1"/><text:bookmark-end text:name="givrepieces_client_specifiques"/></text:h>
      <text:p text:style-name="Text_20_body">Cet état est des nombreux états spécifiques développés pour Gestan, permettant d'avoir une mise en page totalement personnalisée.</text:p>
      <text:p text:style-name="Text_20_body">Il est adapté à la réalisation de prestations uniques par nature : ici, les prestations d'une entreprise de marbrerie.</text:p>
      <text:p text:style-name="Text_20_body">Certaines parties de l'état ont été rendues modifiables par l'utilisateur : liste des activités, images, logo.</text:p>
      <text:h text:style-name="Heading_20_2" text:outline-level="2"><text:bookmark-start text:name="__RefHeading___installation_et_parametrage_2"/><text:bookmark-start text:name="installation_et_parametrage"/>Installation et paramétrage<text:bookmark-end text:name="__RefHeading___installation_et_parametrage_2"/><text:bookmark-end text:name="installation_et_parametrage"/></text:h>
      <text:p text:style-name="Text_20_body">Installation de l'extension ESPCTS01.wdl (via la liste des extensions) et déclaration de l'état dans l'écran des états de remplacement, comme ci-dessous (avec # devant le nom)</text:p>
      <text:p text:style-name="Text_20_body">Aucun paramétrage n'est nécessaire.</text:p>
      <text:p text:style-name="Text_20_body"><draw:frame draw:style-name="media" draw:name="0" text:anchor-type="as-char" draw:z-index="0" svg:width="20.928541666667cm" style:rel-width="100%" svg:height="12.85875cm" style:rel-height="scale"><draw:image xlink:href="Pictures/27fa4aa0c7160831ae03557c08afaa7d.png" xlink:type="simple" xlink:show="embed" xlink:actuate="onLoad"/></draw:frame></text:p>
      <text:h text:style-name="Heading_20_2" text:outline-level="2"><text:bookmark-start text:name="__RefHeading___aspect_de_l_etat_specifique_3"/><text:bookmark-start text:name="aspect_de_l_etat_specifique"/>Aspect de l'état spécifique<text:bookmark-end text:name="__RefHeading___aspect_de_l_etat_specifique_3"/><text:bookmark-end text:name="aspect_de_l_etat_specifique"/></text:h>
      <text:p text:style-name="Text_20_body">L'état est imprimé via l'option “Etat spécifique” dans Gestan.</text:p>
      <text:list text:style-name="List_20_1" text:continue-numbering="false">
        <text:list-item>
          <text:p text:style-name="List_20_1_Content_First"> Le libellé “Habilitation préfectorale” en haut à droite est remplaçable par tout commentaire stocké dans la fiche société (pour la société id=1)</text:p>
        </text:list-item>
        <text:list-item>
          <text:p text:style-name="List_20_1_Content"> L'objet est renseigné par un produit “OBJET”</text:p>
        </text:list-item>
        <text:list-item>
          <text:p text:style-name="List_20_1_Content"> Les lignes sont présentées en gras pour la première ligne du descriptif produit, et en “normal” pour les autres.</text:p>
        </text:list-item>
        <text:list-item>
          <text:p text:style-name="List_20_1_Content"> Seul les PU TTC sont affichés (la quantité est toujours à 1)</text:p>
        </text:list-item>
        <text:list-item>
          <text:p text:style-name="List_20_1_Content"> Si un acompte est demandé, il est publié avec le libellé “Acompte à la commande”</text:p>
        </text:list-item>
        <text:list-item>
          <text:p text:style-name="List_20_1_Content_Last"> Les CGV sont ajoutées à la suite de la pièce mais ça reste un paramètre modifiable dans le paramétrage des pièces</text:p>
        </text:list-item>
      </text:list>
      <text:h text:style-name="Heading_20_3" text:outline-level="3"><text:bookmark-start text:name="__RefHeading___aspect_des_devis_4"/><text:bookmark-start text:name="aspect_des_devis"/>Aspect des devis<text:bookmark-end text:name="__RefHeading___aspect_des_devis_4"/><text:bookmark-end text:name="aspect_des_devis"/></text:h>
      <text:p text:style-name="Text_20_body"><draw:frame draw:style-name="media" draw:name="1" text:anchor-type="as-char" draw:z-index="1" svg:width="21.166666666667cm" style:rel-width="100%" svg:height="14.397542115438cm" style:rel-height="scale"><draw:image xlink:href="Pictures/6bd3620268c10b91b9ed658758c0df7f.png" xlink:type="simple" xlink:show="embed" xlink:actuate="onLoad"/></draw:frame></text:p>
      <text:h text:style-name="Heading_20_3" text:outline-level="3"><text:bookmark-start text:name="__RefHeading___aspect_des_factures_5"/><text:bookmark-start text:name="aspect_des_factures"/>Aspect des factures<text:bookmark-end text:name="__RefHeading___aspect_des_factures_5"/><text:bookmark-end text:name="aspect_des_factures"/></text:h>
      <text:p text:style-name="Text_20_body"><draw:frame draw:style-name="media" draw:name="2" text:anchor-type="as-char" draw:z-index="2" svg:width="21.166666666667cm" style:rel-width="100%" svg:height="14.007352941176cm" style:rel-height="scale"><draw:image xlink:href="Pictures/b66ffdb22bc4b7747c522ba8cf18c032.png" xlink:type="simple" xlink:show="embed" xlink:actuate="onLoad"/></draw:frame></text:p>
      <text:h text:style-name="Heading_20_2" text:outline-level="2"><text:bookmark-start text:name="__RefHeading___versions_6"/><text:bookmark-start text:name="versions"/>Versions<text:bookmark-end text:name="__RefHeading___versions_6"/><text:bookmark-end text:name="versions"/></text:h>
      <text:p text:style-name="Text_20_body"><text:span text:style-name="Emphasis">Développeur : <text:a xlink:type="simple" xlink:href="https://cats.dorik.io" text:style-name="Internet_20_link" text:visited-style-name="Visited_20_Internet_20_Link">CATS INFORMATIQUE</text:a> (Développement original GM Services puis ICS Informatique)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ion    </text:p>
          </table:table-cell>
          <table:table-cell office:value-type="string" table:style-name="tableheader">
            <text:p text:style-name="Table_20_Heading"> Date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3.15.02.00 </text:p>
          </table:table-cell>
          <table:table-cell office:value-type="string" table:style-name="tablecell">
            <text:p text:style-name="tablealignleft"> 05/06/23 </text:p>
          </table:table-cell>
          <table:table-cell office:value-type="string" table:style-name="tablecell">
            <text:p text:style-name="tablealignleft"> Re-développement Cats Informatique </text:p>
          </table:table-cell>
        </table:table-row>
        <table:table-row>
          <table:table-cell office:value-type="string" table:style-name="tablecell">
            <text:p text:style-name="tablealignleft"> 3.15.01.00 </text:p>
          </table:table-cell>
          <table:table-cell office:value-type="string" table:style-name="tablecell">
            <text:p text:style-name="tablealignleft"> 05/06/20 </text:p>
          </table:table-cell>
          <table:table-cell office:value-type="string" table:style-name="tablecell">
            <text:p text:style-name="tablealignleft"> Re-développement ICS-Informatique </text:p>
          </table:table-cell>
        </table:table-row>
        <table:table-row>
          <table:table-cell office:value-type="string" table:style-name="tablecell">
            <text:p text:style-name="tablealignleft"> 3.15.xx.xx </text:p>
          </table:table-cell>
          <table:table-cell office:value-type="string" table:style-name="tablecell">
            <text:p text:style-name="tablealignleft"> ../../.. </text:p>
          </table:table-cell>
          <table:table-cell office:value-type="string" table:style-name="tablecell">
            <text:p text:style-name="tablealignleft"> Première version de production. Développement GM Services </text:p>
          </table:table-cell>
        </table:table-row>
      </table:table>
      <text:p text:style-name="Horizontal_20_Line"/>
      <text:p text:style-name="Text_20_body"><draw:frame draw:style-name="medialeft" draw:name="3" text:anchor-type="paragraph" draw:z-index="3" svg:width="0.84666666666667cm" svg:height="0.84666666666667cm"><draw:image xlink:href="Pictures/393e5b6f6a9d466b17d722e4c9a80942.gif" xlink:type="simple" xlink:show="embed" xlink:actuate="onLoad"/></draw:frame><text:span text:style-name="Strong_20_Emphasis">Autres articles “États spécifiques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etatv15:ack" text:style-name="Internet_20_link" text:visited-style-name="Visited_20_Internet_20_Link">ACK : Publication de la référence externe sur la commande fournisseur</text:a><text:line-break/><text:a xlink:type="simple" xlink:href="https://wiki.gestan.fr/doku.php?id=wiki:extensetatv15:agtextinct" text:style-name="Internet_20_link" text:visited-style-name="Visited_20_Internet_20_Link">AGENT EXTINCTEUR : Pièces spécifiques</text:a><text:line-break/><text:a xlink:type="simple" xlink:href="https://wiki.gestan.fr/doku.php?id=wiki:extensetatv15:alticlim" text:style-name="Internet_20_link" text:visited-style-name="Visited_20_Internet_20_Link">ALTICLIM : Pièces spécifiques</text:a><text:line-break/><text:a xlink:type="simple" xlink:href="https://wiki.gestan.fr/doku.php?id=wiki:extensetatv15:amtii" text:style-name="Internet_20_link" text:visited-style-name="Visited_20_Internet_20_Link">AMTII/AFAST : pièces spécifiques</text:a><text:line-break/><text:a xlink:type="simple" xlink:href="https://wiki.gestan.fr/doku.php?id=wiki:extensetatv15:atce13" text:style-name="Internet_20_link" text:visited-style-name="Visited_20_Internet_20_Link">ATCE13 - État spécifique interventions</text:a><text:line-break/><text:a xlink:type="simple" xlink:href="https://wiki.gestan.fr/doku.php?id=wiki:extensetatv15:balticway" text:style-name="Internet_20_link" text:visited-style-name="Visited_20_Internet_20_Link">BALTICWAY : factures spécifiques</text:a><text:line-break/><text:a xlink:type="simple" xlink:href="https://wiki.gestan.fr/doku.php?id=wiki:extensetatv15:bs3dh" text:style-name="Internet_20_link" text:visited-style-name="Visited_20_Internet_20_Link">BS3DH : Pièces spécifiques</text:a><text:line-break/><text:a xlink:type="simple" xlink:href="https://wiki.gestan.fr/doku.php?id=wiki:extensetatv15:burkinafact" text:style-name="Internet_20_link" text:visited-style-name="Visited_20_Internet_20_Link">BURKINAFACT : facture spécifique Burkina-Faso</text:a><text:line-break/><text:a xlink:type="simple" xlink:href="https://wiki.gestan.fr/doku.php?id=wiki:extensetatv15:eudoxie_etats" text:style-name="Internet_20_link" text:visited-style-name="Visited_20_Internet_20_Link">EUDOXIE : Pièces : prise en compte des informations de douane</text:a><text:line-break/><text:a xlink:type="simple" xlink:href="https://wiki.gestan.fr/doku.php?id=wiki:extensetatv15:factsoluc" text:style-name="Internet_20_link" text:visited-style-name="Visited_20_Internet_20_Link">FACTSOLUC : pièces client spécifiques</text:a><text:line-break/><text:a xlink:type="simple" xlink:href="https://wiki.gestan.fr/doku.php?id=wiki:extensetatv15:factsrmbtp" text:style-name="Internet_20_link" text:visited-style-name="Visited_20_Internet_20_Link">FACTSRMBTP : pièces client spécifiques</text:a><text:line-break/><text:a xlink:type="simple" xlink:href="https://wiki.gestan.fr/doku.php?id=wiki:extensetatv15:fiscenerg" text:style-name="Internet_20_link" text:visited-style-name="Visited_20_Internet_20_Link">FISCENERG : Devis spécifique Énergie</text:a><text:line-break/><text:a xlink:type="simple" xlink:href="https://wiki.gestan.fr/doku.php?id=wiki:extensetatv15:formasoft" text:style-name="Internet_20_link" text:visited-style-name="Visited_20_Internet_20_Link">FORMASOFT : Pièces spécifiques</text:a><text:line-break/><text:a xlink:type="simple" xlink:href="#wiki:extensetatv15:factgivre" text:style-name="Local_20_link" text:visited-style-name="Visited_20_Local_20_Link">GIVRE : pièces client spécifiques</text:a><text:line-break/><text:a xlink:type="simple" xlink:href="https://wiki.gestan.fr/doku.php?id=wiki:extensetatv15:moudi" text:style-name="Internet_20_link" text:visited-style-name="Visited_20_Internet_20_Link">MOUDI : pièces client spécifiques</text:a><text:line-break/><text:a xlink:type="simple" xlink:href="https://wiki.gestan.fr/doku.php?id=wiki:extensetatv15:whatweare" text:style-name="Internet_20_link" text:visited-style-name="Visited_20_Internet_20_Link">RAPPORTS: Création de rapports à partir des interventions</text:a><text:line-break/><text:a xlink:type="simple" xlink:href="https://wiki.gestan.fr/doku.php?id=wiki:extensetatv15:yamatek" text:style-name="Internet_20_link" text:visited-style-name="Visited_20_Internet_20_Link">YAMATEK : Etats pièces avec prise en compte RT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0:23</meta:creation-date>
    <dc:creator>Generated</dc:creator>
    <dc:date>2026-08-13T13::40:23</dc:date>
    <dc:language>en-US</dc:language>
    <meta:editing-cycles>1</meta:editing-cycles>
    <meta:editing-duration>PT0S</meta:editing-duration>
    <dc:title>wiki:extensetatv15:factgivre</dc:title>
  </office:meta>
</office:document-meta>
</file>