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dc9b36944f4e233996f047dce3cd44.png"/>
  <manifest:file-entry manifest:media-type="image/png" manifest:full-path="Pictures/364a662532ef74f71b04cc936ad7d45e.png"/>
  <manifest:file-entry manifest:media-type="image/png" manifest:full-path="Pictures/3fa87f9b0cd8f993f70387c68fa9e675.png"/>
  <manifest:file-entry manifest:media-type="image/png" manifest:full-path="Pictures/3e7f45f7a355460a5e905151577403ed.png"/>
  <manifest:file-entry manifest:media-type="image/png" manifest:full-path="Pictures/30a62405b62b7021bd3d9bbd3fe5406f.png"/>
  <manifest:file-entry manifest:media-type="image/png" manifest:full-path="Pictures/fd3d152c0b3072d438493e1f6b6ca519.png"/>
  <manifest:file-entry manifest:media-type="image/png" manifest:full-path="Pictures/d020452ab4ceb1c4bbe2e2ccb429a2d3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burkinafact"/><text:bookmark-start text:name="__RefHeading___burkinafactfacture_specifique_burkina-faso_1"/><text:bookmark-start text:name="burkinafactfacture_specifique_burkina-faso"/>BURKINAFACT : facture spécifique Burkina-Faso<text:bookmark-end text:name="__RefHeading___burkinafactfacture_specifique_burkina-faso_1"/><text:bookmark-end text:name="burkinafactfacture_specifique_burkina-faso"/></text:h>
      <text:p text:style-name="Text_20_body">Cet état spécifique affiche les éléments requis pour les factures émises sur le territoire du Burkina-Faso.</text:p>
      <text:p text:style-name="Text_20_body">La loi fiscale du pays exige de faire figurer sur les factures client les informations suivantes:</text:p>
      <text:list text:style-name="List_20_1" text:continue-numbering="false">
        <text:list-item>
          <text:p text:style-name="List_20_1_Content_First"> Nom (raison sociale) de la société</text:p>
        </text:list-item>
        <text:list-item>
          <text:p text:style-name="List_20_1_Content"> Adresse postale</text:p>
        </text:list-item>
        <text:list-item>
          <text:p text:style-name="List_20_1_Content"> Rue et ville</text:p>
        </text:list-item>
        <text:list-item>
          <text:p text:style-name="List_20_1_Content"> Contact téléphonique</text:p>
        </text:list-item>
        <text:list-item>
          <text:p text:style-name="List_20_1_Content"> Forme juridique</text:p>
        </text:list-item>
        <text:list-item>
          <text:p text:style-name="List_20_1_Content"> Numéro de registre de commerce (RCCM)</text:p>
        </text:list-item>
        <text:list-item>
          <text:p text:style-name="List_20_1_Content"> Numéro de TVA (IFU)</text:p>
        </text:list-item>
        <text:list-item>
          <text:p text:style-name="List_20_1_Content"> Régime fiscal</text:p>
        </text:list-item>
        <text:list-item>
          <text:p text:style-name="List_20_1_Content_Last"> Division Fiscale</text:p>
        </text:list-item>
      </text:list>
      <text:p text:style-name="Text_20_body">Les valeurs possibles pour le régime fiscal sont :</text:p>
      <text:list text:style-name="List_20_1" text:continue-numbering="false">
        <text:list-item>
          <text:p text:style-name="List_20_1_Content_First"> Le normal réel</text:p>
        </text:list-item>
        <text:list-item>
          <text:p text:style-name="List_20_1_Content"> Le régime simplifié d'imposition</text:p>
        </text:list-item>
        <text:list-item>
          <text:p text:style-name="List_20_1_Content_Last"> La contribution au secteur informel… Et autres valeurs. </text:p>
        </text:list-item>
      </text:list>
      <text:p text:style-name="Text_20_body">Pour les divisions fiscales </text:p>
      <text:list text:style-name="List_20_1" text:continue-numbering="false">
        <text:list-item>
          <text:p text:style-name="List_20_1_Content_First"> Division fiscale Ouaga I </text:p>
        </text:list-item>
        <text:list-item>
          <text:p text:style-name="List_20_1_Content_Last"> Division fiscale Ouaga II, Ouaga III… Et autres valeurs (Chaque grande ville du Burkina-Faso comporte des divisions fiscales). </text:p>
        </text:list-item>
      </text:list>
      <text:p text:style-name="Text_20_body">Ces informations doivent figurer en haut de page, en bloc avec l'identité du client.</text:p>
      <text:p text:style-name="Text_20_body">En matière fiscale, s'applique au Burkina-Faso une seconde taxe appelée BIC, calculée sur la base de 2% du montant TTC (c'est à dire incluant la TVA - 18% au Burkina-Faso). Le montant du BIC doit figurer sur le récapitulatif de la facture dans l'ordre qui suit 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Libellé </text:p>
          </table:table-cell>
          <table:table-cell office:value-type="string" table:style-name="tablecell">
            <text:p text:style-name="tablealignleft"> Calcul </text:p>
          </table:table-cell>
          <table:table-cell office:value-type="string" table:style-name="tablecell">
            <text:p text:style-name="tablealignleft"> Exemple </text:p>
          </table:table-cell>
        </table:table-row>
        <table:table-row>
          <table:table-cell office:value-type="string" table:style-name="tablecell">
            <text:p text:style-name="tablealignleft"> Total Hors Taxe </text:p>
          </table:table-cell>
          <table:table-cell office:value-type="string" table:style-name="tablecell">
            <text:p text:style-name="tablealignleft"> A </text:p>
          </table:table-cell>
          <table:table-cell office:value-type="string" table:style-name="tablecell">
            <text:p text:style-name="tablealignleft"> 100 </text:p>
          </table:table-cell>
        </table:table-row>
        <table:table-row>
          <table:table-cell office:value-type="string" table:style-name="tablecell">
            <text:p text:style-name="tablealignleft"> Total TVA </text:p>
          </table:table-cell>
          <table:table-cell office:value-type="string" table:style-name="tablecell">
            <text:p text:style-name="tablealignleft"> B (= 18% * A) </text:p>
          </table:table-cell>
          <table:table-cell office:value-type="string" table:style-name="tablecell">
            <text:p text:style-name="tablealignleft"> 18 </text:p>
          </table:table-cell>
        </table:table-row>
        <table:table-row>
          <table:table-cell office:value-type="string" table:style-name="tablecell">
            <text:p text:style-name="tablealignleft"> Total TTC </text:p>
          </table:table-cell>
          <table:table-cell office:value-type="string" table:style-name="tablecell">
            <text:p text:style-name="tablealignleft"> C (= A + B) </text:p>
          </table:table-cell>
          <table:table-cell office:value-type="string" table:style-name="tablecell">
            <text:p text:style-name="tablealignleft"> 118 </text:p>
          </table:table-cell>
        </table:table-row>
        <table:table-row>
          <table:table-cell office:value-type="string" table:style-name="tablecell">
            <text:p text:style-name="tablealignleft"> BIC (2%) </text:p>
          </table:table-cell>
          <table:table-cell office:value-type="string" table:style-name="tablecell">
            <text:p text:style-name="tablealignleft"> D (=2%*C) </text:p>
          </table:table-cell>
          <table:table-cell office:value-type="string" table:style-name="tablecell">
            <text:p text:style-name="tablealignleft"> 2.36 </text:p>
          </table:table-cell>
        </table:table-row>
        <table:table-row>
          <table:table-cell office:value-type="string" table:style-name="tablecell">
            <text:p text:style-name="tablealignleft"> NET À PAYER </text:p>
          </table:table-cell>
          <table:table-cell office:value-type="string" table:style-name="tablecell">
            <text:p text:style-name="tablealignleft"> C+D </text:p>
          </table:table-cell>
          <table:table-cell office:value-type="string" table:style-name="tablecell">
            <text:p text:style-name="tablealignleft"> 120.36 </text:p>
          </table:table-cell>
        </table:table-row>
      </table:table>
      <text:p text:style-name="Text_20_body">Le montant en lettre doit donc correspondre au net à payer, incluant le BIC</text:p>
      <text:p text:style-name="Text_20_body">NB: Certains clients peuvent être exonérés de BIC.</text:p>
      <text:h text:style-name="Heading_20_2" text:outline-level="2"><text:bookmark-start text:name="__RefHeading___installation_et_parametrage_2"/><text:bookmark-start text:name="installation_et_parametrage"/>Installation et paramétrage<text:bookmark-end text:name="__RefHeading___installation_et_parametrage_2"/><text:bookmark-end text:name="installation_et_parametrage"/></text:h>
      <text:h text:style-name="Heading_20_4" text:outline-level="4"><text:bookmark-start text:name="__RefHeading___installation_du_fichier_wde_3"/><text:bookmark-start text:name="installation_du_fichier_wde"/>Installation du fichier wde<text:bookmark-end text:name="__RefHeading___installation_du_fichier_wde_3"/><text:bookmark-end text:name="installation_du_fichier_wde"/></text:h>
      <text:p text:style-name="Text_20_body">Installer le fichier Etat_FAC1_BKF.wde doit être installé dans le répertoire Roaming de Gestan (Voir <text:a xlink:type="simple" xlink:href="https://wiki.gestan.fr/doku.php?id=wiki:v15:parametrage:remplacement" text:style-name="Internet_20_link" text:visited-style-name="Visited_20_Internet_20_Link">ce lien</text:a>).</text:p>
      <text:p text:style-name="Text_20_body">La prise en compte de l'écran de remplacement sera effectuée via l'écran ci-dessous.</text:p>
      <text:p text:style-name="Text_20_body"><draw:frame draw:style-name="media" draw:name="0" text:anchor-type="as-char" draw:z-index="0" svg:width="20.928541666667cm" style:rel-width="100%" svg:height="12.85875cm" style:rel-height="scale"><draw:image xlink:href="Pictures/0ddc9b36944f4e233996f047dce3cd44.png" xlink:type="simple" xlink:show="embed" xlink:actuate="onLoad"/></draw:frame></text:p>
      <text:h text:style-name="Heading_20_4" text:outline-level="4"><text:bookmark-start text:name="__RefHeading___parametrage_des_champs_complementaires_4"/><text:bookmark-start text:name="parametrage_des_champs_complementaires"/>Paramétrage des champs complémentaires<text:bookmark-end text:name="__RefHeading___parametrage_des_champs_complementaires_4"/><text:bookmark-end text:name="parametrage_des_champs_complementaires"/></text:h>
      <text:p text:style-name="Text_20_body">Les champs complémentaires contact doivent être paramétrés de la manière suivante :</text:p>
      <text:list text:style-name="List_20_1" text:continue-numbering="false">
        <text:list-item>
          <text:p text:style-name="List_20_1_Content_First"> IFU (idem Numéro de TVA : texte  1 1</text:p>
        </text:list-item>
        <text:list-item>
          <text:p text:style-name="List_20_1_Content"> Forme juridique : combo 1 2</text:p>
        </text:list-item>
        <text:list-item>
          <text:p text:style-name="List_20_1_Content"> Régime fiscal,  : combo 2 3</text:p>
        </text:list-item>
        <text:list-item>
          <text:p text:style-name="List_20_1_Content_Last"> Division Fiscale : combo 3 4</text:p>
        </text:list-item>
      </text:list>
      <text:p text:style-name="Text_20_body"><draw:frame draw:style-name="media" draw:name="1" text:anchor-type="as-char" draw:z-index="1" svg:width="18.362083333333cm" style:rel-width="100%" svg:height="14.022916666667cm" style:rel-height="scale"><draw:image xlink:href="Pictures/364a662532ef74f71b04cc936ad7d45e.png" xlink:type="simple" xlink:show="embed" xlink:actuate="onLoad"/></draw:frame></text:p>
      <text:h text:style-name="Heading_20_4" text:outline-level="4"><text:bookmark-start text:name="__RefHeading___saisie_des_numeros_rccm_5"/><text:bookmark-start text:name="saisie_des_numeros_rccm"/>Saisie des numéros RCCM<text:bookmark-end text:name="__RefHeading___saisie_des_numeros_rccm_5"/><text:bookmark-end text:name="saisie_des_numeros_rccm"/></text:h>
      <text:p text:style-name="Text_20_body">Le n° RCCM devra être enregistré dans le champ <text:span text:style-name="Strong_20_Emphasis">n° entreprise</text:span> de la fiche Contact.</text:p>
      <text:p text:style-name="Text_20_body"><draw:frame draw:style-name="media" draw:name="2" text:anchor-type="as-char" draw:z-index="2" svg:width="22.145625cm" style:rel-width="100%" svg:height="16.1925cm" style:rel-height="scale"><draw:image xlink:href="Pictures/3fa87f9b0cd8f993f70387c68fa9e675.png" xlink:type="simple" xlink:show="embed" xlink:actuate="onLoad"/></draw:frame></text:p>
      <text:h text:style-name="Heading_20_4" text:outline-level="4"><text:bookmark-start text:name="__RefHeading___parametrage_fiscal_6"/><text:bookmark-start text:name="parametrage_fiscal"/>Paramétrage fiscal<text:bookmark-end text:name="__RefHeading___parametrage_fiscal_6"/><text:bookmark-end text:name="parametrage_fiscal"/></text:h>
      <text:p text:style-name="Text_20_body">Le taux de TVA par défaut sera à 18%.</text:p>
      <text:p text:style-name="Text_20_body"><draw:frame draw:style-name="media" draw:name="3" text:anchor-type="as-char" draw:z-index="3" svg:width="21.9075cm" style:rel-width="100%" svg:height="8.7841666666667cm" style:rel-height="scale"><draw:image xlink:href="Pictures/3e7f45f7a355460a5e905151577403ed.png" xlink:type="simple" xlink:show="embed" xlink:actuate="onLoad"/></draw:frame></text:p>
      <text:p text:style-name="Text_20_body">Le paramétrage du BIC sera effectué via le paramétrage général.</text:p>
      <text:p text:style-name="Text_20_body"><draw:frame draw:style-name="media" draw:name="4" text:anchor-type="as-char" draw:z-index="4" svg:width="20.558125cm" style:rel-width="100%" svg:height="15.689791666667cm" style:rel-height="scale"><draw:image xlink:href="Pictures/30a62405b62b7021bd3d9bbd3fe5406f.png" xlink:type="simple" xlink:show="embed" xlink:actuate="onLoad"/></draw:frame> </text:p>
      <text:h text:style-name="Heading_20_4" text:outline-level="4"><text:bookmark-start text:name="__RefHeading___utilisation_7"/><text:bookmark-start text:name="utilisation"/>Utilisation<text:bookmark-end text:name="__RefHeading___utilisation_7"/><text:bookmark-end text:name="utilisation"/></text:h>
      <text:p text:style-name="Text_20_body">Pour l'utilisation de cet état, paramétrez l'entête “spécifique” pour la pièce concernée, ou paramétrez cet entête par défaut pour les types de pièces concernées. Voir <text:a xlink:type="simple" xlink:href="https://wiki.gestan.fr/doku.php?id=wiki:v15:parametrage:general:pieces" text:style-name="Internet_20_link" text:visited-style-name="Visited_20_Internet_20_Link">ce lien</text:a>.</text:p>
      <text:h text:style-name="Heading_20_3" text:outline-level="3"><text:bookmark-start text:name="__RefHeading___aspect_des_factures_8"/><text:bookmark-start text:name="aspect_des_factures"/>Aspect des factures<text:bookmark-end text:name="__RefHeading___aspect_des_factures_8"/><text:bookmark-end text:name="aspect_des_factures"/></text:h>
      <text:p text:style-name="Text_20_body"><draw:frame draw:style-name="media" draw:name="5" text:anchor-type="as-char" draw:z-index="5" svg:width="15.875cm" svg:height="22.48296875cm"><draw:image xlink:href="Pictures/fd3d152c0b3072d438493e1f6b6ca519.png" xlink:type="simple" xlink:show="embed" xlink:actuate="onLoad"/></draw:frame></text:p>
      <text:list text:style-name="List_20_1" text:continue-numbering="false">
        <text:list-item>
          <text:p text:style-name="List_20_1_Content_First"> Le bloc d'informations client de haut de page 1 publie les informations légales.</text:p>
        </text:list-item>
        <text:list-item>
          <text:p text:style-name="List_20_1_Content_Last"> L'ordre des zones de totalisation de bas de page 2 est conforme aux exigences locales.</text:p>
        </text:list-item>
      </text:list>
      <text:p text:style-name="Text_20_body">Gestan gère les taxes supplémentaires nativement et la taxe BIC est gérée sans modification, en dehors de la présentation du pied de facture. </text:p>
      <text:p text:style-name="Text_20_body">Afin de pouvoir gérer le cas des clients clients soumis à TVA mais pas à BIC, il suffit de déclarer ces clients en mode “exo supp”, comme ci-dessous. Le total en lettre porte nativement sur le montant total, ici le net a payer, et ne nécessite pas de changement.</text:p>
      <text:p text:style-name="Text_20_body"><draw:frame draw:style-name="media" draw:name="6" text:anchor-type="as-char" draw:z-index="6" svg:width="22.145625cm" style:rel-width="100%" svg:height="16.1925cm" style:rel-height="scale"><draw:image xlink:href="Pictures/d020452ab4ceb1c4bbe2e2ccb429a2d3.png" xlink:type="simple" xlink:show="embed" xlink:actuate="onLoad"/></draw:frame></text:p>
      <text:h text:style-name="Heading_20_2" text:outline-level="2"><text:bookmark-start text:name="__RefHeading___versions_9"/><text:bookmark-start text:name="versions"/>Versions<text:bookmark-end text:name="__RefHeading___versions_9"/><text:bookmark-end text:name="versions"/></text:h>
      <text:p text:style-name="Text_20_body"><text:span text:style-name="Emphasis">Développeur : <text:a xlink:type="simple" xlink:href="http://www.ics-informatique.com" text:style-name="Internet_20_link" text:visited-style-name="Visited_20_Internet_20_Link">ICS</text:a>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ion    </text:p>
          </table:table-cell>
          <table:table-cell office:value-type="string" table:style-name="tableheader">
            <text:p text:style-name="Table_20_Heading"> Date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.15.26.01 </text:p>
          </table:table-cell>
          <table:table-cell office:value-type="string" table:style-name="tablecell">
            <text:p text:style-name="tablealignleft"> 13/06/25 </text:p>
          </table:table-cell>
          <table:table-cell office:value-type="string" table:style-name="tablecell">
            <text:p text:style-name="tablealignleft"> Adaptation pour les nouvelles version de Gestan </text:p>
          </table:table-cell>
        </table:table-row>
        <table:table-row>
          <table:table-cell office:value-type="string" table:style-name="tablecell">
            <text:p text:style-name="tablealignleft"> 3.15.26.00 </text:p>
          </table:table-cell>
          <table:table-cell office:value-type="string" table:style-name="tablecell">
            <text:p text:style-name="tablealignleft"> 19/06/20 </text:p>
          </table:table-cell>
          <table:table-cell office:value-type="string" table:style-name="tablecell">
            <text:p text:style-name="tablealignleft"> Mise en production </text:p>
          </table:table-cell>
        </table:table-row>
      </table:table>
      <text:p text:style-name="Horizontal_20_Line"/>
      <text:p text:style-name="Text_20_body"><draw:frame draw:style-name="medialeft" draw:name="7" text:anchor-type="paragraph" draw:z-index="7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#wiki:extensetatv15:burkinafact" text:style-name="Local_20_link" text:visited-style-name="Visited_20_Local_20_Link">BURKINAFACT : facture spécifique Burkina-Faso</text:a><text:line-break/><text:a xlink:type="simple" xlink:href="https://wiki.gestan.fr/doku.php?id=wiki:extensetatv15:eudoxie_etats" text:style-name="Internet_20_link" text:visited-style-name="Visited_20_Internet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55</meta:creation-date>
    <dc:creator>Generated</dc:creator>
    <dc:date>2026-08-13T13::40:55</dc:date>
    <dc:language>en-US</dc:language>
    <meta:editing-cycles>1</meta:editing-cycles>
    <meta:editing-duration>PT0S</meta:editing-duration>
    <dc:title>wiki:extensetatv15:burkinafact</dc:title>
  </office:meta>
</office:document-meta>
</file>