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ab5f128d4dbd25a69a73ed206b49b42.png"/>
  <manifest:file-entry manifest:media-type="image/gif" manifest:full-path="Pictures/393e5b6f6a9d466b17d722e4c9a80942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xtensetatv15:bs3dh"/><text:bookmark-start text:name="__RefHeading___bs3dhpieces_specifiques_1"/><text:bookmark-start text:name="bs3dhpieces_specifiques"/>BS3DH : Pièces spécifiques<text:bookmark-end text:name="__RefHeading___bs3dhpieces_specifiques_1"/><text:bookmark-end text:name="bs3dhpieces_specifiques"/></text:h>
      <text:p text:style-name="Text_20_body">Cet état spécifique est une simple mise en forme de l'état standard facture, sans édition de données supplémentaires.</text:p>
      <text:p text:style-name="Text_20_body">Il permet d'ajouter des éléments graphiques en tete et pied de page.</text:p>
      <text:h text:style-name="Heading_20_2" text:outline-level="2"><text:bookmark-start text:name="__RefHeading___installation_et_parametrage_2"/><text:bookmark-start text:name="installation_et_parametrage"/>Installation et paramétrage<text:bookmark-end text:name="__RefHeading___installation_et_parametrage_2"/><text:bookmark-end text:name="installation_et_parametrage"/></text:h>
      <text:p text:style-name="Text_20_body">L'installation de l'extension est effectuée via le <text:a xlink:type="simple" xlink:href="https://wiki.gestan.fr/doku.php?id=wiki:v15:admin:extensions" text:style-name="Internet_20_link" text:visited-style-name="Visited_20_Internet_20_Link">gestionnaire d'extensions</text:a>.</text:p>
      <text:p text:style-name="Text_20_body">L'état spécifique est disponible pour les factures : il faut spécifier <text:span text:style-name="Strong_20_Emphasis">#Etat_FAC1_BS3DH</text:span> dans le <text:a xlink:type="simple" xlink:href="https://wiki.gestan.fr/doku.php?id=wiki:v15:parametrage:remplacement#gestionnaire_d_etats_de_remplacement" text:style-name="Internet_20_link" text:visited-style-name="Visited_20_Internet_20_Link">gestionnaire d'états de remplacement</text:a>.</text:p>
      <text:h text:style-name="Heading_20_2" text:outline-level="2"><text:bookmark-start text:name="__RefHeading___utilisation_3"/><text:bookmark-start text:name="utilisation"/>Utilisation<text:bookmark-end text:name="__RefHeading___utilisation_3"/><text:bookmark-end text:name="utilisation"/></text:h>
      <text:p text:style-name="Text_20_body">Pour l'utilisation de cet état, paramétrez l'entête “spécifique” pour la pièce concernée, ou paramétrez cet entête par défaut pour les types de pièces concernées. Voir ce <text:a xlink:type="simple" xlink:href="https://wiki.gestan.fr/doku.php?id=wiki:v15:parametrage:general:pieces" text:style-name="Internet_20_link" text:visited-style-name="Visited_20_Internet_20_Link">lien</text:a>.</text:p>
      <text:p text:style-name="Text_20_body">Il est utilisable pour les devis, commandes, factures, avoirs.</text:p>
      <text:h text:style-name="Heading_20_4" text:outline-level="4"><text:bookmark-start text:name="__RefHeading___aspect_de_l_etat_specifique_4"/><text:bookmark-start text:name="aspect_de_l_etat_specifique"/>Aspect de l'état spécifique<text:bookmark-end text:name="__RefHeading___aspect_de_l_etat_specifique_4"/><text:bookmark-end text:name="aspect_de_l_etat_specifique"/></text:h>
      <text:p text:style-name="Text_20_body"><draw:frame draw:style-name="media" draw:name="0" text:anchor-type="as-char" draw:z-index="0" svg:width="15.875cm" svg:height="21.984786184211cm"><draw:image xlink:href="Pictures/2ab5f128d4dbd25a69a73ed206b49b42.png" xlink:type="simple" xlink:show="embed" xlink:actuate="onLoad"/></draw:frame></text:p>
      <text:h text:style-name="Heading_20_2" text:outline-level="2"><text:bookmark-start text:name="__RefHeading___versions_5"/><text:bookmark-start text:name="versions"/>Versions<text:bookmark-end text:name="__RefHeading___versions_5"/><text:bookmark-end text:name="versions"/></text:h>
      <text:p text:style-name="Text_20_body">//Développeur : <text:a xlink:type="simple" xlink:href="http://cats.dorik.io" text:style-name="Internet_20_link" text:visited-style-name="Visited_20_Internet_20_Link">CATS INFORMATIQUE</text:a> //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Version    </text:p>
          </table:table-cell>
          <table:table-cell office:value-type="string" table:style-name="tableheader">
            <text:p text:style-name="Table_20_Heading"> Date    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3.15.40.00 </text:p>
          </table:table-cell>
          <table:table-cell office:value-type="string" table:style-name="tablecell">
            <text:p text:style-name="tablealignleft"> 30/12/2022 </text:p>
          </table:table-cell>
          <table:table-cell office:value-type="string" table:style-name="tablecell">
            <text:p text:style-name="tablealignleft"> Adaptation format Ax </text:p>
          </table:table-cell>
        </table:table-row>
        <table:table-row>
          <table:table-cell office:value-type="string" table:style-name="tablecell">
            <text:p text:style-name="tablealignleft"> 3.15.xx.xx </text:p>
          </table:table-cell>
          <table:table-cell office:value-type="string" table:style-name="tablecell">
            <text:p text:style-name="tablealignleft"> ../../.. </text:p>
          </table:table-cell>
          <table:table-cell office:value-type="string" table:style-name="tablecell">
            <text:p text:style-name="tablealignleft"> Première version de production </text:p>
          </table:table-cell>
        </table:table-row>
      </table:table>
      <text:p text:style-name="Horizontal_20_Line"/>
      <text:p text:style-name="Text_20_body"><draw:frame draw:style-name="medialeft" draw:name="1" text:anchor-type="paragraph" draw:z-index="1" svg:width="0.84666666666667cm" svg:height="0.84666666666667cm"><draw:image xlink:href="Pictures/393e5b6f6a9d466b17d722e4c9a80942.gif" xlink:type="simple" xlink:show="embed" xlink:actuate="onLoad"/></draw:frame><text:span text:style-name="Strong_20_Emphasis">Autres articles “États spécifiques”</text:span></text:p>
      <text:p text:style-name="Text_20_body"><text:a xlink:type="simple" xlink:href="https://wiki.gestan.fr/doku.php?id=wiki:v15:admin:extensions" text:style-name="Internet_20_link" text:visited-style-name="Visited_20_Internet_20_Link">Comment installer une extension</text:a></text:p>
      <text:p text:style-name="Text_20_body"><text:a xlink:type="simple" xlink:href="https://wiki.gestan.fr/doku.php?id=wiki:extensetatv15:ack" text:style-name="Internet_20_link" text:visited-style-name="Visited_20_Internet_20_Link">ACK : Publication de la référence externe sur la commande fournisseur</text:a><text:line-break/><text:a xlink:type="simple" xlink:href="https://wiki.gestan.fr/doku.php?id=wiki:extensetatv15:agtextinct" text:style-name="Internet_20_link" text:visited-style-name="Visited_20_Internet_20_Link">AGENT EXTINCTEUR : Pièces spécifiques</text:a><text:line-break/><text:a xlink:type="simple" xlink:href="https://wiki.gestan.fr/doku.php?id=wiki:extensetatv15:alticlim" text:style-name="Internet_20_link" text:visited-style-name="Visited_20_Internet_20_Link">ALTICLIM : Pièces spécifiques</text:a><text:line-break/><text:a xlink:type="simple" xlink:href="https://wiki.gestan.fr/doku.php?id=wiki:extensetatv15:amtii" text:style-name="Internet_20_link" text:visited-style-name="Visited_20_Internet_20_Link">AMTII/AFAST : pièces spécifiques</text:a><text:line-break/><text:a xlink:type="simple" xlink:href="https://wiki.gestan.fr/doku.php?id=wiki:extensetatv15:atce13" text:style-name="Internet_20_link" text:visited-style-name="Visited_20_Internet_20_Link">ATCE13 - État spécifique interventions</text:a><text:line-break/><text:a xlink:type="simple" xlink:href="https://wiki.gestan.fr/doku.php?id=wiki:extensetatv15:balticway" text:style-name="Internet_20_link" text:visited-style-name="Visited_20_Internet_20_Link">BALTICWAY : factures spécifiques</text:a><text:line-break/><text:a xlink:type="simple" xlink:href="#wiki:extensetatv15:bs3dh" text:style-name="Local_20_link" text:visited-style-name="Visited_20_Local_20_Link">BS3DH : Pièces spécifiques</text:a><text:line-break/><text:a xlink:type="simple" xlink:href="https://wiki.gestan.fr/doku.php?id=wiki:extensetatv15:burkinafact" text:style-name="Internet_20_link" text:visited-style-name="Visited_20_Internet_20_Link">BURKINAFACT : facture spécifique Burkina-Faso</text:a><text:line-break/><text:a xlink:type="simple" xlink:href="https://wiki.gestan.fr/doku.php?id=wiki:extensetatv15:eudoxie_etats" text:style-name="Internet_20_link" text:visited-style-name="Visited_20_Internet_20_Link">EUDOXIE : Pièces : prise en compte des informations de douane</text:a><text:line-break/><text:a xlink:type="simple" xlink:href="https://wiki.gestan.fr/doku.php?id=wiki:extensetatv15:factsoluc" text:style-name="Internet_20_link" text:visited-style-name="Visited_20_Internet_20_Link">FACTSOLUC : pièces client spécifiques</text:a><text:line-break/><text:a xlink:type="simple" xlink:href="https://wiki.gestan.fr/doku.php?id=wiki:extensetatv15:factsrmbtp" text:style-name="Internet_20_link" text:visited-style-name="Visited_20_Internet_20_Link">FACTSRMBTP : pièces client spécifiques</text:a><text:line-break/><text:a xlink:type="simple" xlink:href="https://wiki.gestan.fr/doku.php?id=wiki:extensetatv15:fiscenerg" text:style-name="Internet_20_link" text:visited-style-name="Visited_20_Internet_20_Link">FISCENERG : Devis spécifique Énergie</text:a><text:line-break/><text:a xlink:type="simple" xlink:href="https://wiki.gestan.fr/doku.php?id=wiki:extensetatv15:formasoft" text:style-name="Internet_20_link" text:visited-style-name="Visited_20_Internet_20_Link">FORMASOFT : Pièces spécifiques</text:a><text:line-break/><text:a xlink:type="simple" xlink:href="https://wiki.gestan.fr/doku.php?id=wiki:extensetatv15:factgivre" text:style-name="Internet_20_link" text:visited-style-name="Visited_20_Internet_20_Link">GIVRE : pièces client spécifiques</text:a><text:line-break/><text:a xlink:type="simple" xlink:href="https://wiki.gestan.fr/doku.php?id=wiki:extensetatv15:moudi" text:style-name="Internet_20_link" text:visited-style-name="Visited_20_Internet_20_Link">MOUDI : pièces client spécifiques</text:a><text:line-break/><text:a xlink:type="simple" xlink:href="https://wiki.gestan.fr/doku.php?id=wiki:extensetatv15:whatweare" text:style-name="Internet_20_link" text:visited-style-name="Visited_20_Internet_20_Link">RAPPORTS: Création de rapports à partir des interventions</text:a><text:line-break/><text:a xlink:type="simple" xlink:href="https://wiki.gestan.fr/doku.php?id=wiki:extensetatv15:yamatek" text:style-name="Internet_20_link" text:visited-style-name="Visited_20_Internet_20_Link">YAMATEK : Etats pièces avec prise en compte RTF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3::38:33</meta:creation-date>
    <dc:creator>Generated</dc:creator>
    <dc:date>2026-08-13T13::38:33</dc:date>
    <dc:language>en-US</dc:language>
    <meta:editing-cycles>1</meta:editing-cycles>
    <meta:editing-duration>PT0S</meta:editing-duration>
    <dc:title>wiki:extensetatv15:bs3dh</dc:title>
  </office:meta>
</office:document-meta>
</file>