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4ecfa2822407141482cd9d27a0b05d.jpg"/>
  <manifest:file-entry manifest:media-type="image/jpeg" manifest:full-path="Pictures/469617c85266d5703397871f848e8abe.jpg"/>
  <manifest:file-entry manifest:media-type="image/jpeg" manifest:full-path="Pictures/d3b96953ccab329229cd26b9fec8e5f2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balticway"/><text:bookmark-start text:name="__RefHeading___balticwayfactures_specifiques_1"/><text:bookmark-start text:name="balticwayfactures_specifiques"/>BALTICWAY : factures spécifiques<text:bookmark-end text:name="__RefHeading___balticwayfactures_specifiques_1"/><text:bookmark-end text:name="balticwayfactures_specifiques"/></text:h>
      <text:p text:style-name="Text_20_body">Cette extension permet d'imprimer le nombre de certificats et d'ajouter automatiquement des frais de port, sur les factures et les avoirs.</text:p>
      <text:p text:style-name="Text_20_body">Les frais de port dépendent du montant de la facture. Si le montant est inférieur à un seuil prédéfini (en l'occurrence 130€), les frais de port sont fixés à un montant également prédéfini (en l'occurrence 10€). Au dessus de ce seuil, ils sont offerts. Ils peuvent aussi être fixés par client.</text:p>
      <text:h text:style-name="Heading_20_2" text:outline-level="2"><text:bookmark-start text:name="__RefHeading___installation_et_parametrage_de_l_extension_2"/><text:bookmark-start text:name="installation_et_parametrage_de_l_extension"/>Installation et paramétrage de l'extension<text:bookmark-end text:name="__RefHeading___installation_et_parametrage_de_l_extension_2"/><text:bookmark-end text:name="installation_et_parametrage_de_l_extension"/></text:h>
      <text:h text:style-name="Heading_20_4" text:outline-level="4"><text:bookmark-start text:name="__RefHeading___pre-requis_3"/><text:bookmark-start text:name="pre-requis"/>Pré-requis<text:bookmark-end text:name="__RefHeading___pre-requis_3"/><text:bookmark-end text:name="pre-requis"/></text:h>
      <text:p text:style-name="Text_20_body">Le montant des frais de port sera stocké dans un champ complémentaire client (le premier champ numérique)</text:p>
      <text:p text:style-name="Text_20_body"><draw:frame draw:style-name="media" draw:name="0" text:anchor-type="as-char" draw:z-index="0" svg:width="22.357291666667cm" style:rel-width="100%" svg:height="17.224375cm" style:rel-height="scale"><draw:image xlink:href="Pictures/eb4ecfa2822407141482cd9d27a0b05d.jpg" xlink:type="simple" xlink:show="embed" xlink:actuate="onLoad"/></draw:frame></text:p>
      <text:p text:style-name="Text_20_body">Les produits seront considérés par défaut comme redevables d'un certificat. Si tel n'est pas le cas, un champ complémentaire produit (le premier booléen) sera utilisé pour signifier l'exonération.</text:p>
      <text:p text:style-name="Text_20_body"><draw:frame draw:style-name="media" draw:name="1" text:anchor-type="as-char" draw:z-index="1" svg:width="22.436666666667cm" style:rel-width="100%" svg:height="17.409583333333cm" style:rel-height="scale"><draw:image xlink:href="Pictures/469617c85266d5703397871f848e8abe.jpg" xlink:type="simple" xlink:show="embed" xlink:actuate="onLoad"/></draw:frame></text:p>
      <text:h text:style-name="Heading_20_4" text:outline-level="4"><text:bookmark-start text:name="__RefHeading___parametrage_4"/><text:bookmark-start text:name="parametrage"/>Paramétrage<text:bookmark-end text:name="__RefHeading___parametrage_4"/><text:bookmark-end text:name="parametrage"/></text:h>
      <text:p text:style-name="Text_20_body">Indiquez #Etat_FAC1_BALTIC.wde pour les états que vous souhaitez remplacer, comme ci-dessous.</text:p>
      <text:p text:style-name="Text_20_body"><draw:frame draw:style-name="media" draw:name="2" text:anchor-type="as-char" draw:z-index="2" svg:width="25.55875cm" style:rel-width="100%" svg:height="15.822083333333cm" style:rel-height="scale"><draw:image xlink:href="Pictures/d3b96953ccab329229cd26b9fec8e5f2.jpg" xlink:type="simple" xlink:show="embed" xlink:actuate="onLoad"/></draw:frame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ocher la case Pas de certificat dans l'onglet Autre des produits sans certificats.</text:p>
      <text:p text:style-name="Text_20_body">Dans l'onglet Autres données des contacts avec frais de port spécifiques, indiquer le montant souhaité.</text:p>
      <text:p text:style-name="Text_20_body">A la création de la facture, les frais de port sont calculés selon les règles prédéfinies ou récupérés de la fiche du contact concerné par la facture (s'ils ont été saisis).</text:p>
      <text:p text:style-name="Text_20_body">A la demande d'impression d'un état, le nombre de certificats sera calculé et mémorisé dans la zone Libellé transport de l'onglet Détails (cette valeur est donc modifiable avant édition).</text:p>
      <text:p text:style-name="Text_20_body">Les frais de port sont affichés si le paramétrage de la rupture sur la famille (qui contient le produit gérant les frais de port) a été fait.</text:p>
      <text:h text:style-name="Heading_20_2" text:outline-level="2"><text:bookmark-start text:name="__RefHeading___aspect_des_factures_6"/><text:bookmark-start text:name="aspect_des_factures"/>Aspect des factures<text:bookmark-end text:name="__RefHeading___aspect_des_factures_6"/><text:bookmark-end text:name="aspect_des_factures"/></text:h>
      <text:p text:style-name="Text_20_body">Le nombre de certificats est affiché en bas à gauche , sous le tableau des lignes de la pièce.</text:p>
      <text:p text:style-name="Text_20_body">Les frais de port sont affichés avant le total.</text:p>
      <text:h text:style-name="Heading_20_2" text:outline-level="2"><text:bookmark-start text:name="__RefHeading___versions_7"/><text:bookmark-start text:name="versions"/>Versions<text:bookmark-end text:name="__RefHeading___versions_7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3.15.32.00 </text:p>
          </table:table-cell>
          <table:table-cell office:value-type="string" table:style-name="tablecell">
            <text:p text:style-name="tablealignleft"> 05/12/21 </text:p>
          </table:table-cell>
          <table:table-cell office:value-type="string" table:style-name="tablecell">
            <text:p text:style-name="tablealignleft"> Première version opérationnelle </text:p>
          </table:table-cell>
        </table:table-row>
      </table:table>
      <text:p text:style-name="Horizontal_20_Line"/>
      <text:p text:style-name="Text_20_body"><draw:frame draw:style-name="medialeft" draw:name="3" text:anchor-type="paragraph" draw:z-index="3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#wiki:extensetatv15:balticway" text:style-name="Local_20_link" text:visited-style-name="Visited_20_Local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1:29</meta:creation-date>
    <dc:creator>Generated</dc:creator>
    <dc:date>2026-08-13T13::41:29</dc:date>
    <dc:language>en-US</dc:language>
    <meta:editing-cycles>1</meta:editing-cycles>
    <meta:editing-duration>PT0S</meta:editing-duration>
    <dc:title>wiki:extensetatv15:balticway</dc:title>
  </office:meta>
</office:document-meta>
</file>