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42d79fcf1a0a466ed278b3a2cbad2a0.jpg"/>
  <manifest:file-entry manifest:media-type="image/png" manifest:full-path="Pictures/4c5b4a21a9f4af4a5a4d7e287024c092.png"/>
  <manifest:file-entry manifest:media-type="image/png" manifest:full-path="Pictures/1745294bae63651436b56cf6cb9ee4ca.png"/>
  <manifest:file-entry manifest:media-type="image/png" manifest:full-path="Pictures/8b8be6f991d930e58a8e918d90a02d1f.png"/>
  <manifest:file-entry manifest:media-type="image/png" manifest:full-path="Pictures/7c202f3fbf0b4352c65728b8f136d1ba.png"/>
  <manifest:file-entry manifest:media-type="image/gif" manifest:full-path="Pictures/393e5b6f6a9d466b17d722e4c9a80942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xtensetatv15:atce13"/><text:bookmark-start text:name="__RefHeading___atce13_-_etat_specifique_interventions_1"/><text:bookmark-start text:name="atce13_-_etat_specifique_interventions"/>ATCE13 - État spécifique interventions<text:bookmark-end text:name="__RefHeading___atce13_-_etat_specifique_interventions_1"/><text:bookmark-end text:name="atce13_-_etat_specifique_interventions"/></text:h>
      <text:p text:style-name="Text_20_body">Cet état spécifique dédié aux interventions permet d'utiliser deux nouveaux champs complémentaires : Nature et Modalités. Il est également possible par le biais du champ Notes de gérer un champ appelé Suite à donner.</text:p>
      <text:p text:style-name="Text_20_body">Il permet également l'affichage des photos de l'intervention.</text:p>
      <text:p text:style-name="Text_20_body">Ci-dessous un exemple d'intervention :</text:p>
      <text:p text:style-name="Text_20_body"><draw:frame draw:style-name="media" draw:name="0" text:anchor-type="as-char" draw:z-index="0" svg:width="5.2916666666667cm" style:rel-width="100%" svg:height="7.4851478494624cm" style:rel-height="scale"><draw:image xlink:href="Pictures/542d79fcf1a0a466ed278b3a2cbad2a0.jpg" xlink:type="simple" xlink:show="embed" xlink:actuate="onLoad"/></draw:frame></text:p>
      <text:h text:style-name="Heading_20_2" text:outline-level="2"><text:bookmark-start text:name="__RefHeading___installation_2"/><text:bookmark-start text:name="installation"/>Installation<text:bookmark-end text:name="__RefHeading___installation_2"/><text:bookmark-end text:name="installation"/></text:h>
      <text:p text:style-name="Text_20_body">L'installation de cet état spécifique se fait par la méthode standard. Il est simplement nécessaire de copier l'état spécifique Etat_INT7_ATCE13.wde dans le répertoire C:\Users\[nom de l'utilisateur Windows]\AppData\Roaming\GESTAN_15.</text:p>
      <text:p text:style-name="Text_20_body">Il est ensuite nécessaire d'activer cet état spécifique dans Gestan : Outils → Paramètres de l'application → Etats et fenêtres de remplacement.</text:p>
      <text:h text:style-name="Heading_20_2" text:outline-level="2"><text:bookmark-start text:name="__RefHeading___parametrage_3"/><text:bookmark-start text:name="parametrage"/>Paramétrage<text:bookmark-end text:name="__RefHeading___parametrage_3"/><text:bookmark-end text:name="parametrage"/></text:h>
      <text:p text:style-name="Text_20_body">Afin de rendre fonctionnels les champs Nature et Modalités, il est nécessaire de les ajouter aux champs complémentaires de Gestan.</text:p>
      <text:list text:style-name="List_20_1" text:continue-numbering="false">
        <text:list-item>
          <text:p text:style-name="List_20_1_Content_First"> Le champ Nature doit être un combo, et doit se trouver en première position des combos paramétrables.</text:p>
        </text:list-item>
        <text:list-item>
          <text:p text:style-name="List_20_1_Content_Last"> Le champ Modalités doit être un combo, et doit se trouver en seconde position des combos paramétrables.</text:p>
        </text:list-item>
      </text:list>
      <text:h text:style-name="Heading_20_2" text:outline-level="2"><text:bookmark-start text:name="__RefHeading___utilisation_des_champs_nature_et_modalites_4"/><text:bookmark-start text:name="utilisation_des_champs_nature_et_modalites"/>Utilisation des champs Nature et Modalités<text:bookmark-end text:name="__RefHeading___utilisation_des_champs_nature_et_modalites_4"/><text:bookmark-end text:name="utilisation_des_champs_nature_et_modalites"/></text:h>
      <text:p text:style-name="Text_20_body">Les champs Nature et Modalités peuvent être utilisés dans la fenêtre de création ou d'édition d'une intervention, puis dans la catégorie Autre.</text:p>
      <text:p text:style-name="Text_20_body"><draw:frame draw:style-name="media" draw:name="1" text:anchor-type="as-char" draw:z-index="1" svg:width="13.229166666667cm" svg:height="9.8888020833333cm"><draw:image xlink:href="Pictures/4c5b4a21a9f4af4a5a4d7e287024c092.png" xlink:type="simple" xlink:show="embed" xlink:actuate="onLoad"/></draw:frame></text:p>
      <text:p text:style-name="Text_20_body">Le résultat :</text:p>
      <text:p text:style-name="Text_20_body"><draw:frame draw:style-name="media" draw:name="2" text:anchor-type="as-char" draw:z-index="2" svg:width="7.9375cm" style:rel-width="100%" svg:height="6.5292338709677cm" style:rel-height="scale"><draw:image xlink:href="Pictures/1745294bae63651436b56cf6cb9ee4ca.png" xlink:type="simple" xlink:show="embed" xlink:actuate="onLoad"/></draw:frame></text:p>
      <text:h text:style-name="Heading_20_2" text:outline-level="2"><text:bookmark-start text:name="__RefHeading___utilisation_du_champ_suite_a_donner_5"/><text:bookmark-start text:name="utilisation_du_champ_suite_a_donner"/>Utilisation du champ Suite à donner<text:bookmark-end text:name="__RefHeading___utilisation_du_champ_suite_a_donner_5"/><text:bookmark-end text:name="utilisation_du_champ_suite_a_donner"/></text:h>
      <text:p text:style-name="Text_20_body">La Suite à donner doit être renseignée dans le champ Notes de la fenêtre de création ou d'édition d'une intervention.</text:p>
      <text:p text:style-name="Text_20_body">Afin de séparer le champ Notes et Suite à donner, il est nécessaire d'entrer le caractère #.</text:p>
      <text:p text:style-name="Text_20_body"><draw:frame draw:style-name="media" draw:name="3" text:anchor-type="as-char" draw:z-index="3" svg:width="20.955cm" style:rel-width="100%" svg:height="4.7889583333333cm" style:rel-height="scale"><draw:image xlink:href="Pictures/8b8be6f991d930e58a8e918d90a02d1f.png" xlink:type="simple" xlink:show="embed" xlink:actuate="onLoad"/></draw:frame></text:p>
      <text:p text:style-name="Text_20_body">Le résultat :</text:p>
      <text:p text:style-name="Text_20_body"><draw:frame draw:style-name="media" draw:name="4" text:anchor-type="as-char" draw:z-index="4" svg:width="18.494375cm" style:rel-width="100%" svg:height="5.1858333333333cm" style:rel-height="scale"><draw:image xlink:href="Pictures/7c202f3fbf0b4352c65728b8f136d1ba.png" xlink:type="simple" xlink:show="embed" xlink:actuate="onLoad"/></draw:frame></text:p>
      <text:p text:style-name="Horizontal_20_Line"/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Version </text:p>
          </table:table-cell>
          <table:table-cell office:value-type="string" table:style-name="tableheader">
            <text:p text:style-name="Table_20_Heading"> Date </text:p>
          </table:table-cell>
          <table:table-cell office:value-type="string" table:style-name="tableheader">
            <text:p text:style-name="Table_20_Heading"> Observations </text:p>
          </table:table-cell>
        </table:table-row>
        <table:table-row>
          <table:table-cell office:value-type="string" table:style-name="tablecell">
            <text:p text:style-name="tablealignleft"> 2ème version </text:p>
          </table:table-cell>
          <table:table-cell office:value-type="string" table:style-name="tablecell">
            <text:p text:style-name="tablealignleft"> 18/01/24 </text:p>
          </table:table-cell>
          <table:table-cell office:value-type="string" table:style-name="tablecell">
            <text:p text:style-name="tablealignleft"> Les photos s'affichent désormais tout le temps, même si l'intervention n'est pas signée </text:p>
          </table:table-cell>
        </table:table-row>
        <table:table-row>
          <table:table-cell office:value-type="string" table:style-name="tablecell">
            <text:p text:style-name="tablealignleft"> 1ère version </text:p>
          </table:table-cell>
          <table:table-cell office:value-type="string" table:style-name="tablecell">
            <text:p text:style-name="tablealignleft"> 01/08/22 </text:p>
          </table:table-cell>
          <table:table-cell office:value-type="string" table:style-name="tablecell">
            <text:p text:style-name="tablealignleft"> 1ère mise en production </text:p>
          </table:table-cell>
        </table:table-row>
      </table:table>
      <text:p text:style-name="Horizontal_20_Line"/>
      <text:p text:style-name="Text_20_body"><draw:frame draw:style-name="medialeft" draw:name="5" text:anchor-type="paragraph" draw:z-index="5" svg:width="0.84666666666667cm" svg:height="0.84666666666667cm"><draw:image xlink:href="Pictures/393e5b6f6a9d466b17d722e4c9a80942.gif" xlink:type="simple" xlink:show="embed" xlink:actuate="onLoad"/></draw:frame><text:span text:style-name="Strong_20_Emphasis">Autres articles “États spécifiques”</text:span></text:p>
      <text:p text:style-name="Text_20_body"><text:a xlink:type="simple" xlink:href="https://wiki.gestan.fr/doku.php?id=wiki:v15:admin:extensions" text:style-name="Internet_20_link" text:visited-style-name="Visited_20_Internet_20_Link">Comment installer une extension</text:a></text:p>
      <text:p text:style-name="Text_20_body"><text:a xlink:type="simple" xlink:href="https://wiki.gestan.fr/doku.php?id=wiki:extensetatv15:ack" text:style-name="Internet_20_link" text:visited-style-name="Visited_20_Internet_20_Link">ACK : Publication de la référence externe sur la commande fournisseur</text:a><text:line-break/><text:a xlink:type="simple" xlink:href="https://wiki.gestan.fr/doku.php?id=wiki:extensetatv15:agtextinct" text:style-name="Internet_20_link" text:visited-style-name="Visited_20_Internet_20_Link">AGENT EXTINCTEUR : Pièces spécifiques</text:a><text:line-break/><text:a xlink:type="simple" xlink:href="https://wiki.gestan.fr/doku.php?id=wiki:extensetatv15:alticlim" text:style-name="Internet_20_link" text:visited-style-name="Visited_20_Internet_20_Link">ALTICLIM : Pièces spécifiques</text:a><text:line-break/><text:a xlink:type="simple" xlink:href="https://wiki.gestan.fr/doku.php?id=wiki:extensetatv15:amtii" text:style-name="Internet_20_link" text:visited-style-name="Visited_20_Internet_20_Link">AMTII/AFAST : pièces spécifiques</text:a><text:line-break/><text:a xlink:type="simple" xlink:href="#wiki:extensetatv15:atce13" text:style-name="Local_20_link" text:visited-style-name="Visited_20_Local_20_Link">ATCE13 - État spécifique interventions</text:a><text:line-break/><text:a xlink:type="simple" xlink:href="https://wiki.gestan.fr/doku.php?id=wiki:extensetatv15:balticway" text:style-name="Internet_20_link" text:visited-style-name="Visited_20_Internet_20_Link">BALTICWAY : factures spécifiques</text:a><text:line-break/><text:a xlink:type="simple" xlink:href="https://wiki.gestan.fr/doku.php?id=wiki:extensetatv15:bs3dh" text:style-name="Internet_20_link" text:visited-style-name="Visited_20_Internet_20_Link">BS3DH : Pièces spécifiques</text:a><text:line-break/><text:a xlink:type="simple" xlink:href="https://wiki.gestan.fr/doku.php?id=wiki:extensetatv15:burkinafact" text:style-name="Internet_20_link" text:visited-style-name="Visited_20_Internet_20_Link">BURKINAFACT : facture spécifique Burkina-Faso</text:a><text:line-break/><text:a xlink:type="simple" xlink:href="https://wiki.gestan.fr/doku.php?id=wiki:extensetatv15:eudoxie_etats" text:style-name="Internet_20_link" text:visited-style-name="Visited_20_Internet_20_Link">EUDOXIE : Pièces : prise en compte des informations de douane</text:a><text:line-break/><text:a xlink:type="simple" xlink:href="https://wiki.gestan.fr/doku.php?id=wiki:extensetatv15:factsoluc" text:style-name="Internet_20_link" text:visited-style-name="Visited_20_Internet_20_Link">FACTSOLUC : pièces client spécifiques</text:a><text:line-break/><text:a xlink:type="simple" xlink:href="https://wiki.gestan.fr/doku.php?id=wiki:extensetatv15:factsrmbtp" text:style-name="Internet_20_link" text:visited-style-name="Visited_20_Internet_20_Link">FACTSRMBTP : pièces client spécifiques</text:a><text:line-break/><text:a xlink:type="simple" xlink:href="https://wiki.gestan.fr/doku.php?id=wiki:extensetatv15:fiscenerg" text:style-name="Internet_20_link" text:visited-style-name="Visited_20_Internet_20_Link">FISCENERG : Devis spécifique Énergie</text:a><text:line-break/><text:a xlink:type="simple" xlink:href="https://wiki.gestan.fr/doku.php?id=wiki:extensetatv15:formasoft" text:style-name="Internet_20_link" text:visited-style-name="Visited_20_Internet_20_Link">FORMASOFT : Pièces spécifiques</text:a><text:line-break/><text:a xlink:type="simple" xlink:href="https://wiki.gestan.fr/doku.php?id=wiki:extensetatv15:factgivre" text:style-name="Internet_20_link" text:visited-style-name="Visited_20_Internet_20_Link">GIVRE : pièces client spécifiques</text:a><text:line-break/><text:a xlink:type="simple" xlink:href="https://wiki.gestan.fr/doku.php?id=wiki:extensetatv15:moudi" text:style-name="Internet_20_link" text:visited-style-name="Visited_20_Internet_20_Link">MOUDI : pièces client spécifiques</text:a><text:line-break/><text:a xlink:type="simple" xlink:href="https://wiki.gestan.fr/doku.php?id=wiki:extensetatv15:whatweare" text:style-name="Internet_20_link" text:visited-style-name="Visited_20_Internet_20_Link">RAPPORTS: Création de rapports à partir des interventions</text:a><text:line-break/><text:a xlink:type="simple" xlink:href="https://wiki.gestan.fr/doku.php?id=wiki:extensetatv15:yamatek" text:style-name="Internet_20_link" text:visited-style-name="Visited_20_Internet_20_Link">YAMATEK : Etats pièces avec prise en compte RTF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3::40:09</meta:creation-date>
    <dc:creator>Generated</dc:creator>
    <dc:date>2026-08-13T13::40:09</dc:date>
    <dc:language>en-US</dc:language>
    <meta:editing-cycles>1</meta:editing-cycles>
    <meta:editing-duration>PT0S</meta:editing-duration>
    <dc:title>wiki:extensetatv15:atce13</dc:title>
  </office:meta>
</office:document-meta>
</file>