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b6272a19cded22406b682df3b1b417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amtii"/><text:bookmark-start text:name="__RefHeading___amtii_afastpieces_specifiques_1"/><text:bookmark-start text:name="amtii_afastpieces_specifiques"/>AMTII/AFAST : pièces spécifiques<text:bookmark-end text:name="__RefHeading___amtii_afastpieces_specifiques_1"/><text:bookmark-end text:name="amtii_afastpieces_specifiques"/></text:h>
      <text:h text:style-name="Heading_20_3" text:outline-level="3"><text:bookmark-start text:name="__RefHeading___expression_de_besoin_2"/><text:bookmark-start text:name="expression_de_besoin"/>Expression de besoin<text:bookmark-end text:name="__RefHeading___expression_de_besoin_2"/><text:bookmark-end text:name="expression_de_besoin"/></text:h>
      <text:p text:style-name="Text_20_body">Une présentation spécifique des devis, factures, commandes, bons de livraison clients et fournisseurs pour pouvoir indiquer de façon systématique, pour chaque pièce :</text:p>
      <text:list text:style-name="Numbering_20_1" text:continue-numbering="false">
        <text:list-item>
          <text:p text:style-name="Numbering_20_1_Content_First"> la généalogie de la pièce</text:p>
        </text:list-item>
        <text:list-item>
          <text:p text:style-name="Numbering_20_1_Content"> un code projet (affaire)</text:p>
        </text:list-item>
        <text:list-item>
          <text:p text:style-name="Numbering_20_1_Content"> différents détails de mise en page</text:p>
        </text:list-item>
        <text:list-item>
          <text:p text:style-name="Numbering_20_1_Content_Last"> augmentation de la taille du logo</text:p>
        </text:list-item>
      </text:list>
      <text:h text:style-name="Heading_20_3" text:outline-level="3"><text:bookmark-start text:name="__RefHeading___solution_retenue_3"/><text:bookmark-start text:name="solution_retenue"/>Solution retenue<text:bookmark-end text:name="__RefHeading___solution_retenue_3"/><text:bookmark-end text:name="solution_retenue"/></text:h>
      <text:p text:style-name="Text_20_body">Développement d'états spécifiques.</text:p>
      <text:p text:style-name="Text_20_body">Fenêtre supplémentaire lors de la génération d'une facture pour proposer la liaison de la facture à un projet si ce n'est pas encore le cas.</text:p>
      <text:h text:style-name="Heading_20_2" text:outline-level="2"><text:bookmark-start text:name="__RefHeading___installation_et_parametrage_4"/><text:bookmark-start text:name="installation_et_parametrage"/>Installation et paramétrage<text:bookmark-end text:name="__RefHeading___installation_et_parametrage_4"/><text:bookmark-end text:name="installation_et_parametrage"/></text:h>
      <text:p text:style-name="Text_20_body">L'installation de l'extension est effectuée via le <text:a xlink:type="simple" xlink:href="https://wiki.gestan.fr/doku.php?id=wiki:v15:admin:extensions" text:style-name="Internet_20_link" text:visited-style-name="Visited_20_Internet_20_Link">gestionnaire d'extensions</text:a>.</text:p>
      <text:p text:style-name="Text_20_body">L'état spécifique est disponible pour les factures : il faut spécifier <text:span text:style-name="Strong_20_Emphasis">#Etat_FAC1_AMTII</text:span> dans le <text:a xlink:type="simple" xlink:href="https://wiki.gestan.fr/doku.php?id=wiki:v15:parametrage:remplacement#gestionnaire_d_etats_de_remplacement" text:style-name="Internet_20_link" text:visited-style-name="Visited_20_Internet_20_Link">gestionnaire d'états de remplacement</text:a>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Pour l'utilisation de cet état, paramétrez l'entête “spécifique” pour la pièce concernée, ou paramétrez cet entête par défaut pour les types de pièces concernées. Voir ce <text:a xlink:type="simple" xlink:href="https://wiki.gestan.fr/doku.php?id=wiki:v15:parametrage:general:pieces" text:style-name="Internet_20_link" text:visited-style-name="Visited_20_Internet_20_Link">lien</text:a>.</text:p>
      <text:p text:style-name="Text_20_body">Il est utilisable pour les devis, commandes, bons de livraison, factures, avoirs.</text:p>
      <text:p text:style-name="Text_20_body">Lors du lancement de l'impression, une fenêtre supplémentaire s'ouvre pour demander de choisir le projet et la tâche à associer si aucun lien n'avait été établi au préalable.</text:p>
      <text:h text:style-name="Heading_20_2" text:outline-level="2"><text:bookmark-start text:name="__RefHeading___aspect_des_factures_6"/><text:bookmark-start text:name="aspect_des_factures"/>Aspect des factures<text:bookmark-end text:name="__RefHeading___aspect_des_factures_6"/><text:bookmark-end text:name="aspect_des_factures"/></text:h>
      <text:p text:style-name="Text_20_body"><draw:frame draw:style-name="media" draw:name="0" text:anchor-type="as-char" draw:z-index="0" svg:width="10.583333333333cm" svg:height="14.989170337739cm"><draw:image xlink:href="Pictures/e1b6272a19cded22406b682df3b1b417.png" xlink:type="simple" xlink:show="embed" xlink:actuate="onLoad"/></draw:frame></text:p>
      <text:h text:style-name="Heading_20_2" text:outline-level="2"><text:bookmark-start text:name="__RefHeading___versions_7"/><text:bookmark-start text:name="versions"/>Versions<text:bookmark-end text:name="__RefHeading___versions_7"/><text:bookmark-end text:name="version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Version Gestan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 2.0 </text:p>
          </table:table-cell>
          <table:table-cell office:value-type="string" table:style-name="tablecell">
            <text:p text:style-name="tablealignleft"> 3.15.39.02 </text:p>
          </table:table-cell>
          <table:table-cell office:value-type="string" table:style-name="tablecell">
            <text:p text:style-name="tablealignleft"> 04/11/2022 </text:p>
          </table:table-cell>
          <table:table-cell office:value-type="string" table:style-name="tablecell">
            <text:p text:style-name="tablealignleft"> Correction bugs mineurs + mise à jour Version Ax </text:p>
          </table:table-cell>
        </table:table-row>
        <table:table-row>
          <table:table-cell office:value-type="string" table:style-name="tablecell">
            <text:p text:style-name="tablealignleft"> 1.0 </text:p>
          </table:table-cell>
          <table:table-cell office:value-type="string" table:style-name="tablecell">
            <text:p text:style-name="tablealignleft"> 3.15.32.00 </text:p>
          </table:table-cell>
          <table:table-cell office:value-type="string" table:style-name="tablecell">
            <text:p text:style-name="tablealignleft"> 05/12/21 </text:p>
          </table:table-cell>
          <table:table-cell office:value-type="string" table:style-name="tablecell">
            <text:p text:style-name="tablealignleft"> Première version de production </text:p>
          </table:table-cell>
        </table:table-row>
      </table:table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#wiki:extensetatv15:amtii" text:style-name="Local_20_link" text:visited-style-name="Visited_20_Local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18</meta:creation-date>
    <dc:creator>Generated</dc:creator>
    <dc:date>2026-08-13T13::40:18</dc:date>
    <dc:language>en-US</dc:language>
    <meta:editing-cycles>1</meta:editing-cycles>
    <meta:editing-duration>PT0S</meta:editing-duration>
    <dc:title>wiki:extensetatv15:amtii</dc:title>
  </office:meta>
</office:document-meta>
</file>