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d4a0817f369e8ef474b9200a94adb5a.png"/>
  <manifest:file-entry manifest:media-type="image/png" manifest:full-path="Pictures/14ee9e306201a9f3eb54a7b236329d68.png"/>
  <manifest:file-entry manifest:media-type="image/png" manifest:full-path="Pictures/02a5bd946192da65f296c37951d1e224.png"/>
  <manifest:file-entry manifest:media-type="image/svg+xml" manifest:full-path="Pictures/f8f249ddb777506fa20e8d17f95401f5.svg"/>
  <manifest:file-entry manifest:media-type="image/png" manifest:full-path="Pictures/0abb58b64197167275fc1551b143a727.png"/>
  <manifest:file-entry manifest:media-type="image/png" manifest:full-path="Pictures/4e39571658181aebdd12aac2b1e625aa.png"/>
  <manifest:file-entry manifest:media-type="image/jpeg" manifest:full-path="Pictures/346b5367cd09494b5248ff65a441b61f.jpg"/>
  <manifest:file-entry manifest:media-type="image/png" manifest:full-path="Pictures/9b935326d9a8836bff58926c8814172b.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cloud:vademecum"/><text:bookmark-start text:name="__RefHeading___vademecum_gestan_cloud_1"/><text:bookmark-start text:name="vademecum_gestan_cloud"/>Vademecum Gestan Cloud<text:bookmark-end text:name="__RefHeading___vademecum_gestan_cloud_1"/><text:bookmark-end text:name="vademecum_gestan_cloud"/></text:h>
      <text:p text:style-name="Text_20_body">Sur cette page, toutes informations essentielles sur Gestan Cloud.</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Mise à jour Windows d'avril 2026 :</text:span> un nouvel avertissement de sécurité s'affiche désormais lors de la connexion à Gestan Cloud. C'est normal et votre connexion reste sécurisée. <text:a xlink:type="simple" xlink:href="https://manuel.gestan.fr/fr/cloud/kb5083769" text:style-name="Internet_20_link" text:visited-style-name="Visited_20_Internet_20_Link">En savoir plus →</text:a></text:p></table:table-cell></table:table-row></table:table></draw:text-box></draw:frame></text:p>
      <text:p text:style-name="Text_20_body"><draw:frame draw:style-name="mediacenter" draw:name="0" text:anchor-type="paragraph" draw:z-index="0" svg:width="10.583333333333cm" svg:height="5.1858333333333cm"><draw:image xlink:href="Pictures/ed4a0817f369e8ef474b9200a94adb5a.png" xlink:type="simple" xlink:show="embed" xlink:actuate="onLoad"/></draw:frame>
<text:line-break/></text:p>
      <text:h text:style-name="Heading_20_2" text:outline-level="2"><text:bookmark-start text:name="__RefHeading___se_connecter_a_gestan_cloud_2"/><text:bookmark-start text:name="se_connecter_a_gestan_cloud"/>Se connecter à Gestan Cloud<text:bookmark-end text:name="__RefHeading___se_connecter_a_gestan_cloud_2"/><text:bookmark-end text:name="se_connecter_a_gestan_cloud"/></text:h>
      <text:p text:style-name="Text_20_body">Il y a deux manières de se connecter à Gestan Cloud :</text:p>
      <text:list text:style-name="List_20_1" text:continue-numbering="false">
        <text:list-item>
          <text:p text:style-name="List_20_1_Content_First"> <text:span text:style-name="Strong_20_Emphasis">via un navigateur Internet</text:span> : idéal quand vous êtes sur l'ordinateur d'un client, ou un ordinateur public, car il n'y a rien à installer;</text:p>
        </text:list-item>
        <text:list-item>
          <text:p text:style-name="List_20_1_Content_Last"> <text:span text:style-name="Strong_20_Emphasis">via un connecteur</text:span> : idéal quand vous êtes sur votre propre ordinateur, car plus rapide que le navigateur.</text:p>
        </text:list-item>
      </text:list>
      <text:h text:style-name="Heading_20_3" text:outline-level="3"><text:bookmark-start text:name="__RefHeading___se_connecter_avec_un_connecteur_sous_windows_3"/><text:bookmark-start text:name="se_connecter_avec_un_connecteur_sous_windows"/>Se connecter avec un connecteur sous Windows<text:bookmark-end text:name="__RefHeading___se_connecter_avec_un_connecteur_sous_windows_3"/><text:bookmark-end text:name="se_connecter_avec_un_connecteur_sous_windows"/></text:h>
      <text:p text:style-name="Text_20_body">Suivez ces trois étapes :</text:p>
      <text:list text:style-name="Numbering_20_1" text:continue-numbering="false">
        <text:list-item>
          <text:p text:style-name="Numbering_20_1_Content_First"> Téléchargez et installez le programme de connexion <text:a xlink:type="simple" xlink:href="https://www.gestan.fr/downloads/cloud/Setup-ConnectionClient.exe" text:style-name="Internet_20_link" text:visited-style-name="Visited_20_Internet_20_Link">Setup-ConnectionClient.exe</text:a>.</text:p>
        </text:list-item>
        <text:list-item>
          <text:p text:style-name="Numbering_20_1_Content"> Téléchargez et installez le programme <text:a xlink:type="simple" xlink:href="https://www.gestan.fr/downloads/cloud/Setup-VirtualPrinter-Client.exe" text:style-name="Internet_20_link" text:visited-style-name="Visited_20_Internet_20_Link">Setup-VirtualPrinter-Client.exe</text:a>. </text:p>
        </text:list-item>
        <text:list-item>
          <text:p text:style-name="Numbering_20_1_Content_Last"> Téléchargez ensuite le connecteur correspondant au n° de votre serveur, et au nombre d'imprimantes connectées sur votre ordinateur. Quand il n'y en a aucune, choisissez le connecteur pdf.</text:p>
        </text:list-item>
      </text:list>
      <table:table table:style-name="Table">
        <table:table-column/>
        <table:table-column/>
        <table:table-column/>
        <table:table-column/>
        <table:table-row>
          <table:table-cell office:value-type="string" table:style-name="tableheader">
            <text:p text:style-name="Table_20_Heading">Votre serveur </text:p>
          </table:table-cell>
          <table:table-cell office:value-type="string" table:style-name="tableheader">
            <text:p text:style-name="Table_20_Heading">Connecteur <text:line-break/>mono-imprimante</text:p>
          </table:table-cell>
          <table:table-cell office:value-type="string" table:style-name="tableheader">
            <text:p text:style-name="Table_20_Heading">Connecteur <text:line-break/>multi-imprimantes </text:p>
          </table:table-cell>
          <table:table-cell office:value-type="string" table:style-name="tableheader">
            <text:p text:style-name="Table_20_Heading"> Connecteur <text:line-break/>PDF</text:p>
          </table:table-cell>
        </table:table-row>
        <table:table-row>
          <table:table-cell office:value-type="string" table:style-name="tablecell">
            <text:p text:style-name="tablealignleft">Serveur 6 (démo) </text:p>
          </table:table-cell>
          <table:table-cell office:value-type="string" table:style-name="tablecell">
            <text:p text:style-name="tablealignleft"><text:a xlink:type="simple" xlink:href="https://wiki.gestan.fr/lib/exe/fetch.php?media=wiki:mono6.connect" text:style-name="Internet_20_link" text:visited-style-name="Visited_20_Internet_20_Link">Télécharger</text:a></text:p>
          </table:table-cell>
          <table:table-cell office:value-type="string" table:style-name="tablecell"/>
          <table:table-cell office:value-type="string" table:style-name="tablecell"/>
        </table:table-row>
        <table:table-row>
          <table:table-cell office:value-type="string" table:style-name="tablecell">
            <text:p text:style-name="tablealignleft">Serveur 7 </text:p>
          </table:table-cell>
          <table:table-cell office:value-type="string" table:style-name="tablecell">
            <text:p text:style-name="tablealignleft"><text:a xlink:type="simple" xlink:href="https://wiki.gestan.fr/lib/exe/fetch.php?media=wiki:mono7.connect" text:style-name="Internet_20_link" text:visited-style-name="Visited_20_Internet_20_Link">Télécharger</text:a></text:p>
          </table:table-cell>
          <table:table-cell office:value-type="string" table:style-name="tablecell">
            <text:p text:style-name="tablealignleft"><text:a xlink:type="simple" xlink:href="https://wiki.gestan.fr/lib/exe/fetch.php?media=wiki:select7.connect" text:style-name="Internet_20_link" text:visited-style-name="Visited_20_Internet_20_Link">Télécharger</text:a></text:p>
          </table:table-cell>
          <table:table-cell office:value-type="string" table:style-name="tablecell">
            <text:p text:style-name="tablealignleft"><text:a xlink:type="simple" xlink:href="https://wiki.gestan.fr/lib/exe/fetch.php?media=wiki:pdf7.connect" text:style-name="Internet_20_link" text:visited-style-name="Visited_20_Internet_20_Link">Télécharger</text:a></text:p>
          </table:table-cell>
        </table:table-row>
        <table:table-row>
          <table:table-cell office:value-type="string" table:style-name="tablecell">
            <text:p text:style-name="tablealignleft">Serveur 8 </text:p>
          </table:table-cell>
          <table:table-cell office:value-type="string" table:style-name="tablecell">
            <text:p text:style-name="tablealignleft"><text:a xlink:type="simple" xlink:href="https://wiki.gestan.fr/lib/exe/fetch.php?media=wiki:mono8.connect" text:style-name="Internet_20_link" text:visited-style-name="Visited_20_Internet_20_Link">Télécharger</text:a></text:p>
          </table:table-cell>
          <table:table-cell office:value-type="string" table:style-name="tablecell">
            <text:p text:style-name="tablealignleft"><text:a xlink:type="simple" xlink:href="https://wiki.gestan.fr/lib/exe/fetch.php?media=wiki:select8.connect" text:style-name="Internet_20_link" text:visited-style-name="Visited_20_Internet_20_Link">Télécharger</text:a></text:p>
          </table:table-cell>
          <table:table-cell office:value-type="string" table:style-name="tablecell">
            <text:p text:style-name="tablealignleft"><text:a xlink:type="simple" xlink:href="https://wiki.gestan.fr/lib/exe/fetch.php?media=wiki:pdf8.connect" text:style-name="Internet_20_link" text:visited-style-name="Visited_20_Internet_20_Link">Télécharger</text:a></text:p>
          </table:table-cell>
        </table:table-row>
        <table:table-row>
          <table:table-cell office:value-type="string" table:style-name="tablecell">
            <text:p text:style-name="tablealignleft">Serveur 9 </text:p>
          </table:table-cell>
          <table:table-cell office:value-type="string" table:style-name="tablecell">
            <text:p text:style-name="tablealignleft"><text:a xlink:type="simple" xlink:href="https://wiki.gestan.fr/lib/exe/fetch.php?media=wiki:mono9.connect" text:style-name="Internet_20_link" text:visited-style-name="Visited_20_Internet_20_Link">Télécharger</text:a></text:p>
          </table:table-cell>
          <table:table-cell office:value-type="string" table:style-name="tablecell">
            <text:p text:style-name="tablealignleft"><text:a xlink:type="simple" xlink:href="https://wiki.gestan.fr/lib/exe/fetch.php?media=wiki:select9.connect" text:style-name="Internet_20_link" text:visited-style-name="Visited_20_Internet_20_Link">Télécharger</text:a></text:p>
          </table:table-cell>
          <table:table-cell office:value-type="string" table:style-name="tablecell">
            <text:p text:style-name="tablealignleft"><text:a xlink:type="simple" xlink:href="https://wiki.gestan.fr/lib/exe/fetch.php?media=wiki:pdf9.connect" text:style-name="Internet_20_link" text:visited-style-name="Visited_20_Internet_20_Link">Télécharger</text:a></text:p>
          </table:table-cell>
        </table:table-row>
        <table:table-row>
          <table:table-cell office:value-type="string" table:style-name="tablecell">
            <text:p text:style-name="tablealignleft">Serveur 10 </text:p>
          </table:table-cell>
          <table:table-cell office:value-type="string" table:style-name="tablecell">
            <text:p text:style-name="tablealignleft"><text:a xlink:type="simple" xlink:href="https://wiki.gestan.fr/lib/exe/fetch.php?media=wiki:mono10.connect" text:style-name="Internet_20_link" text:visited-style-name="Visited_20_Internet_20_Link">Télécharger</text:a></text:p>
          </table:table-cell>
          <table:table-cell office:value-type="string" table:style-name="tablecell">
            <text:p text:style-name="tablealignleft"><text:a xlink:type="simple" xlink:href="https://wiki.gestan.fr/lib/exe/fetch.php?media=wiki:select10.connect" text:style-name="Internet_20_link" text:visited-style-name="Visited_20_Internet_20_Link">Télécharger</text:a></text:p>
          </table:table-cell>
          <table:table-cell office:value-type="string" table:style-name="tablecell">
            <text:p text:style-name="tablealignleft"><text:a xlink:type="simple" xlink:href="https://wiki.gestan.fr/lib/exe/fetch.php?media=wiki:pdf10.connect" text:style-name="Internet_20_link" text:visited-style-name="Visited_20_Internet_20_Link">Télécharger</text:a></text:p>
          </table:table-cell>
        </table:table-row>
        <table:table-row>
          <table:table-cell office:value-type="string" table:style-name="tablecell">
            <text:p text:style-name="tablealignleft">Serveur 11 </text:p>
          </table:table-cell>
          <table:table-cell office:value-type="string" table:style-name="tablecell">
            <text:p text:style-name="tablealignleft"><text:a xlink:type="simple" xlink:href="https://wiki.gestan.fr/lib/exe/fetch.php?media=wiki:mono11.connect" text:style-name="Internet_20_link" text:visited-style-name="Visited_20_Internet_20_Link">Télécharger</text:a></text:p>
          </table:table-cell>
          <table:table-cell office:value-type="string" table:style-name="tablecell">
            <text:p text:style-name="tablealignleft"><text:a xlink:type="simple" xlink:href="https://wiki.gestan.fr/lib/exe/fetch.php?media=wiki:select11.connect" text:style-name="Internet_20_link" text:visited-style-name="Visited_20_Internet_20_Link">Télécharger</text:a></text:p>
          </table:table-cell>
          <table:table-cell office:value-type="string" table:style-name="tablecell">
            <text:p text:style-name="tablealignleft"><text:a xlink:type="simple" xlink:href="https://wiki.gestan.fr/lib/exe/fetch.php?media=wiki:pdf11.connect" text:style-name="Internet_20_link" text:visited-style-name="Visited_20_Internet_20_Link">Télécharger</text:a></text:p>
          </table:table-cell>
        </table:table-row>
        <table:table-row>
          <table:table-cell office:value-type="string" table:style-name="tablecell">
            <text:p text:style-name="tablealignleft">Serveur 12 </text:p>
          </table:table-cell>
          <table:table-cell office:value-type="string" table:style-name="tablecell">
            <text:p text:style-name="tablealignleft"><text:a xlink:type="simple" xlink:href="https://wiki.gestan.fr/lib/exe/fetch.php?media=wiki:mono12.connect" text:style-name="Internet_20_link" text:visited-style-name="Visited_20_Internet_20_Link">Télécharger</text:a></text:p>
          </table:table-cell>
          <table:table-cell office:value-type="string" table:style-name="tablecell">
            <text:p text:style-name="tablealignleft"><text:a xlink:type="simple" xlink:href="https://wiki.gestan.fr/lib/exe/fetch.php?media=wiki:select12.connect" text:style-name="Internet_20_link" text:visited-style-name="Visited_20_Internet_20_Link">Télécharger</text:a></text:p>
          </table:table-cell>
          <table:table-cell office:value-type="string" table:style-name="tablecell">
            <text:p text:style-name="tablealignleft"><text:a xlink:type="simple" xlink:href="https://wiki.gestan.fr/lib/exe/fetch.php?media=wiki:pdf12.connect" text:style-name="Internet_20_link" text:visited-style-name="Visited_20_Internet_20_Link">Télécharger</text:a></text:p>
          </table:table-cell>
        </table:table-row>
        <table:table-row>
          <table:table-cell office:value-type="string" table:style-name="tablecell">
            <text:p text:style-name="tablealignleft">Serveur 13 </text:p>
          </table:table-cell>
          <table:table-cell office:value-type="string" table:style-name="tablecell">
            <text:p text:style-name="tablealignleft"><text:a xlink:type="simple" xlink:href="https://wiki.gestan.fr/lib/exe/fetch.php?media=wiki:mono13.connect" text:style-name="Internet_20_link" text:visited-style-name="Visited_20_Internet_20_Link">Télécharger</text:a></text:p>
          </table:table-cell>
          <table:table-cell office:value-type="string" table:style-name="tablecell">
            <text:p text:style-name="tablealignleft"><text:a xlink:type="simple" xlink:href="https://wiki.gestan.fr/lib/exe/fetch.php?media=wiki:select13.connect" text:style-name="Internet_20_link" text:visited-style-name="Visited_20_Internet_20_Link">Télécharger</text:a></text:p>
          </table:table-cell>
          <table:table-cell office:value-type="string" table:style-name="tablecell">
            <text:p text:style-name="tablealignleft"><text:a xlink:type="simple" xlink:href="https://wiki.gestan.fr/lib/exe/fetch.php?media=wiki:pdf13.connect" text:style-name="Internet_20_link" text:visited-style-name="Visited_20_Internet_20_Link">Télécharger</text:a></text:p>
          </table:table-cell>
        </table:table-row>
        <table:table-row>
          <table:table-cell office:value-type="string" table:style-name="tablecell">
            <text:p text:style-name="tablealignleft">Serveur 14 </text:p>
          </table:table-cell>
          <table:table-cell office:value-type="string" table:style-name="tablecell">
            <text:p text:style-name="tablealignleft"><text:a xlink:type="simple" xlink:href="https://wiki.gestan.fr/lib/exe/fetch.php?media=wiki:mono14.connect" text:style-name="Internet_20_link" text:visited-style-name="Visited_20_Internet_20_Link">Télécharger</text:a></text:p>
          </table:table-cell>
          <table:table-cell office:value-type="string" table:style-name="tablecell">
            <text:p text:style-name="tablealignleft"><text:a xlink:type="simple" xlink:href="https://wiki.gestan.fr/lib/exe/fetch.php?media=wiki:select14.connect" text:style-name="Internet_20_link" text:visited-style-name="Visited_20_Internet_20_Link">Télécharger</text:a></text:p>
          </table:table-cell>
          <table:table-cell office:value-type="string" table:style-name="tablecell">
            <text:p text:style-name="tablealignleft"><text:a xlink:type="simple" xlink:href="https://wiki.gestan.fr/lib/exe/fetch.php?media=wiki:pdf14.connect" text:style-name="Internet_20_link" text:visited-style-name="Visited_20_Internet_20_Link">Télécharger</text:a></text:p>
          </table:table-cell>
        </table:table-row>
        <table:table-row>
          <table:table-cell office:value-type="string" table:style-name="tablecell">
            <text:p text:style-name="tablealignleft">Serveur 15 </text:p>
          </table:table-cell>
          <table:table-cell office:value-type="string" table:style-name="tablecell">
            <text:p text:style-name="tablealignleft"><text:a xlink:type="simple" xlink:href="https://wiki.gestan.fr/lib/exe/fetch.php?media=wiki:mono15.connect" text:style-name="Internet_20_link" text:visited-style-name="Visited_20_Internet_20_Link">Télécharger</text:a></text:p>
          </table:table-cell>
          <table:table-cell office:value-type="string" table:style-name="tablecell">
            <text:p text:style-name="tablealignleft"><text:a xlink:type="simple" xlink:href="https://wiki.gestan.fr/lib/exe/fetch.php?media=wiki:select15.connect" text:style-name="Internet_20_link" text:visited-style-name="Visited_20_Internet_20_Link">Télécharger</text:a></text:p>
          </table:table-cell>
          <table:table-cell office:value-type="string" table:style-name="tablecell">
            <text:p text:style-name="tablealignleft"><text:a xlink:type="simple" xlink:href="https://wiki.gestan.fr/lib/exe/fetch.php?media=wiki:pdf15.connect" text:style-name="Internet_20_link" text:visited-style-name="Visited_20_Internet_20_Link">Télécharger</text:a></text:p>
          </table:table-cell>
        </table:table-row>
        <table:table-row>
          <table:table-cell office:value-type="string" table:style-name="tablecell">
            <text:p text:style-name="tablealignleft">Serveur 16 </text:p>
          </table:table-cell>
          <table:table-cell office:value-type="string" table:style-name="tablecell">
            <text:p text:style-name="tablealignleft"><text:a xlink:type="simple" xlink:href="https://wiki.gestan.fr/lib/exe/fetch.php?media=wiki:mono16.connect" text:style-name="Internet_20_link" text:visited-style-name="Visited_20_Internet_20_Link">Télécharger</text:a></text:p>
          </table:table-cell>
          <table:table-cell office:value-type="string" table:style-name="tablecell">
            <text:p text:style-name="tablealignleft"><text:a xlink:type="simple" xlink:href="https://wiki.gestan.fr/lib/exe/fetch.php?media=wiki:select16.connect" text:style-name="Internet_20_link" text:visited-style-name="Visited_20_Internet_20_Link">Télécharger</text:a></text:p>
          </table:table-cell>
          <table:table-cell office:value-type="string" table:style-name="tablecell">
            <text:p text:style-name="tablealignleft"><text:a xlink:type="simple" xlink:href="https://wiki.gestan.fr/lib/exe/fetch.php?media=wiki:pdf16.connect" text:style-name="Internet_20_link" text:visited-style-name="Visited_20_Internet_20_Link">Télécharger</text:a></text:p>
          </table:table-cell>
        </table:table-row>
      </table:table>
      <text:p text:style-name="Text_20_body">Vous pouvez mettre ce connecteur sur votre bureau, par exemple.</text:p>
      <text:p text:style-name="Text_20_body">Un double-clic sur le connecteur ouvre l'écran de connexion ci-dessous. Connectez-vous avec le code et mot de passe Gestan Cloud transmis par le support.</text:p>
      <text:p text:style-name="Text_20_body"><draw:frame draw:style-name="mediacenter" draw:name="1" text:anchor-type="paragraph" draw:z-index="1" svg:width="9.9483333333333cm" style:rel-width="100%" svg:height="3.9422916666667cm" style:rel-height="scale"><draw:image xlink:href="Pictures/14ee9e306201a9f3eb54a7b236329d68.png" xlink:type="simple" xlink:show="embed" xlink:actuate="onLoad"/></draw:frame></text:p>
      <text:h text:style-name="Heading_20_3" text:outline-level="3"><text:bookmark-start text:name="__RefHeading___se_connecter_avec_un_connecteur_sous_d_autres_systemes_4"/><text:bookmark-start text:name="se_connecter_avec_un_connecteur_sous_d_autres_systemes"/>Se connecter avec un connecteur sous d'autres systèmes<text:bookmark-end text:name="__RefHeading___se_connecter_avec_un_connecteur_sous_d_autres_systemes_4"/><text:bookmark-end text:name="se_connecter_avec_un_connecteur_sous_d_autres_systemes"/></text:h>
      <text:list text:style-name="List_20_1" text:continue-numbering="false">
        <text:list-item>
          <text:p text:style-name="List_20_1_Content_First"> <text:span text:style-name="Strong_20_Emphasis">sous Mobile</text:span> : utilisez le connecteur RDC iOS ou Android : voir <text:a xlink:type="simple" xlink:href="https://wiki.gestan.fr/doku.php?id=wiki:cloud:acces#connexion_rdp_rdc_sur_mac" text:style-name="Internet_20_link" text:visited-style-name="Visited_20_Internet_20_Link">cette page</text:a></text:p>
        </text:list-item>
        <text:list-item>
          <text:p text:style-name="List_20_1_Content"> <text:span text:style-name="Strong_20_Emphasis">sous Mac OS</text:span> : utilisez le connecteur RDC : voir <text:a xlink:type="simple" xlink:href="https://wiki.gestan.fr/doku.php?id=wiki:cloud:acces#connexion_rdp_rdc_sur_mac" text:style-name="Internet_20_link" text:visited-style-name="Visited_20_Internet_20_Link">cette page</text:a></text:p>
        </text:list-item>
        <text:list-item>
          <text:p text:style-name="List_20_1_Content_Last"> <text:span text:style-name="Strong_20_Emphasis">sous Linux</text:span> : utilisez un des nombreux connecteurs RDP disponibles pour Linux, voir <text:a xlink:type="simple" xlink:href="https://wiki.gestan.fr/doku.php?id=wiki:cloud:acces#connexion_rdp_rdc_sur_mac" text:style-name="Internet_20_link" text:visited-style-name="Visited_20_Internet_20_Link">cette page</text:a></text:p>
        </text:list-item>
      </text:list>
      <text:h text:style-name="Heading_20_3" text:outline-level="3"><text:bookmark-start text:name="__RefHeading___se_connecter_avec_un_navigateur_5"/><text:bookmark-start text:name="se_connecter_avec_un_navigateur"/>Se connecter avec un navigateur<text:bookmark-end text:name="__RefHeading___se_connecter_avec_un_navigateur_5"/><text:bookmark-end text:name="se_connecter_avec_un_navigateur"/></text:h>
      <text:p text:style-name="Text_20_body">Vous pouvez vous connecter à Gestan Cloud depuis tout navigateur internet (Brave, Firefox, Opera, Chrome, Edge, Safari, etc), que vous soyez sous Windows, Mac OS, ou Linux.</text:p>
      <text:p text:style-name="Text_20_body">Il vous suffit d'utiliser l'URL correspondant à votre serveur.</text:p>
      <table:table table:style-name="Table">
        <table:table-column table:style-name="odt_auto_style_table_column_3_1"/>
        <table:table-column table:style-name="odt_auto_style_table_column_3_2"/>
        <table:table-row>
          <table:table-cell office:value-type="string" table:style-name="tablecell">
            <table:table table:style-name="Table">
              <table:table-column/>
              <table:table-column/>
              <table:table-row>
                <table:table-cell office:value-type="string" table:style-name="tableheader">
                  <text:p text:style-name="Table_20_Heading"> Votre serveur </text:p>
                </table:table-cell>
                <table:table-cell office:value-type="string" table:style-name="tableheader">
                  <text:p text:style-name="Table_20_Heading"> URL correspondante </text:p>
                </table:table-cell>
              </table:table-row>
              <table:table-row>
                <table:table-cell office:value-type="string" table:style-name="tablecell">
                  <text:p text:style-name="tablealignleft">Serveur 6 (démo) </text:p>
                </table:table-cell>
                <table:table-cell office:value-type="string" table:style-name="tablecell">
                  <text:p text:style-name="tablealignleft"> <text:a xlink:type="simple" xlink:href="https://cloud6.gestan.fr" text:style-name="Internet_20_link" text:visited-style-name="Visited_20_Internet_20_Link">https://cloud6.gestan.fr</text:a> </text:p>
                </table:table-cell>
              </table:table-row>
              <table:table-row>
                <table:table-cell office:value-type="string" table:style-name="tablecell">
                  <text:p text:style-name="tablealignleft">Serveur 7 </text:p>
                </table:table-cell>
                <table:table-cell office:value-type="string" table:style-name="tablecell">
                  <text:p text:style-name="tablealignleft"> <text:a xlink:type="simple" xlink:href="https://cloud7.gestan.fr" text:style-name="Internet_20_link" text:visited-style-name="Visited_20_Internet_20_Link">https://cloud7.gestan.fr</text:a> </text:p>
                </table:table-cell>
              </table:table-row>
              <table:table-row>
                <table:table-cell office:value-type="string" table:style-name="tablecell">
                  <text:p text:style-name="tablealignleft">Serveur 8 </text:p>
                </table:table-cell>
                <table:table-cell office:value-type="string" table:style-name="tablecell">
                  <text:p text:style-name="tablealignleft"> <text:a xlink:type="simple" xlink:href="https://cloud8.gestan.fr" text:style-name="Internet_20_link" text:visited-style-name="Visited_20_Internet_20_Link">https://cloud8.gestan.fr</text:a> </text:p>
                </table:table-cell>
              </table:table-row>
              <table:table-row>
                <table:table-cell office:value-type="string" table:style-name="tablecell">
                  <text:p text:style-name="tablealignleft">Serveur 9 </text:p>
                </table:table-cell>
                <table:table-cell office:value-type="string" table:style-name="tablecell">
                  <text:p text:style-name="tablealignleft"> <text:a xlink:type="simple" xlink:href="https://cloud9.gestan.fr" text:style-name="Internet_20_link" text:visited-style-name="Visited_20_Internet_20_Link">https://cloud9.gestan.fr</text:a> </text:p>
                </table:table-cell>
              </table:table-row>
              <table:table-row>
                <table:table-cell office:value-type="string" table:style-name="tablecell">
                  <text:p text:style-name="tablealignleft">Serveur 10 </text:p>
                </table:table-cell>
                <table:table-cell office:value-type="string" table:style-name="tablecell">
                  <text:p text:style-name="tablealignleft"> <text:a xlink:type="simple" xlink:href="https://cloud10.gestan.fr" text:style-name="Internet_20_link" text:visited-style-name="Visited_20_Internet_20_Link">https://cloud10.gestan.fr</text:a> </text:p>
                </table:table-cell>
              </table:table-row>
              <table:table-row>
                <table:table-cell office:value-type="string" table:style-name="tablecell">
                  <text:p text:style-name="tablealignleft">Serveur 11 </text:p>
                </table:table-cell>
                <table:table-cell office:value-type="string" table:style-name="tablecell">
                  <text:p text:style-name="tablealignleft"> <text:a xlink:type="simple" xlink:href="https://cloud11.gestan.fr" text:style-name="Internet_20_link" text:visited-style-name="Visited_20_Internet_20_Link">https://cloud11.gestan.fr</text:a> </text:p>
                </table:table-cell>
              </table:table-row>
            </table:table>
          </table:table-cell>
          <table:table-cell office:value-type="string" table:style-name="tablecell">
            <table:table table:style-name="Table">
              <table:table-column/>
              <table:table-column/>
              <table:table-row>
                <table:table-cell office:value-type="string" table:style-name="tableheader">
                  <text:p text:style-name="Table_20_Heading"> Votre serveur </text:p>
                </table:table-cell>
                <table:table-cell office:value-type="string" table:style-name="tableheader">
                  <text:p text:style-name="Table_20_Heading"> URL correspondante </text:p>
                </table:table-cell>
              </table:table-row>
              <table:table-row>
                <table:table-cell office:value-type="string" table:style-name="tablecell">
                  <text:p text:style-name="tablealignleft">Serveur 12 </text:p>
                </table:table-cell>
                <table:table-cell office:value-type="string" table:style-name="tablecell">
                  <text:p text:style-name="tablealignleft"> <text:a xlink:type="simple" xlink:href="https://cloud12.gestan.fr" text:style-name="Internet_20_link" text:visited-style-name="Visited_20_Internet_20_Link">https://cloud12.gestan.fr</text:a> </text:p>
                </table:table-cell>
              </table:table-row>
              <table:table-row>
                <table:table-cell office:value-type="string" table:style-name="tablecell">
                  <text:p text:style-name="tablealignleft">Serveur 13 </text:p>
                </table:table-cell>
                <table:table-cell office:value-type="string" table:style-name="tablecell">
                  <text:p text:style-name="tablealignleft"> <text:a xlink:type="simple" xlink:href="https://cloud13.gestan.fr" text:style-name="Internet_20_link" text:visited-style-name="Visited_20_Internet_20_Link">https://cloud13.gestan.fr</text:a> </text:p>
                </table:table-cell>
              </table:table-row>
              <table:table-row>
                <table:table-cell office:value-type="string" table:style-name="tablecell">
                  <text:p text:style-name="tablealignleft">Serveur 14 </text:p>
                </table:table-cell>
                <table:table-cell office:value-type="string" table:style-name="tablecell">
                  <text:p text:style-name="tablealignleft"> <text:a xlink:type="simple" xlink:href="https://cloud14.gestan.fr" text:style-name="Internet_20_link" text:visited-style-name="Visited_20_Internet_20_Link">https://cloud14.gestan.fr</text:a> </text:p>
                </table:table-cell>
              </table:table-row>
              <table:table-row>
                <table:table-cell office:value-type="string" table:style-name="tablecell">
                  <text:p text:style-name="tablealignleft">Serveur 15 </text:p>
                </table:table-cell>
                <table:table-cell office:value-type="string" table:style-name="tablecell">
                  <text:p text:style-name="tablealignleft"> <text:a xlink:type="simple" xlink:href="https://cloud15.gestan.fr" text:style-name="Internet_20_link" text:visited-style-name="Visited_20_Internet_20_Link">https://cloud15.gestan.fr</text:a> </text:p>
                </table:table-cell>
              </table:table-row>
              <table:table-row>
                <table:table-cell office:value-type="string" table:style-name="tablecell">
                  <text:p text:style-name="tablealignleft">Serveur 16 </text:p>
                </table:table-cell>
                <table:table-cell office:value-type="string" table:style-name="tablecell">
                  <text:p text:style-name="tablealignleft"> <text:a xlink:type="simple" xlink:href="https://cloud16.gestan.fr" text:style-name="Internet_20_link" text:visited-style-name="Visited_20_Internet_20_Link">https://cloud16.gestan.fr</text:a> </text:p>
                </table:table-cell>
              </table:table-row>
            </table:table>
          </table:table-cell>
        </table:table-row>
      </table:table>
      <text:p text:style-name="Text_20_body">Vous arrivez alors sur l'écran de connexion qui vous permettra de saisir les codes et mot de passe Gestan Cloud transmis par le support.</text:p>
      <text:p text:style-name="Text_20_body"><draw:frame draw:style-name="mediacenter" draw:name="2" text:anchor-type="paragraph" draw:z-index="2" svg:width="7.2760416666667cm" style:rel-width="100%" svg:height="6.429375cm" style:rel-height="scale"><draw:image xlink:href="Pictures/02a5bd946192da65f296c37951d1e224.png" xlink:type="simple" xlink:show="embed" xlink:actuate="onLoad"/></draw:frame></text:p>
      <text:p text:style-name="Text_20_body">Il y a deux options de connexion : HTML5, ou Remote App.</text:p>
      <text:list text:style-name="List_20_1" text:continue-numbering="false">
        <text:list-item>
          <text:p text:style-name="List_20_1_Content_First"> <text:span text:style-name="Strong_20_Emphasis">HTML5</text:span> : Adapté aux machines sous MacOS, un peu moins rapide que RemoteApp, pas d'accès aux disques locaux.</text:p>
        </text:list-item>
        <text:list-item>
          <text:p text:style-name="List_20_1_Content_Last"> <text:span text:style-name="Strong_20_Emphasis">RemoteApp</text:span> : cette option est réservée aux machines sous Windows, désolé <draw:frame draw:style-name="media" draw:name="3" text:anchor-type="as-char" draw:z-index="3" svg:width="" svg:rel-width="100%" svg:height="0cm"><draw:image xlink:href="Pictures/f8f249ddb777506fa20e8d17f95401f5.svg" xlink:type="simple" xlink:show="embed" xlink:actuate="onLoad"/></draw:frame></text:p>
        </text:list-item>
      </text:list>
      <text:h text:style-name="Heading_20_2" text:outline-level="2"><text:bookmark-start text:name="__RefHeading___vos_codes_de_connexion_6"/><text:bookmark-start text:name="vos_codes_de_connexion"/>Vos codes de connexion<text:bookmark-end text:name="__RefHeading___vos_codes_de_connexion_6"/><text:bookmark-end text:name="vos_codes_de_connexion"/></text:h>
      <text:p text:style-name="Text_20_body">Ils vous ont été communiqué par le service Gestan Cloud, qui vous a indiqué :</text:p>
      <text:list text:style-name="List_20_1" text:continue-numbering="false">
        <text:list-item>
          <text:p text:style-name="List_20_1_Content_First"> le numéro de votre serveur, par exemple “Serveur 12”</text:p>
        </text:list-item>
        <text:list-item>
          <text:p text:style-name="List_20_1_Content_Last"> votre code et votre mot de passe Gestan Cloud. Votre code d'accès Gestan Cloud est toujours de la forme XXX-ZZZ.</text:p>
        </text:list-item>
      </text:list>
      <text:h text:style-name="Heading_20_3" text:outline-level="3"><text:bookmark-start text:name="__RefHeading___mots_de_passe_7"/><text:bookmark-start text:name="mots_de_passe"/>Mots de passe<text:bookmark-end text:name="__RefHeading___mots_de_passe_7"/><text:bookmark-end text:name="mots_de_passe"/></text:h>
      <text:p text:style-name="Text_20_body">Les codes et mots de passe sont sensibles aux Majuscules/Minuscules. Si vous faites plus de trois erreurs consécutives, le système de protection de Gestan Cloud va blacklister votre machine, qui ne sera plus autorisée à se connecter au Cloud. Il vous faudra transmettre votre adresse IP au support pour qu'elle soit de nouveau autorisée (voir <text:a xlink:type="simple" xlink:href="https://wiki.gestan.fr/doku.php?id=wiki:cloud:pbconnexion" text:style-name="Internet_20_link" text:visited-style-name="Visited_20_Internet_20_Link">cette page</text:a>).TIP <text:span text:style-name="Strong_20_Emphasis">Nous ne communiquons jamais aucun code ni mot de passe par téléphone, mais seulement par voie postale ou au courriel enregistré à votre souscription Cloud.</text:span>.</text:p>
      <text:h text:style-name="Heading_20_2" text:outline-level="2"><text:bookmark-start text:name="__RefHeading___probleme_de_connexion_au_cloud_8"/><text:bookmark-start text:name="probleme_de_connexion_au_cloud"/>Problème de connexion au Cloud<text:bookmark-end text:name="__RefHeading___probleme_de_connexion_au_cloud_8"/><text:bookmark-end text:name="probleme_de_connexion_au_cloud"/></text:h>
      <text:p text:style-name="Text_20_body">Lorsque vous vous connectez à Gestan via le connecteur, vous pouvez obtenir l'écran suivant :</text:p>
      <text:p text:style-name="Text_20_body"><draw:frame draw:style-name="media" draw:name="4" text:anchor-type="as-char" draw:z-index="4" svg:width="16.271875cm" svg:height="6.9320833333333cm"><draw:image xlink:href="Pictures/0abb58b64197167275fc1551b143a727.png" xlink:type="simple" xlink:show="embed" xlink:actuate="onLoad"/></draw:frame></text:p>
      <text:p text:style-name="Text_20_body">Ce problème peut avoir deux causes : un pare-feu mal réglé, ou des erreurs répétées de mots de passe : consultez la page <text:a xlink:type="simple" xlink:href="https://wiki.gestan.fr/doku.php?id=wiki:cloud:pbconnexion" text:style-name="Internet_20_link" text:visited-style-name="Visited_20_Internet_20_Link">Problème de connexion</text:a> pour en savoir plus.</text:p>
      <text:h text:style-name="Heading_20_2" text:outline-level="2"><text:bookmark-start text:name="__RefHeading___connexion_a_gestan_9"/><text:bookmark-start text:name="connexion_a_gestan"/>Connexion à Gestan<text:bookmark-end text:name="__RefHeading___connexion_a_gestan_9"/><text:bookmark-end text:name="connexion_a_gestan"/></text:h>
      <text:p text:style-name="Text_20_body">Une fois connectée au serveur Cloud, Gestan s'ouvre, et vous retrouverez l'écran de connexion Gestan.</text:p>
      <text:p text:style-name="Text_20_body"><draw:frame draw:style-name="media" draw:name="5" text:anchor-type="as-char" draw:z-index="5" svg:width="12.170833333333cm" svg:height="7.5141666666667cm"><draw:image xlink:href="Pictures/4e39571658181aebdd12aac2b1e625aa.png" xlink:type="simple" xlink:show="embed" xlink:actuate="onLoad"/></draw:frame></text:p>
      <text:h text:style-name="Heading_20_2" text:outline-level="2"><text:bookmark-start text:name="__RefHeading___repertoires_proteges_des_serveurs_10"/><text:bookmark-start text:name="repertoires_proteges_des_serveurs"/>Répertoires protégés des serveurs<text:bookmark-end text:name="__RefHeading___repertoires_proteges_des_serveurs_10"/><text:bookmark-end text:name="repertoires_proteges_des_serveurs"/></text:h>
      <text:p text:style-name="Text_20_body">Pour certaines opérations, vous pouvez avoir le message suivant : “Cette opération a été annulée en raison de restriction sur cet ordinateur. Contactez votre administrateur système”.</text:p>
      <text:p text:style-name="Text_20_body"><draw:frame draw:style-name="media" draw:name="6" text:anchor-type="as-char" draw:z-index="6" svg:width="15.134166666667cm" svg:height="3.7041666666667cm"><draw:image xlink:href="Pictures/346b5367cd09494b5248ff65a441b61f.jpg" xlink:type="simple" xlink:show="embed" xlink:actuate="onLoad"/></draw:frame></text:p>
      <text:p text:style-name="Text_20_body">Ce message apparaît parce que l'explorateur de fichier s'est ouvert sur un répertoire sur lequel vous n'avez pas d'accès.</text:p>
      <text:p text:style-name="Text_20_body">Ce n'est pas grave du tout, cliquez sur OK, et l'explorateur vous affichera les répertoires sur lesquels vous pouvez aller. Ce répertoire autorisé sera celui sur lequel l'explorateur s'ouvrira la prochaine fois, vous n'aurez plus ce message.</text:p>
      <text:h text:style-name="Heading_20_2" text:outline-level="2"><text:bookmark-start text:name="__RefHeading___points_d_interet_11"/><text:bookmark-start text:name="points_d_interet"/>Points d'intérêt<text:bookmark-end text:name="__RefHeading___points_d_interet_11"/><text:bookmark-end text:name="points_d_interet"/></text:h>
      <text:p text:style-name="Text_20_body"><text:span text:style-name="underline"><text:span text:style-name="Strong_20_Emphasis">Bureau à distance</text:span></text:span> : Gestan Cloud vous permet de disposer d'un bureau à distance, organisé en deux disques : “U”, qui vous est réservé, et “V”, partagé avec votre entreprise. Plus d'information : <text:a xlink:type="simple" xlink:href="https://wiki.gestan.fr/doku.php?id=wiki:cloud:bureau_dist" text:style-name="Internet_20_link" text:visited-style-name="Visited_20_Internet_20_Link">bureau à distance</text:a>.</text:p>
      <text:p text:style-name="Text_20_body"><text:span text:style-name="underline"><text:span text:style-name="Strong_20_Emphasis">Imprimer avec Gestan Cloud</text:span></text:span> : l'impression depuis Gestan cloud est effectuée via un driver universel. Plus d'information : <text:a xlink:type="simple" xlink:href="https://wiki.gestan.fr/doku.php?id=wiki:cloud:imprimer" text:style-name="Internet_20_link" text:visited-style-name="Visited_20_Internet_20_Link">Imprimer avec Gestan Cloud</text:a>.</text:p>
      <text:p text:style-name="Text_20_body"><text:span text:style-name="underline">**Trucs et astuces **</text:span> : Consulter <text:a xlink:type="simple" xlink:href="https://wiki.gestan.fr/doku.php?id=wiki:cloud:astuces" text:style-name="Internet_20_link" text:visited-style-name="Visited_20_Internet_20_Link">astuces</text:a>.</text:p>
      <text:h text:style-name="Heading_20_2" text:outline-level="2"><text:bookmark-start text:name="__RefHeading___le_support_gestan_cloud_12"/><text:bookmark-start text:name="le_support_gestan_cloud"/>Le support Gestan Cloud<text:bookmark-end text:name="__RefHeading___le_support_gestan_cloud_12"/><text:bookmark-end text:name="le_support_gestan_cloud"/></text:h>
      <text:p text:style-name="Text_20_body">Le support technique est inclus dans le service Gestan Cloud : un technicien de support dédié se tient à votre disposition pour répondre à toute question sur le fonctionnement de Gestan.</text:p>
      <text:p text:style-name="Text_20_body"><draw:frame draw:style-name="media" draw:name="7" text:anchor-type="as-char" draw:z-index="7" svg:width="0.42333333333333cm" svg:height="0.42333333333333cm"><draw:image xlink:href="Pictures/9b935326d9a8836bff58926c8814172b.png" xlink:type="simple" xlink:show="embed" xlink:actuate="onLoad"/></draw:frame> En savoir plus sur le <text:a xlink:type="simple" xlink:href="https://wiki.gestan.fr/doku.php?id=wiki:v15:support" text:style-name="Internet_20_link" text:visited-style-name="Visited_20_Internet_20_Link">support Gestan</text:a>.</text:p>
      <text:h text:style-name="Heading_20_3" text:outline-level="3"><text:bookmark-start text:name="__RefHeading___telecharger_anydesk_13"/><text:bookmark-start text:name="telecharger_anydesk"/>Télécharger Anydesk<text:bookmark-end text:name="__RefHeading___telecharger_anydesk_13"/><text:bookmark-end text:name="telecharger_anydesk"/></text:h>
      <text:p text:style-name="Text_20_body"><text:a xlink:type="simple" xlink:href="https://download.anydesk.com/AnyDesk.exe" text:style-name="Internet_20_link" text:visited-style-name="Visited_20_Internet_20_Link">Pour Windows</text:a></text:p>
      <text:p text:style-name="Text_20_body"><text:a xlink:type="simple" xlink:href="https://anydesk.com/fr/downloads" text:style-name="Internet_20_link" text:visited-style-name="Visited_20_Internet_20_Link">Pour Mac OS</text:a></text:p>
      <text:h text:style-name="Heading_20_3" text:outline-level="3"><text:bookmark-start text:name="__RefHeading___comment_contacter_le_support_14"/><text:bookmark-start text:name="comment_contacter_le_support"/>Comment contacter le support ?<text:bookmark-end text:name="__RefHeading___comment_contacter_le_support_14"/><text:bookmark-end text:name="comment_contacter_le_support"/></text:h>
      <text:list text:style-name="List_20_1" text:continue-numbering="false">
        <text:list-item>
          <text:p text:style-name="List_20_1_Content_First"> <text:span text:style-name="Strong_20_Emphasis">Par téléphone</text:span> : au 01 88 33 58 46 du lundi au vendredi de 09:00 à 17:00, pour toute question urgente ou non-urgente, administrative ou techniques.</text:p>
        </text:list-item>
        <text:list-item>
          <text:p text:style-name="List_20_1_Content"> <text:span text:style-name="Strong_20_Emphasis">Par courriel</text:span> à l'adresse <text:a xlink:type="simple" xlink:href="mailto:cloud@gestan.fr" text:style-name="Internet_20_link" text:visited-style-name="Visited_20_Internet_20_Link">cloud@gestan.fr</text:a> uniquement pour les demandes administratives non-urgentes </text:p>
        </text:list-item>
        <text:list-item>
          <text:p text:style-name="List_20_1_Content_Last"> <text:span text:style-name="Strong_20_Emphasis">Via <text:a xlink:type="simple" xlink:href="https://forum.gestan.fr" text:style-name="Internet_20_link" text:visited-style-name="Visited_20_Internet_20_Link">le forum</text:a></text:span> : pour toute question technique non urgente, ou nécessitant un suivi (notamment les demandes d'évolution)</text:p>
        </text:list-item>
      </text:list>
      <text:p text:style-name="Horizontal_20_Line"/>
      <text:p text:style-name="Text_20_body"><draw:frame draw:style-name="medialeft" draw:name="8" text:anchor-type="paragraph" draw:z-index="8" svg:width="0.84666666666667cm" svg:height="0.84666666666667cm"><draw:image xlink:href="Pictures/393e5b6f6a9d466b17d722e4c9a80942.gif" xlink:type="simple" xlink:show="embed" xlink:actuate="onLoad"/></draw:frame><text:span text:style-name="Strong_20_Emphasis">Autres articles “Gestan Cloud”</text:span></text:p>
      <text:p text:style-name="Text_20_body"><text:a xlink:type="simple" xlink:href="https://wiki.gestan.fr/doku.php?id=wiki:cloud:astuces" text:style-name="Internet_20_link" text:visited-style-name="Visited_20_Internet_20_Link">Astuces pour Gestan Cloud</text:a><text:line-break/><text:a xlink:type="simple" xlink:href="https://wiki.gestan.fr/doku.php?id=wiki:cloud:bureau_dist" text:style-name="Internet_20_link" text:visited-style-name="Visited_20_Internet_20_Link">Bureau à distance Gestan Cloud</text:a><text:line-break/><text:a xlink:type="simple" xlink:href="https://wiki.gestan.fr/doku.php?id=wiki:cloud:acces:rdp_windows" text:style-name="Internet_20_link" text:visited-style-name="Visited_20_Internet_20_Link">Connexion Gestan Cloud via RDP Windows</text:a><text:line-break/><text:a xlink:type="simple" xlink:href="https://wiki.gestan.fr/doku.php?id=wiki:cloud:dblconnect" text:style-name="Internet_20_link" text:visited-style-name="Visited_20_Internet_20_Link">Double connexion</text:a><text:line-break/><text:a xlink:type="simple" xlink:href="https://wiki.gestan.fr/doku.php?id=wiki:cloud:etatsrv" text:style-name="Internet_20_link" text:visited-style-name="Visited_20_Internet_20_Link">Etat des serveurs Gestan Cloud</text:a><text:line-break/><text:a xlink:type="simple" xlink:href="https://wiki.gestan.fr/doku.php?id=wiki:cloud:etatsrv_archive" text:style-name="Internet_20_link" text:visited-style-name="Visited_20_Internet_20_Link">Etat des serveurs Gestan Cloud (archives)</text:a><text:line-break/><text:a xlink:type="simple" xlink:href="https://wiki.gestan.fr/doku.php?id=wiki:cloud:imprimer" text:style-name="Internet_20_link" text:visited-style-name="Visited_20_Internet_20_Link">Imprimer avec Gestan Cloud</text:a><text:line-break/><text:a xlink:type="simple" xlink:href="https://wiki.gestan.fr/doku.php?id=wiki:cloud:pbconnexion" text:style-name="Internet_20_link" text:visited-style-name="Visited_20_Internet_20_Link">Problème de connexion à Gestan Cloud</text:a><text:line-break/><text:a xlink:type="simple" xlink:href="https://wiki.gestan.fr/doku.php?id=wiki:cloud:acces" text:style-name="Internet_20_link" text:visited-style-name="Visited_20_Internet_20_Link">Se connecter à Gestan Cloud</text:a><text:line-break/><text:a xlink:type="simple" xlink:href="https://wiki.gestan.fr/doku.php?id=wiki:cloud:securite" text:style-name="Internet_20_link" text:visited-style-name="Visited_20_Internet_20_Link">Sécurité/Confidentialité</text:a><text:line-break/><text:a xlink:type="simple" xlink:href="https://wiki.gestan.fr/doku.php?id=wiki:cloud:transfert" text:style-name="Internet_20_link" text:visited-style-name="Visited_20_Internet_20_Link">Transférer vos données dans le Cloud</text:a><text:line-break/><text:a xlink:type="simple" xlink:href="#wiki:cloud:vademecum" text:style-name="Local_20_link" text:visited-style-name="Visited_20_Local_20_Link">Vademecum Gestan Cloud</text:a><text:line-break/><text:a xlink:type="simple" xlink:href="https://wiki.gestan.fr/doku.php?id=wiki:cloud:verifconnexion" text:style-name="Internet_20_link" text:visited-style-name="Visited_20_Internet_20_Link">Vérifier votre votre connexion Internet</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9::21:27</meta:creation-date>
    <dc:creator>Generated</dc:creator>
    <dc:date>2026-09-13T09::21:27</dc:date>
    <dc:language>en-US</dc:language>
    <meta:editing-cycles>1</meta:editing-cycles>
    <meta:editing-duration>PT0S</meta:editing-duration>
    <dc:title>wiki:cloud:vademecum</dc:title>
  </office:meta>
</office:document-meta>
</file>