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lients"/><text:bookmark-start text:name="__RefHeading___espace_clients_1"/><text:bookmark-start text:name="espace_clients"/>Espace Clients<text:bookmark-end text:name="__RefHeading___espace_clients_1"/><text:bookmark-end text:name="espace_clients"/></text:h>
      <text:p text:style-name="Text_20_body">Cet espace de documentation est réservé à certains clients, et permet de partager toute information pour un meilleur suivi d'exploitation ou suivi de proj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08</meta:creation-date>
    <dc:creator>Generated</dc:creator>
    <dc:date>2026-08-13T13::38:08</dc:date>
    <dc:language>en-US</dc:language>
    <meta:editing-cycles>1</meta:editing-cycles>
    <meta:editing-duration>PT0S</meta:editing-duration>
    <dc:title>wiki:clients</dc:title>
  </office:meta>
</office:document-meta>
</file>